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field="urn:openoffice:names:experimental:ooo-ms-interop:xmlns:field:1.0" office:version="1.2" grddl:transformation="http://docs.oasis-open.org/office/1.2/xslt/odf2rdf.xsl">
  <office:scripts/>
  <office:font-face-decls>
    <style:font-face style:name="Mangal1" svg:font-family="Mangal"/>
    <style:font-face style:name="Times New Roman" svg:font-family="'Times New Roman'" style:font-family-generic="roman" style:font-pitch="variable"/>
    <style:font-face style:name="Comic Sans MS" svg:font-family="'Comic Sans MS'" style:font-family-generic="script" style:font-pitch="variable"/>
    <style:font-face style:name="Arial" svg:font-family="Arial"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style:writing-mode="lr-tb"/>
    </style:style>
    <style:style style:name="P2" style:family="paragraph" style:parent-style-name="Standard">
      <style:paragraph-properties style:writing-mode="lr-tb"/>
      <style:text-properties fo:font-size="11pt"/>
    </style:style>
    <style:style style:name="P3" style:family="paragraph" style:parent-style-name="Standard">
      <style:paragraph-properties fo:text-align="justify" style:justify-single-word="false" style:writing-mode="lr-tb"/>
      <style:text-properties fo:font-size="11pt" style:font-size-complex="11pt"/>
    </style:style>
    <style:style style:name="P4" style:family="paragraph" style:parent-style-name="Standard">
      <style:paragraph-properties fo:text-align="justify" style:justify-single-word="false" style:writing-mode="lr-tb"/>
      <style:text-properties fo:font-size="11pt" fo:font-weight="bold" style:font-size-complex="11pt" style:font-weight-complex="bold"/>
    </style:style>
    <style:style style:name="P5" style:family="paragraph" style:parent-style-name="Standard">
      <style:paragraph-properties fo:text-align="justify" style:justify-single-word="false" style:writing-mode="lr-tb"/>
    </style:style>
    <style:style style:name="P6" style:family="paragraph" style:parent-style-name="Standard">
      <style:paragraph-properties fo:text-align="justify" style:justify-single-word="false" style:writing-mode="lr-tb"/>
      <style:text-properties style:language-asian="zh" style:country-asian="CN"/>
    </style:style>
    <style:style style:name="P7" style:family="paragraph" style:parent-style-name="Standard">
      <style:paragraph-properties style:writing-mode="lr-tb"/>
      <style:text-properties style:font-name="Arial" fo:font-size="11pt"/>
    </style:style>
    <style:style style:name="P8" style:family="paragraph" style:parent-style-name="Standard">
      <style:paragraph-properties fo:text-align="justify" style:justify-single-word="false" style:writing-mode="lr-tb"/>
      <style:text-properties style:font-name="Arial" fo:font-size="11pt" style:font-name-asian="Arial" style:font-name-complex="Arial" style:font-size-complex="11pt"/>
    </style:style>
    <style:style style:name="P9" style:family="paragraph" style:parent-style-name="Standard" style:master-page-name="Standard_20__28_user_29_">
      <style:paragraph-properties fo:text-align="justify" style:justify-single-word="false" style:page-number="auto" fo:keep-with-next="always" style:writing-mode="lr-tb"/>
      <style:text-properties fo:font-size="13pt" fo:font-style="normal" fo:font-weight="normal" style:font-size-complex="13pt"/>
    </style:style>
    <style:style style:name="P10" style:family="paragraph" style:parent-style-name="Standard">
      <style:paragraph-properties fo:margin-left="0.132cm" fo:margin-right="0cm" fo:margin-top="0cm" fo:margin-bottom="0.353cm" fo:line-height="115%" fo:text-align="justify" style:justify-single-word="false" fo:text-indent="0cm" style:auto-text-indent="false" style:writing-mode="lr-tb"/>
    </style:style>
    <style:style style:name="P11" style:family="paragraph" style:parent-style-name="Standard">
      <style:paragraph-properties fo:margin-left="0.132cm" fo:margin-right="0cm" fo:margin-top="0cm" fo:margin-bottom="0.353cm" fo:line-height="115%" fo:text-align="justify" style:justify-single-word="false" fo:text-indent="0cm" style:auto-text-indent="false" style:writing-mode="lr-tb"/>
      <style:text-properties style:font-name="Comic Sans MS" fo:font-size="11pt" style:font-name-asian="Comic Sans MS" style:font-name-complex="Comic Sans MS" style:font-size-complex="11pt"/>
    </style:style>
    <style:style style:name="P12" style:family="paragraph" style:parent-style-name="Standard">
      <style:paragraph-properties fo:margin-left="0.132cm" fo:margin-right="0cm" fo:margin-top="0cm" fo:margin-bottom="0.353cm" fo:line-height="115%" fo:text-align="justify" style:justify-single-word="false" fo:text-indent="0cm" style:auto-text-indent="false" style:writing-mode="lr-tb"/>
      <style:text-properties fo:color="#ff0000" style:font-name="Arial" fo:font-size="11pt" style:font-name-asian="Arial" style:font-name-complex="Arial" style:font-size-complex="11pt"/>
    </style:style>
    <style:style style:name="P13" style:family="paragraph" style:parent-style-name="Standard">
      <style:paragraph-properties fo:margin-left="0.132cm" fo:margin-right="0cm" fo:margin-top="0cm" fo:margin-bottom="0.353cm" fo:line-height="115%" fo:text-align="justify" style:justify-single-word="false" fo:text-indent="0cm" style:auto-text-indent="false" style:writing-mode="lr-tb"/>
      <style:text-properties fo:color="#ff0000" style:font-name="Arial" fo:font-size="11pt" fo:font-weight="bold" style:font-name-asian="Arial" style:font-name-complex="Arial" style:font-size-complex="11pt" style:font-weight-complex="bold"/>
    </style:style>
    <style:style style:name="P14" style:family="paragraph" style:parent-style-name="Standard">
      <style:paragraph-properties fo:margin-left="0.132cm" fo:margin-right="0cm" fo:margin-top="0cm" fo:margin-bottom="0.353cm" fo:line-height="115%" fo:text-align="justify" style:justify-single-word="false" fo:text-indent="0cm" style:auto-text-indent="false" style:writing-mode="lr-tb"/>
      <style:text-properties fo:color="#000000" style:font-name="Arial" fo:font-size="11pt" style:font-name-asian="Arial" style:font-name-complex="Arial" style:font-size-complex="11pt"/>
    </style:style>
    <style:style style:name="P15" style:family="paragraph" style:parent-style-name="Standard">
      <style:paragraph-properties fo:margin-top="0cm" fo:margin-bottom="0.353cm" fo:line-height="115%" fo:text-align="justify" style:justify-single-word="false" style:writing-mode="lr-tb"/>
      <style:text-properties fo:font-size="11pt" style:font-size-complex="11pt"/>
    </style:style>
    <style:style style:name="P16" style:family="paragraph" style:parent-style-name="Standard">
      <style:paragraph-properties fo:margin-top="0cm" fo:margin-bottom="0.353cm" fo:line-height="115%" fo:text-align="justify" style:justify-single-word="false" style:writing-mode="lr-tb"/>
      <style:text-properties fo:font-size="11pt" fo:font-weight="bold" style:font-size-complex="11pt" style:font-weight-complex="bold"/>
    </style:style>
    <style:style style:name="P17" style:family="paragraph" style:parent-style-name="Standard">
      <style:paragraph-properties fo:margin-top="0cm" fo:margin-bottom="0.353cm" fo:line-height="115%" fo:text-align="justify" style:justify-single-word="false" style:writing-mode="lr-tb"/>
    </style:style>
    <style:style style:name="P18" style:family="paragraph" style:parent-style-name="Standard">
      <style:paragraph-properties fo:margin-top="0cm" fo:margin-bottom="0.353cm" fo:line-height="115%" fo:text-align="justify" style:justify-single-word="false" style:writing-mode="lr-tb"/>
      <style:text-properties fo:color="#ff0000" style:font-name="Arial" fo:font-size="11pt" fo:font-weight="bold" style:font-name-asian="Arial" style:font-name-complex="Arial" style:font-size-complex="11pt" style:font-weight-complex="bold"/>
    </style:style>
    <style:style style:name="P19" style:family="paragraph" style:parent-style-name="Standard">
      <style:paragraph-properties fo:margin-top="0cm" fo:margin-bottom="0.353cm" fo:line-height="115%" fo:text-align="justify" style:justify-single-word="false" style:writing-mode="lr-tb"/>
      <style:text-properties fo:color="#ff0000" style:font-name="Arial" fo:font-size="11pt" style:font-name-asian="Arial" style:font-name-complex="Arial" style:font-size-complex="11pt"/>
    </style:style>
    <style:style style:name="P20" style:family="paragraph" style:parent-style-name="Standard">
      <style:paragraph-properties fo:margin-left="1.27cm" fo:margin-right="0cm" fo:margin-top="0cm" fo:margin-bottom="0.353cm" fo:line-height="115%" fo:text-align="justify" style:justify-single-word="false" fo:text-indent="-0.635cm" style:auto-text-indent="false" style:writing-mode="lr-tb">
        <style:tab-stops/>
      </style:paragraph-properties>
      <style:text-properties fo:color="#000000" style:font-name="Arial" fo:font-size="11pt" style:font-name-asian="Arial" style:font-name-complex="Arial" style:font-size-complex="11pt"/>
    </style:style>
    <style:style style:name="P21" style:family="paragraph" style:parent-style-name="Standard">
      <style:paragraph-properties fo:margin-left="1.27cm" fo:margin-right="0cm" fo:margin-top="0cm" fo:margin-bottom="0.353cm" fo:line-height="115%" fo:text-align="justify" style:justify-single-word="false" fo:text-indent="-0.635cm" style:auto-text-indent="false" style:writing-mode="lr-tb">
        <style:tab-stops/>
      </style:paragraph-properties>
    </style:style>
    <style:style style:name="P22" style:family="paragraph" style:parent-style-name="Standard">
      <style:paragraph-properties fo:margin-left="1.27cm" fo:margin-right="0cm" fo:margin-top="0cm" fo:margin-bottom="0.353cm" fo:line-height="115%" fo:text-align="justify" style:justify-single-word="false" fo:text-indent="-0.635cm" style:auto-text-indent="false" style:writing-mode="lr-tb">
        <style:tab-stops/>
      </style:paragraph-properties>
      <style:text-properties style:font-name="Arial" fo:font-size="11pt" style:font-name-asian="Arial" style:font-name-complex="Arial" style:font-size-complex="11pt"/>
    </style:style>
    <style:style style:name="P23" style:family="paragraph" style:parent-style-name="Standard">
      <style:paragraph-properties fo:margin-left="1.402cm" fo:margin-right="0cm" fo:margin-top="0cm" fo:margin-bottom="0.353cm" fo:line-height="115%" fo:text-align="justify" style:justify-single-word="false" fo:text-indent="-0.635cm" style:auto-text-indent="false" style:writing-mode="lr-tb">
        <style:tab-stops/>
      </style:paragraph-properties>
      <style:text-properties fo:color="#000000" style:font-name="Arial" fo:font-size="11pt" style:font-name-asian="Arial" style:font-name-complex="Arial" style:font-size-complex="11pt"/>
    </style:style>
    <style:style style:name="P24" style:family="paragraph" style:parent-style-name="Standard">
      <style:paragraph-properties fo:margin-left="1.402cm" fo:margin-right="0cm" fo:margin-top="0cm" fo:margin-bottom="0.353cm" fo:line-height="115%" fo:text-align="justify" style:justify-single-word="false" fo:text-indent="-0.635cm" style:auto-text-indent="false" style:writing-mode="lr-tb">
        <style:tab-stops/>
      </style:paragraph-properties>
    </style:style>
    <style:style style:name="P25" style:family="paragraph" style:parent-style-name="Standard">
      <style:paragraph-properties fo:margin-left="1.402cm" fo:margin-right="0cm" fo:margin-top="0cm" fo:margin-bottom="0.353cm" fo:line-height="115%" fo:text-align="justify" style:justify-single-word="false" fo:text-indent="-0.635cm" style:auto-text-indent="false" style:writing-mode="lr-tb">
        <style:tab-stops/>
      </style:paragraph-properties>
      <style:text-properties style:font-name="Arial" fo:font-size="11pt" style:font-name-asian="Arial" style:font-name-complex="Arial" style:font-size-complex="11pt"/>
    </style:style>
    <style:style style:name="P26" style:family="paragraph" style:parent-style-name="Standard">
      <style:paragraph-properties fo:margin-left="1.402cm" fo:margin-right="0cm" fo:margin-top="0cm" fo:margin-bottom="0.353cm" fo:line-height="115%" fo:text-align="justify" style:justify-single-word="false" fo:text-indent="-1.402cm" style:auto-text-indent="false" style:writing-mode="lr-tb">
        <style:tab-stops/>
      </style:paragraph-properties>
      <style:text-properties fo:color="#000000" style:font-name="Arial" fo:font-size="11pt" style:font-name-asian="Arial" style:font-name-complex="Arial" style:font-size-complex="11pt"/>
    </style:style>
    <style:style style:name="P27" style:family="paragraph" style:parent-style-name="Standard">
      <style:paragraph-properties fo:margin-left="1.402cm" fo:margin-right="0cm" fo:margin-top="0cm" fo:margin-bottom="0.353cm" fo:line-height="115%" fo:text-align="justify" style:justify-single-word="false" fo:text-indent="-1.402cm" style:auto-text-indent="false" style:writing-mode="lr-tb">
        <style:tab-stops/>
      </style:paragraph-properties>
      <style:text-properties fo:font-size="11pt" style:font-size-complex="11pt"/>
    </style:style>
    <style:style style:name="P28" style:family="paragraph" style:parent-style-name="Standard">
      <style:paragraph-properties fo:margin-left="1.402cm" fo:margin-right="0cm" fo:margin-top="0cm" fo:margin-bottom="0.353cm" fo:line-height="115%" fo:text-align="justify" style:justify-single-word="false" fo:text-indent="0cm" style:auto-text-indent="false" style:writing-mode="lr-tb"/>
      <style:text-properties fo:color="#ff0000" style:font-name="Arial" fo:font-size="11pt" style:font-name-asian="Arial" style:font-name-complex="Arial" style:font-size-complex="11pt"/>
    </style:style>
    <style:style style:name="P29" style:family="paragraph" style:parent-style-name="Standard">
      <style:paragraph-properties fo:margin-left="1.27cm" fo:margin-right="0cm" fo:margin-top="0cm" fo:margin-bottom="0.353cm" fo:line-height="115%" fo:text-align="justify" style:justify-single-word="false" fo:text-indent="0cm" style:auto-text-indent="false" style:writing-mode="lr-tb"/>
      <style:text-properties fo:color="#000000" style:font-name="Arial" fo:font-size="11pt" style:font-name-asian="Arial" style:font-name-complex="Arial" style:font-size-complex="11pt"/>
    </style:style>
    <style:style style:name="P30" style:family="paragraph" style:parent-style-name="Standard">
      <style:paragraph-properties fo:margin-left="11.24cm" fo:margin-right="0cm" fo:text-align="justify" style:justify-single-word="false" fo:text-indent="1.249cm" style:auto-text-indent="false" style:writing-mode="lr-tb"/>
      <style:text-properties fo:font-variant="small-caps" fo:font-size="11pt" style:font-size-complex="11pt"/>
    </style:style>
    <style:style style:name="P31" style:family="paragraph" style:parent-style-name="Standard">
      <style:paragraph-properties fo:margin-left="9.991cm" fo:margin-right="0cm" fo:text-align="justify" style:justify-single-word="false" fo:text-indent="0cm" style:auto-text-indent="false" style:writing-mode="lr-tb"/>
      <style:text-properties fo:font-variant="small-caps" fo:font-size="11pt" style:font-size-complex="11pt"/>
    </style:style>
    <style:style style:name="T1" style:family="text">
      <style:text-properties fo:font-size="11pt" fo:font-weight="bold" style:font-size-complex="11pt" style:font-weight-complex="bold"/>
    </style:style>
    <style:style style:name="T2" style:family="text">
      <style:text-properties fo:font-size="11pt" style:font-size-complex="11pt"/>
    </style:style>
    <style:style style:name="T3" style:family="text">
      <style:text-properties fo:font-size="11pt" fo:font-style="italic" style:font-size-complex="11pt" style:font-style-complex="italic"/>
    </style:style>
    <style:style style:name="T4" style:family="text">
      <style:text-properties fo:color="#000000" style:font-name="Comic Sans MS" fo:font-size="11pt" style:font-name-complex="Comic Sans MS" style:font-size-complex="11pt"/>
    </style:style>
    <style:style style:name="T5" style:family="text">
      <style:text-properties fo:color="#000000" style:font-name="Comic Sans MS" fo:font-size="11pt" fo:font-style="italic" style:font-name-complex="Comic Sans MS" style:font-size-complex="11pt" style:font-style-complex="italic"/>
    </style:style>
    <style:style style:name="T6" style:family="text">
      <style:text-properties fo:color="#000000" style:font-name="Arial" fo:font-size="11pt" style:font-name-complex="Arial" style:font-size-complex="11pt"/>
    </style:style>
    <style:style style:name="T7" style:family="text">
      <style:text-properties fo:color="#000000" style:font-name="Arial" fo:font-size="11pt" fo:font-style="italic" style:font-name-complex="Arial" style:font-size-complex="11pt" style:font-style-complex="italic"/>
    </style:style>
    <style:style style:name="T8" style:family="text">
      <style:text-properties style:font-name="Comic Sans MS" fo:font-size="11pt" style:font-name-complex="Comic Sans MS" style:font-size-complex="11pt"/>
    </style:style>
    <style:style style:name="T9" style:family="text">
      <style:text-properties style:font-name="Comic Sans MS" fo:font-size="11pt" fo:font-style="italic" style:font-name-complex="Comic Sans MS" style:font-size-complex="11pt" style:font-style-complex="italic"/>
    </style:style>
    <style:style style:name="T10" style:family="text">
      <style:text-properties fo:color="#ff0000" style:font-name="Arial" fo:font-size="11pt" fo:font-weight="bold" style:font-name-complex="Arial" style:font-size-complex="11pt" style:font-weight-complex="bold"/>
    </style:style>
    <style:style style:name="T11" style:family="text">
      <style:text-properties fo:color="#ff0000" style:font-name="Arial" fo:font-size="11pt" style:font-name-complex="Arial" style:font-size-complex="11pt"/>
    </style:style>
    <style:style style:name="T12" style:family="text">
      <style:text-properties style:font-name="Arial" fo:font-size="11pt" style:font-name-complex="Arial" style:font-size-complex="11pt"/>
    </style:style>
    <style:style style:name="T13" style:family="text">
      <style:text-properties style:font-name="Arial" fo:font-size="11pt" fo:font-style="italic" style:font-name-complex="Arial" style:font-size-complex="11pt" style:font-style-complex="italic"/>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9">Prof.:<text:tab/>Grazia Fulciniti<text:tab/><text:tab/><text:tab/><text:tab/><text:tab/>Materia : LATINO<text:tab/><text:tab/><text:tab/><text:tab/><text:tab/></text:p>
      <text:p text:style-name="P3"/>
      <text:p text:style-name="P1"/>
      <text:p text:style-name="P2">In relazione alla programmazione curricolare sono stati conseguiti i seguenti obiettivi in termini di:</text:p>
      <text:p text:style-name="P1"/>
      <text:p text:style-name="P5"><text:span text:style-name="T1">CONOSCENZE:</text:span><text:span text:style-name="T2"> Le conoscenze della classe risultano nel complesso più che discrete. Tutti gli alunni conoscono la storia della letteratura, gli autori, le opere e le principali strutture morfosintattiche della lingua. Conoscono altresì il contenuto dei testi letti, tradotti e commentati. Più di un terzo della classe ha dimostrato un interesse più spiccato per gli argomenti di letteratura, applicandosi con impegno all'approfondimento degli autori proposti; gli alunni rimanenti, comunque, conoscono gli argomenti principali del programma allegato.</text:span></text:p>
      <text:p text:style-name="P3"/>
      <text:p text:style-name="P1"/>
      <text:p text:style-name="P5"><text:span text:style-name="T1">COMPETENZE: </text:span><text:span text:style-name="T2">La quasi totalità della classe riesce a rielaborare in maniera soddisfacente i contenuti appresi ed è in grado di effettuare una traduzione apprezzabile dal punto di vista espressivo e in alcuni casi con una resa eccellente; inoltre la classe riesce a produrre un'analisi pertinente dei testi, secondo i livelli tradizionali (semantico, sintattico, stilistico, metrico, retorico). In generale tutti gli alunni sanno contestualizzare i testi in modo preciso e puntuale, assegnandoli al genere, all'ambito della produzione dell'autore e all'epoca storico-culturale in cui sono stati prodotti. Tutti infine, sono in grado, alcuni se sollecitati e guidati, di effettuare collegamenti con altre discipline, soprattutto con la letteratura greca, riuscendo a cogliere gli elementi di continuità e discontinuità tra le due civiltà.</text:span></text:p>
      <text:p text:style-name="P3"/>
      <text:p text:style-name="P1"/>
      <text:p text:style-name="P1"/>
      <text:p text:style-name="P1"/>
      <text:p text:style-name="P5"><text:span text:style-name="T1">METODOLOGIE: </text:span><text:span text:style-name="T2">La metodologia prevalentemente utilizzata è stata la lezione frontale e partecipata, soprattutto per la letteratura e la lettura dei testi, si è cercato inoltre di coinvolgere gli alunni in confronti sui temi più interessanti. Particolarmente formativo è stato il costante esercizio di traduzione guidata dalla docente, che ha contribuito ad arricchire il lessico e ad acquisire un metodo di analisi e traduzione non troppo vincolato all'uso del dizionario. </text:span></text:p>
      <text:p text:style-name="P3"/>
      <text:p text:style-name="P1"/>
      <text:p text:style-name="P5"><text:span text:style-name="T1">MATERIALI DIDATTICI: </text:span><text:span text:style-name="T4">G. B. Conte ed E. Pianezzola,</text:span><text:span text:style-name="T1"> </text:span><text:span text:style-name="T5">Lezioni di letteratura latina 3. L’età imperiale</text:span><text:span text:style-name="T4"> , Le Monnier scuola </text:span></text:p>
      <text:p text:style-name="P10"><text:s text:c="40"/><text:span text:style-name="T8">B. Santorelli,</text:span><text:span text:style-name="T9"> Comiter</text:span><text:span text:style-name="T8"> <text:s/>, G. D’Anna </text:span></text:p>
      <text:p text:style-name="P11"><text:s text:c="40"/></text:p>
      <text:p text:style-name="P6"><text:span text:style-name="T1">SPAZI : </text:span><text:span text:style-name="T2">aula con Lim. Si è usufruito essenzialmente dell'aula, ma anche il viaggio di istruzione in Grecia ha fornito uno spazio concreto e motivante per l'apprendimento della classicità.</text:span></text:p>
      <text:p text:style-name="P4"/>
      <text:p text:style-name="P3"/>
      <text:p text:style-name="P1"/>
      <text:p text:style-name="P1"/>
      <text:p text:style-name="P1"/>
      <text:p text:style-name="P5"><text:span text:style-name="T1">CRITERI E STRUMENTI DI VALUTAZIONE ADOTTATI : </text:span><text:span text:style-name="T2">cfr. griglie allegate al </text:span><text:soft-page-break/><text:span text:style-name="T2">documento. Nel corso dell'anno scolastico sono state effettuate cinque prove scritte di traduzione dagli autori studiati nel penultimo ed ultimo anno di corso. Le prove orali sono state almeno due per quadrimestre, soprattutto relative alla storia letteraria ed ai testi degli autori studiati.</text:span></text:p>
      <text:p text:style-name="P3">A disposizione della commissione sono depositate in Segreteria le prove di traduzione.</text:p>
      <text:p text:style-name="P1"/>
      <text:p text:style-name="P1"/>
      <text:p text:style-name="P1"/>
      <text:p text:style-name="P1"/>
      <text:p text:style-name="P1"/>
      <text:p text:style-name="P5"><text:span text:style-name="T1">CONTENUTI DISCIPLINARI DETTAGLIATI: </text:span><text:span text:style-name="T2">I testi in italiano e latino sono stati analizzati prevalentemente dal punto di vista lessicale e semantico, in modo tale da evincere attraverso la lettura i temi ed i contenuti fondamentali di ogni autore </text:span></text:p>
      <text:p text:style-name="P15">(INDICARE LE ORE DEDICATE AD OGNI ARGOMENTO): </text:p>
      <text:p text:style-name="P1"/>
      <text:p text:style-name="P17"><text:span text:style-name="T1">Caratteri generali dell'età imperiale:</text:span><text:span text:style-name="T2"> caratteristiche culturali, sociali, politiche e letterarie (2ore)</text:span></text:p>
      <text:p text:style-name="P16"/>
      <text:p text:style-name="P17"><text:span text:style-name="T10">SENECA</text:span><text:span text:style-name="T11"> </text:span><text:span text:style-name="T2">dall’impegno politico alla scrittura filosofica (7 ore)</text:span></text:p>
      <text:p text:style-name="P20"><text:s text:c="6"/>T1 pag. 41 ( latino con <text:s/>testo a fronte) </text:p>
      <text:p text:style-name="P7">·<text:tab/>T2 pag. 43 ( latino)</text:p>
      <text:p text:style-name="P7">·<text:tab/>T4 pag. 53 ( latino)</text:p>
      <text:p text:style-name="P7">·<text:tab/>T8 pag. 70 ( latino)</text:p>
      <text:p text:style-name="P7">·<text:tab/>T 12 pag. 85 ( latino con testo a fronte) </text:p>
      <text:p text:style-name="P7">·<text:tab/>T14 pag. 94 ( latino)</text:p>
      <text:p text:style-name="P7">·<text:tab/>T16 pag.102 (latino con testo a fronte) </text:p>
      <text:p text:style-name="P7">·<text:tab/>T17 pag. 106 ( latino con testo a fronte) </text:p>
      <text:p text:style-name="P7">·<text:tab/>T20 pag. 119 ( italiano)</text:p>
      <text:p text:style-name="P7">·<text:tab/>T21 pag. 120 ( latino con testo a fronte) </text:p>
      <text:p text:style-name="P18"/>
      <text:p text:style-name="P17"><text:span text:style-name="T10">LUCANO </text:span><text:span text:style-name="T2">e la nuova epica di storia contemporanea (3 ore)</text:span></text:p>
      <text:p text:style-name="P20">·<text:tab/>T1 pag. 162 ( latino)</text:p>
      <text:p text:style-name="P18"/>
      <text:p text:style-name="P17"><text:span text:style-name="T10">PETRONIO</text:span><text:span text:style-name="T2"> un'esistenza da romanzo; la parodia del romanzo;genere e struttura (5 ore)</text:span></text:p>
      <text:p text:style-name="P20">·<text:tab/>T4 pag. 212 (latino)</text:p>
      <text:p text:style-name="P7">·<text:tab/>T7 pag. 226 (latino con testo a <text:s/>fronte) </text:p>
      <text:p text:style-name="P17"><text:span text:style-name="T10">PERSIO </text:span><text:span text:style-name="T2">La satira sotto il principato (3 ore)</text:span></text:p>
      <text:p text:style-name="P23">·<text:tab/>T3 pag. 281 (italiano)</text:p>
      <text:p text:style-name="P10"><text:span text:style-name="T10">GIOVENALE </text:span><text:span text:style-name="T2">La satira sotto il principato (3 ore)</text:span></text:p>
      <text:p text:style-name="P23"><text:soft-page-break/>·<text:tab/>T7 pag. 293 (latino)</text:p>
      <text:p text:style-name="P12"/>
      <text:p text:style-name="P10"><text:span text:style-name="T10">MARZIALE </text:span><text:span text:style-name="T2">tra scherzo ed eleganza (2 ore)</text:span></text:p>
      <text:p text:style-name="P21"><text:span text:style-name="T12">·<text:tab/>T1 pag. 321 </text:span><text:span text:style-name="T6">(latino con <text:s/>testo a fronte) </text:span></text:p>
      <text:p text:style-name="P1"><text:span text:style-name="T12">·<text:tab/>T5 pag. 329 </text:span><text:span text:style-name="T6">(latino con testo a fronte) </text:span></text:p>
      <text:p text:style-name="P1"><text:span text:style-name="T12">·<text:tab/>T12 pag. 340 </text:span><text:span text:style-name="T6">(latino con testo a fronte) </text:span></text:p>
      <text:p text:style-name="P13"/>
      <text:p text:style-name="P10"><text:span text:style-name="T10">QUINTILIANO </text:span><text:span text:style-name="T2">e il ruolo della retorica nell’educazione imperiale (5 ore)</text:span></text:p>
      <text:p text:style-name="P23">·<text:tab/> T2 pag. 362 (latino)</text:p>
      <text:p text:style-name="P7">·<text:tab/>Approfondimento pag. 370 (italiano)</text:p>
      <text:p text:style-name="P24"><text:span text:style-name="T10">TACITO </text:span><text:span text:style-name="T2">la storia e la politica (7 ore)</text:span></text:p>
      <text:p text:style-name="P14"/>
      <text:p text:style-name="P25">·<text:tab/>T4 pag. 423 (italiano)</text:p>
      <text:p text:style-name="P24"><text:span text:style-name="T12">·<text:tab/>T19 pag. 463 </text:span><text:span text:style-name="T6">(latino con testo a fronte) </text:span></text:p>
      <text:p text:style-name="P1"><text:span text:style-name="T12">·<text:tab/>T23 pag 479 (</text:span><text:span text:style-name="T6">latino con testo a fronte) </text:span></text:p>
      <text:p text:style-name="P10"><text:span text:style-name="T12">Testi da : </text:span><text:span text:style-name="T13">Comiter</text:span><text:span text:style-name="T12"> <text:s/></text:span></text:p>
      <text:p text:style-name="P25">·<text:tab/>Versione 480 pag. 457 in latino</text:p>
      <text:p text:style-name="P7">·<text:tab/>Versione 482 pag. 461 in latino</text:p>
      <text:p text:style-name="P7">·<text:tab/>Versione 491 pag. 467 in latino</text:p>
      <text:p text:style-name="P10"><text:span text:style-name="T10">APULEIO </text:span><text:span text:style-name="T2">storia di un poligrafo accusato di magia; caratteri particolari delle </text:span><text:span text:style-name="T3">Metamorfosi</text:span><text:span text:style-name="T2"> (5 ore)</text:span></text:p>
      <text:p text:style-name="P23">·<text:tab/>T2 pag. 528 in italiano</text:p>
      <text:p text:style-name="P7">·<text:tab/>T3 pag. 531 in latino</text:p>
      <text:p text:style-name="P26">·<text:tab/>T10 pag. 550 in italiano</text:p>
      <text:p text:style-name="P27">La prima letteratura cristiana (2 ore); Le principali eresie (1 ora)</text:p>
      <text:p text:style-name="P18"/>
      <text:p text:style-name="P17"><text:span text:style-name="T10">TERTULLIANO </text:span><text:span text:style-name="T6">e la letteratura apologetica (3 ore)</text:span></text:p>
      <text:p text:style-name="P22">·<text:tab/>T1 pag. 590 (latino)</text:p>
      <text:p text:style-name="P7"><text:tab/>T2 pag. 592 (latino)</text:p>
      <text:p text:style-name="P7">·<text:tab/>T3 pag. 594 (latino)</text:p>
      <text:p text:style-name="P17"><text:span text:style-name="T10">AGOSTINO </text:span><text:span text:style-name="T6">il genere delle </text:span><text:span text:style-name="T7">Confessiones</text:span><text:span text:style-name="T6">, la memoria ed il tempo (4 ore)</text:span></text:p>
      <text:p text:style-name="P20"><text:soft-page-break/>·<text:tab/>T7 pag. 683 (latino)</text:p>
      <text:p text:style-name="P7">·<text:tab/>T10 pag. 691 (latino)</text:p>
      <text:p text:style-name="P7">·<text:tab/>T12 pag. 697 (italiano)</text:p>
      <text:p text:style-name="P12"/>
      <text:p text:style-name="P3">Gli alunni durante l’anno scolastico si sono esercitati <text:s/>nelle ore di laboratorio, <text:s/>nell'esercizio domestico e per la traduzione in classe su testi di Cicerone, Quintiliano, Seneca, Tacito, <text:s/>Apuleio.</text:p>
      <text:p text:style-name="P12"/>
      <text:p text:style-name="P1"/>
      <text:p text:style-name="P1"/>
      <text:p text:style-name="P28"/>
      <text:p text:style-name="P29"/>
      <text:p text:style-name="P19"/>
      <text:p text:style-name="P8"/>
      <text:p text:style-name="P4"/>
      <text:p text:style-name="P3"/>
      <text:p text:style-name="P1"/>
      <text:p text:style-name="P30">Il Docente</text:p>
      <text:p text:style-name="P3"/>
      <text:p text:style-name="P1"/>
      <text:p text:style-name="P1"/>
      <text:p text:style-name="P1"/>
      <text:p text:style-name="P1"/>
      <text:p text:style-name="P31"><text:s text:c="6"/>I rappresentanti degli Studenti</text:p>
      <text:p text:style-name="P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office:version="1.2" grddl:transformation="http://docs.oasis-open.org/office/1.2/xslt/odf2rdf.xsl">
  <office:font-face-decls>
    <style:font-face style:name="Mangal1" svg:font-family="Mangal"/>
    <style:font-face style:name="Times New Roman" svg:font-family="'Times New Roman'" style:font-family-generic="roman" style:font-pitch="variable"/>
    <style:font-face style:name="Comic Sans MS" svg:font-family="'Comic Sans MS'" style:font-family-generic="script" style:font-pitch="variable"/>
    <style:font-face style:name="Arial" svg:font-family="Arial"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it" fo:country="IT"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SimSun"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59cm" fo:page-height="27.94cm" style:num-format="1" style:print-orientation="portrait" fo:margin-top="2.54cm" fo:margin-bottom="2.54cm" fo:margin-left="3.175cm" fo:margin-right="3.175cm" fo:border="none" fo:padding="0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Standard_20__28_user_29_" style:display-name="Standard (user)"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initial-creator>Federica Serravalle</meta:initial-creator>
    <meta:creation-date>2015-05-06T15:57:11.80</meta:creation-date>
    <meta:document-statistic meta:table-count="0" meta:image-count="0" meta:object-count="0" meta:page-count="4" meta:paragraph-count="65" meta:word-count="847" meta:character-count="5332"/>
    <dc:date>2015-05-06T15:59:17.05</dc:date>
    <dc:creator>Federica Serravalle</dc:creator>
    <meta:editing-duration>PT00H02M06S</meta:editing-duration>
    <meta:editing-cycles>1</meta:editing-cycles>
    <meta:generator>OpenOffice.org/3.2$Win32 OpenOffice.org_project/320m18$Build-9502</meta:generator>
  </office:meta>
</office:document-meta>
</file>