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OpenSymbol" svg:font-family="OpenSymbol"/>
    <style:font-face style:name="Courier New" svg:font-family="'Courier New'" style:font-adornments="Normale"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ourier New1"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style:writing-mode="lr-tb"/>
    </style:style>
    <style:style style:name="P2" style:family="paragraph" style:parent-style-name="Standard">
      <style:paragraph-properties style:writing-mode="lr-tb"/>
      <style:text-properties fo:font-size="11pt"/>
    </style:style>
    <style:style style:name="P3" style:family="paragraph" style:parent-style-name="Standard">
      <style:paragraph-properties fo:text-align="justify" style:justify-single-word="false" style:writing-mode="lr-tb"/>
      <style:text-properties fo:font-size="11pt" style:font-size-complex="11pt"/>
    </style:style>
    <style:style style:name="P4" style:family="paragraph" style:parent-style-name="Standard">
      <style:paragraph-properties fo:text-align="justify" style:justify-single-word="false" style:writing-mode="lr-tb"/>
      <style:text-properties fo:font-size="11pt" fo:font-weight="bold" style:font-size-complex="11pt" style:font-weight-complex="bold"/>
    </style:style>
    <style:style style:name="P5" style:family="paragraph" style:parent-style-name="Standard">
      <style:paragraph-properties fo:text-align="justify" style:justify-single-word="false" style:writing-mode="lr-tb"/>
    </style:style>
    <style:style style:name="P6" style:family="paragraph" style:parent-style-name="Standard">
      <style:paragraph-properties fo:text-align="justify" style:justify-single-word="false" style:writing-mode="lr-tb"/>
      <style:text-properties style:language-asian="zh" style:country-asian="CN"/>
    </style:style>
    <style:style style:name="P7" style:family="paragraph" style:parent-style-name="Standard">
      <style:paragraph-properties style:writing-mode="lr-tb"/>
      <style:text-properties style:font-name="Arial" fo:font-size="11pt" style:font-size-asian="11pt" style:font-size-complex="11pt"/>
    </style:style>
    <style:style style:name="P8" style:family="paragraph" style:parent-style-name="Standard">
      <style:paragraph-properties fo:text-align="justify" style:justify-single-word="false" style:writing-mode="lr-tb"/>
      <style:text-properties style:font-name="Arial" fo:font-size="11pt" style:font-size-asian="11pt" style:font-size-complex="11pt"/>
    </style:style>
    <style:style style:name="P9" style:family="paragraph" style:parent-style-name="Standard">
      <style:paragraph-properties fo:margin-top="0cm" fo:margin-bottom="0.353cm" fo:line-height="115%" fo:text-align="justify" style:justify-single-word="false" style:writing-mode="lr-tb"/>
      <style:text-properties fo:font-size="11pt" style:font-size-complex="11pt"/>
    </style:style>
    <style:style style:name="P10" style:family="paragraph" style:parent-style-name="Standard">
      <style:paragraph-properties fo:margin-top="0cm" fo:margin-bottom="0.353cm" fo:line-height="115%" fo:text-align="justify" style:justify-single-word="false" style:writing-mode="lr-tb"/>
      <style:text-properties style:font-name="Arial" fo:font-size="11pt" fo:font-weight="bold" style:font-size-asian="11pt" style:font-size-complex="11pt" style:font-weight-complex="bold"/>
    </style:style>
    <style:style style:name="P11" style:family="paragraph" style:parent-style-name="List_20_Paragraph">
      <style:text-properties style:font-name="Arial" fo:font-size="11pt" style:font-size-asian="11pt" style:font-size-complex="11pt"/>
    </style:style>
    <style:style style:name="P12" style:family="paragraph" style:parent-style-name="List_20_Paragraph">
      <style:paragraph-properties fo:margin-left="1.136cm" fo:margin-right="0cm" fo:text-indent="0cm" style:auto-text-indent="false"/>
      <style:text-properties style:font-name="Arial" fo:font-size="11pt" style:font-size-asian="11pt" style:font-size-complex="11pt"/>
    </style:style>
    <style:style style:name="P13" style:family="paragraph" style:parent-style-name="Standard">
      <style:paragraph-properties fo:margin-left="0.25cm" fo:margin-right="0cm" fo:text-indent="0cm" style:auto-text-indent="false"/>
      <style:text-properties style:font-name="Arial" fo:font-size="11pt" style:font-size-asian="11pt" style:font-size-complex="11pt"/>
    </style:style>
    <style:style style:name="P14" style:family="paragraph" style:parent-style-name="Standard">
      <style:paragraph-properties fo:margin-left="11.24cm" fo:margin-right="0cm" fo:text-align="justify" style:justify-single-word="false" fo:text-indent="1.249cm" style:auto-text-indent="false" style:writing-mode="lr-tb"/>
      <style:text-properties fo:font-variant="small-caps" style:font-name="Arial" fo:font-size="11pt" style:font-size-asian="11pt" style:font-size-complex="11pt"/>
    </style:style>
    <style:style style:name="P15" style:family="paragraph" style:parent-style-name="Standard">
      <style:paragraph-properties fo:margin-left="9.991cm" fo:margin-right="0cm" fo:text-align="justify" style:justify-single-word="false" fo:text-indent="0cm" style:auto-text-indent="false" style:writing-mode="lr-tb"/>
      <style:text-properties fo:font-variant="small-caps" style:font-name="Arial" fo:font-size="11pt" style:font-size-asian="11pt" style:font-size-complex="11pt"/>
    </style:style>
    <style:style style:name="P16" style:family="paragraph" style:parent-style-name="Standard" style:master-page-name="Standard_20__28_user_29_">
      <style:paragraph-properties fo:text-align="justify" style:justify-single-word="false" style:page-number="auto" fo:keep-with-next="always" style:writing-mode="lr-tb"/>
      <style:text-properties fo:font-size="13pt" fo:font-style="normal" fo:font-weight="normal" style:font-size-complex="13pt"/>
    </style:style>
    <style:style style:name="P17" style:family="paragraph" style:parent-style-name="Standard">
      <style:paragraph-properties fo:margin-left="0.61cm" fo:margin-right="0cm" fo:margin-top="0cm" fo:margin-bottom="0.353cm" fo:line-height="115%" fo:text-align="justify" style:justify-single-word="false" fo:text-indent="-1.323cm" style:auto-text-indent="false" style:writing-mode="lr-tb">
        <style:tab-stops/>
      </style:paragraph-properties>
    </style:style>
    <style:style style:name="P18" style:family="paragraph" style:parent-style-name="Standard">
      <style:paragraph-properties fo:margin-top="0cm" fo:margin-bottom="0.353cm" fo:line-height="115%" fo:text-align="justify" style:justify-single-word="false" style:writing-mode="lr-tb"/>
      <style:text-properties style:font-name="Arial" fo:font-size="11pt" style:font-size-asian="11pt" style:font-size-complex="11pt"/>
    </style:style>
    <style:style style:name="P19" style:family="paragraph" style:parent-style-name="List_20_Paragraph">
      <style:text-properties style:font-name="Arial" fo:font-size="11pt" style:font-size-asian="11pt" style:font-size-complex="11pt"/>
    </style:style>
    <style:style style:name="P20" style:family="paragraph" style:parent-style-name="List_20_Paragraph" style:list-style-name="WWNum1">
      <style:text-properties style:font-name="Arial" fo:font-size="11pt" style:font-size-asian="11pt" style:font-size-complex="11pt"/>
    </style:style>
    <style:style style:name="P21" style:family="paragraph" style:parent-style-name="List_20_Paragraph">
      <style:paragraph-properties fo:margin-left="0cm" fo:margin-right="0cm" fo:text-indent="0cm" style:auto-text-indent="false"/>
      <style:text-properties style:font-name="Arial" fo:font-size="11pt" style:font-size-asian="11pt" style:font-size-complex="11pt"/>
    </style:style>
    <style:style style:name="P22" style:family="paragraph" style:parent-style-name="List_20_Paragraph" style:list-style-name="WWNum1">
      <style:paragraph-properties fo:margin-left="0cm" fo:margin-right="0cm" fo:text-indent="0cm" style:auto-text-indent="false"/>
      <style:text-properties style:font-name="Arial" fo:font-size="11pt" style:font-size-asian="11pt" style:font-size-complex="11pt"/>
    </style:style>
    <style:style style:name="P23" style:family="paragraph" style:parent-style-name="List_20_Paragraph">
      <style:paragraph-properties fo:margin-left="0cm" fo:margin-right="0cm" fo:text-indent="-0.977cm" style:auto-text-indent="false">
        <style:tab-stops/>
      </style:paragraph-properties>
      <style:text-properties style:font-name="Arial" fo:font-size="11pt" style:font-size-asian="11pt" style:font-size-complex="11pt"/>
    </style:style>
    <style:style style:name="P24" style:family="paragraph" style:parent-style-name="List_20_Paragraph">
      <style:paragraph-properties fo:margin-left="1.136cm" fo:margin-right="0cm" fo:text-indent="0cm" style:auto-text-indent="false"/>
      <style:text-properties style:font-name="Arial" fo:font-size="11pt" style:font-size-asian="11pt" style:font-size-complex="11pt"/>
    </style:style>
    <style:style style:name="T1" style:family="text">
      <style:text-properties fo:font-size="11pt"/>
    </style:style>
    <style:style style:name="T2" style:family="text">
      <style:text-properties fo:font-size="11pt" fo:font-weight="bold" style:font-size-complex="11pt" style:font-weight-complex="bold"/>
    </style:style>
    <style:style style:name="T3" style:family="text">
      <style:text-properties fo:font-size="11pt" style:font-size-complex="11pt"/>
    </style:style>
    <style:style style:name="T4" style:family="text">
      <style:text-properties fo:font-style="italic" style:font-style-asian="italic"/>
    </style:style>
    <style:style style:name="T5" style:family="text">
      <style:text-properties fo:font-style="italic" style:font-style-asian="italic" style:font-style-complex="italic"/>
    </style:style>
    <style:style style:name="T6" style:family="text">
      <style:text-properties style:font-name="Arial"/>
    </style:style>
    <style:style style:name="T7" style:family="text">
      <style:text-properties style:font-size-asian="11pt"/>
    </style:style>
    <style:style style:name="T8" style:family="text">
      <style:text-properties style:font-size-complex="11pt"/>
    </style:style>
    <style:style style:name="T9" style:family="text">
      <style:text-properties fo:color="#000000"/>
    </style:style>
    <style:style style:name="T10" style:family="text">
      <style:text-properties fo:color="#000000" style:font-name-asian="Arial" style:font-name-complex="Arial"/>
    </style:style>
    <style:style style:name="T11" style:family="text">
      <style:text-properties style:font-name-asian="Arial"/>
    </style:style>
    <style:style style:name="T12" style:family="text">
      <style:text-properties style:font-name-complex="Arial"/>
    </style:style>
    <style:style style:name="T13" style:family="text">
      <style:text-properties fo:color="#ff0000"/>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8.255cm" fo:text-indent="-0.635cm" fo:margin-left="8.25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Prof.:<text:tab/>Grazia Fulciniti<text:tab/><text:tab/><text:tab/><text:tab/><text:tab/>Materia : GRECO<text:tab/><text:tab/><text:tab/><text:tab/></text:p>
      <text:p text:style-name="P3"/>
      <text:p text:style-name="P1"/>
      <text:p text:style-name="P2">In relazione alla programmazione curricolare sono stati conseguiti i seguenti obiettivi in termini di:</text:p>
      <text:p text:style-name="P1"/>
      <text:p text:style-name="P5"><text:span text:style-name="T2">CONOSCENZE:</text:span><text:span text:style-name="T3"> Le conoscenze della classe risultano nel complesso discrete. Tutti gli alunni conoscono la storia della letteratura, gli autori, le opere e le principali strutture morfosintattiche della lingua. Conoscono altresì il contenuto dei testi letti, tradotti e commentati. Un terzo della classe ha dimostrato un interesse più spiccato per gli argomenti di letteratura, applicandosi con impegno all'approfondimento degli autori proposti; gli alunni rimanenti, comunque, conoscono gli argomenti essenziali del programma allegato.</text:span></text:p>
      <text:p text:style-name="P3"/>
      <text:p text:style-name="P1"/>
      <text:p text:style-name="P5"><text:span text:style-name="T2">COMPETENZE: </text:span><text:span text:style-name="T3">La metà della classe riesce a rielaborare in maniera soddisfacente i contenuti appresi ed è in grado di effettuare una traduzione apprezzabile dal punto di vista espressivo e in alcuni casi con una resa eccellente; inoltre la classe riesce a produrre un'analisi pertinente dei testi, secondo i livelli tradizionali (semantico, sintattico, stilistico, metrico, retorico). In generale tutti gli alunni, alcuni solo se guidati, sanno contestualizzare i testi in modo preciso e puntuale, assegnandoli al genere, all'ambito della produzione dell'autore e all'epoca storico-culturale in cui sono stati prodotti. <text:s/>Quasi tutti infine sono in grado di effettuare collegamenti con altre discipline, soprattutto con la letteratura latina, riuscendo a cogliere gli elementi di continuità e discontinuità tra le due civiltà.</text:span></text:p>
      <text:p text:style-name="P3"/>
      <text:p text:style-name="P1"/>
      <text:p text:style-name="P1"/>
      <text:p text:style-name="P1"/>
      <text:p text:style-name="P5"><text:span text:style-name="T2">METODOLOGIE: </text:span><text:span text:style-name="T3">La metodologia prevalentemente utilizzata è stata la lezione frontale e partecipata, soprattutto per la letteratura e la lettura dei testi, si è cercato inoltre di coinvolgere gli alunni in confronti sui temi più interessanti. Particolarmente formativo è stato l' esercizio di traduzione guidata dalla docente, che ha contribuito ad arricchire il lessico e ad acquisire un metodo di analisi e traduzione non troppo vincolato all'uso del dizionario. </text:span></text:p>
      <text:p text:style-name="P3"/>
      <text:p text:style-name="P1"/>
      <text:p text:style-name="P4">MATERIALI DIDATTICI: </text:p>
      <text:p text:style-name="P6"><text:span text:style-name="T2">SPAZI : </text:span><text:span text:style-name="T3"><text:s/>Si è usufruito essenzialmente dell'aula, ma anche il viaggio di istruzione in Grecia ha fornito uno spazio concreto e motivante per l'apprendimento della classicità.</text:span></text:p>
      <text:p text:style-name="P4"/>
      <text:p text:style-name="P3"/>
      <text:p text:style-name="P1"/>
      <text:p text:style-name="P1"/>
      <text:p text:style-name="P1"/>
      <text:p text:style-name="P5"><text:span text:style-name="T2">CRITERI E STRUMENTI DI VALUTAZIONE ADOTTATI : </text:span><text:span text:style-name="T3">cfr. griglie allegate al documento. Nel corso dell'anno scolastico sono state effettuate quattro prove scritte di traduzione dagli autori studiati nel penultimo ed ultimo anno di corso. Le prove orali sono state almeno due per quadrimestre, soprattutto relative alla storia letteraria ed ai testi degli autori studiati.</text:span></text:p>
      <text:p text:style-name="P3">A disposizione della commissione sono depositate in Segreteria le prove di traduzione.</text:p>
      <text:p text:style-name="P1"/>
      <text:p text:style-name="P1"><text:soft-page-break/></text:p>
      <text:p text:style-name="P1"/>
      <text:p text:style-name="P1"/>
      <text:p text:style-name="P1"/>
      <text:p text:style-name="P5"><text:span text:style-name="T2">CONTENUTI DISCIPLINARI DETTAGLIATI: </text:span><text:span text:style-name="T3">I testi in italiano e latino sono stati analizzati prevalentemente dal punto di vista lessicale e semantico, in modo tale da evincere attraverso la lettura i temi ed i contenuti fondamentali di ogni autore </text:span></text:p>
      <text:p text:style-name="P9">(INDICARE LE ORE DEDICATE AD OGNI ARGOMENTO): </text:p>
      <text:p text:style-name="P1"/>
      <text:p text:style-name="P17"><text:span text:style-name="T2"><text:s text:c="10"/>Caratteri generali dell'età ellenistica:</text:span><text:span text:style-name="T3"> caratteristiche culturali, sociali, politiche e <text:s text:c="10"/>l <text:s text:c="6"/>letterarie (2ore)</text:span></text:p>
      <text:list xml:id="list36413296" text:style-name="WWNum1">
        <text:list-header>
          <text:p text:style-name="P20"/>
          <text:p text:style-name="P20">Commedia nuova <text:s/>e Menandro : <text:span text:style-name="T4">il <text:s/>bisbetico , l’arbitrato </text:span>. <text:s/>T2 pag 116 (4 ore)</text:p>
        </text:list-header>
      </text:list>
      <text:p text:style-name="P11"/>
      <text:list xml:id="list36714251" text:continue-numbering="true" text:style-name="WWNum1">
        <text:list-header>
          <text:p text:style-name="P22"/>
        </text:list-header>
      </text:list>
      <text:p text:style-name="P23"><text:s text:c="8"/>Callimaco <text:s/>e la poesia ellenistica; l'epillio; gli Inni. Aitia: T1 ( pag 169) , T2 ( pag <text:s text:c="12"/>172), T3(pag 175)<text:bookmark text:name="_GoBack"/> ;Inni : T6 (pag 183); Epigrammi : T9, T10,T11,T12,T13 ( pag 193 e seguenti ) (6 ore)</text:p>
      <text:p text:style-name="P21"/>
      <text:p text:style-name="List_20_Paragraph">Teocrito e la poesia bucolica ; idillio e mimo : T2 Talisie (pag 211) ; T3 Ciclope ( pag 220); T5 Le Siracusane (pag 227) (4 ore)</text:p>
      <text:list xml:id="list36700955" text:continue-numbering="true" text:style-name="WWNum1">
        <text:list-item>
          <text:p text:style-name="P20"/>
        </text:list-item>
        <text:list-item>
          <text:p text:style-name="P20">Apollonio Rodio <text:s/>e l'epica ellenistica e l'antieroe: Argonautiche T2 ( pag 253) .</text:p>
        </text:list-item>
        <text:list-item>
          <text:p text:style-name="P20">(3 ore)</text:p>
        </text:list-item>
        <text:list-item>
          <text:p text:style-name="P20"/>
        </text:list-item>
        <text:list-item>
          <text:p text:style-name="P20">Epigramma :Leonida, Nosside , Anite . Leonida : T7,T9 (pag 318) ; Nosside: T14,T15,T16 ( pag 323) ; Anite : T17. (3ore)</text:p>
        </text:list-item>
        <text:list-item>
          <text:p text:style-name="P20"/>
        </text:list-item>
        <text:list-item>
          <text:p text:style-name="P20">Storiografia tragica e romanzata : Callistene , Duride di Samo , Megastene. (2ore)</text:p>
        </text:list-item>
        <text:list-item>
          <text:p text:style-name="P20"/>
        </text:list-item>
        <text:list-item>
          <text:p text:style-name="P20">Polibio : il metodo storiografico, l'anaciclosi e la costituzione mista: <text:s/>T5 ( pag 368) e T6 ( pag 375) (4 ore)</text:p>
        </text:list-item>
        <text:list-item>
          <text:p text:style-name="P20"/>
        </text:list-item>
        <text:list-item>
          <text:p text:style-name="P20">Cultura giudaico-ellenistica <text:s/>e la Bibbia. <text:s/>T1 La Bibbia dei Settanta ( pag 413)</text:p>
        </text:list-item>
        <text:list-item>
          <text:p text:style-name="P20"><text:s/>(2 ore)</text:p>
        </text:list-item>
        <text:list-item>
          <text:p text:style-name="P20"/>
        </text:list-item>
        <text:list-item>
          <text:p text:style-name="P20">Retorica <text:s/>e Anonimo del Sublime (2 ore)</text:p>
        </text:list-item>
        <text:list-item>
          <text:p text:style-name="P20"/>
        </text:list-item>
        <text:list-item>
          <text:p text:style-name="P20">Plutarco : la cultura greco-romana; aspetti del genere nelle <text:span text:style-name="T5">Vite</text:span>. T6 Vita di Cesare ( pag 481) (4 ore)</text:p>
        </text:list-item>
        <text:list-item>
          <text:p text:style-name="P20"/>
        </text:list-item>
        <text:list-item>
          <text:p text:style-name="P20">Seconda Sofistica, ruolo del sofistès e Luciano. <text:s/>T2 ( .pag 518 ) e T6 ( pag 527 )</text:p>
        </text:list-item>
        <text:list-item>
          <text:p text:style-name="P20">(2 ore)</text:p>
        </text:list-item>
        <text:list-item>
          <text:p text:style-name="P20"/>
        </text:list-item>
        <text:list-item>
          <text:p text:style-name="P20">Romanzo Ellenistico : genere, struttura ed origini (3 ore)</text:p>
        </text:list-item>
        <text:list-item>
          <text:p text:style-name="P20"/>
        </text:list-item>
        <text:list-item>
          <text:p text:style-name="P20">Nuovo Testamento , Vangeli , Atti degli Apostoli ,l’Apocalisse. <text:s/>T5 Il discorso dell’Areopago ( pag 662 ) (4 ore)</text:p>
        </text:list-item>
      </text:list>
      <text:p text:style-name="P11"><text:soft-page-break/></text:p>
      <text:p text:style-name="P11"/>
      <text:p text:style-name="P11">Introduzione <text:span text:style-name="T5">Baccanti </text:span>e trimetro giambico, scansione e lettura facoltativa </text:p>
      <text:p text:style-name="P11">(I quadrimestre)</text:p>
      <text:p text:style-name="P11"><text:s text:c="26"/>vv.1-63 Prologo </text:p>
      <text:p text:style-name="P12"><text:s text:c="27"/>vv.170-214</text:p>
      <text:p text:style-name="P12"><text:s text:c="27"/>vv.343-369</text:p>
      <text:p text:style-name="P12"><text:s text:c="27"/>vv.461-518</text:p>
      <text:p text:style-name="P12"><text:s text:c="27"/>vv.604-641</text:p>
      <text:p text:style-name="P12"><text:s text:c="27"/>vv.1043-1152</text:p>
      <text:p text:style-name="P12"/>
      <text:p text:style-name="P12">Testi di Platone tradotti: <text:span text:style-name="T5">Ione</text:span> : Cap 1 , 530 a,b,c <text:s/>;Cap 5 , 532 c,d,e , 533 a <text:s text:c="2"/>, 533 <text:s text:c="21"/>d ,e , 534 a <text:s text:c="17"/></text:p>
      <text:p text:style-name="P12"><text:s text:c="56"/>Cap 5 , 532 c,d,e , 533 a <text:s text:c="2"/>, 533 d ,e , 534 a </text:p>
      <text:p text:style-name="P12"><text:s text:c="57"/>33 a 35 ) <text:s text:c="2"/></text:p>
      <text:p text:style-name="P12"><text:s text:c="45"/><text:span text:style-name="T5"><text:s/>Apologia di Socrate </text:span>: 22 a,b,c <text:s/>(II quadrimestre)</text:p>
      <text:p text:style-name="P13"><text:s text:c="28"/></text:p>
      <text:p text:style-name="P10"/>
      <text:p text:style-name="P18"><text:span text:style-name="T10"><text:s/>I testi sono stati tradotti e commentati con particolare attenzione al lessico, alle aree semantiche ed al contenuto.</text:span><text:tab/></text:p>
      <text:p text:style-name="P8">Gli alunni durante l’anno scolastico si sono esercitati <text:s/>nelle ore di laboratorio, <text:s/>nell'esercizio domestico e per la traduzione in classe su testi di Isocrate, Lisia, Polibio e Plutarco. </text:p>
      <text:p text:style-name="P7"/>
      <text:p text:style-name="P14">Il Docente</text:p>
      <text:p text:style-name="P8"/>
      <text:p text:style-name="P7"/>
      <text:p text:style-name="P7"/>
      <text:p text:style-name="P7"/>
      <text:p text:style-name="P7"/>
      <text:p text:style-name="P15"><text:s text:c="6"/>I rappresentanti degli Studenti</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OpenSymbol" svg:font-family="OpenSymbol"/>
    <style:font-face style:name="Courier New" svg:font-family="'Courier New'" style:font-adornments="Normale"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ourier New1"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List_20_Paragraph" style:display-name="List Paragraph" style:family="paragraph" style:parent-style-name="Standard" style:default-outline-level="">
      <style:paragraph-properties fo:margin-left="1.27cm" fo:margin-right="0cm" fo:text-indent="0cm" style:auto-text-indent="false"/>
    </style:style>
    <style:style style:name="ListLabel_20_1" style:display-name="ListLabel 1" style:family="text">
      <style:text-properties style:font-name-complex="Courier New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136cm"/>
        </style:list-level-properties>
        <style:text-properties style:font-name="Wingdings"/>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4cm" fo:margin-bottom="2.54cm" fo:margin-left="3.175cm" fo:margin-right="3.175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Standard_20__28_user_29_" style:display-name="Standard (user)"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Federica Serravalle</meta:initial-creator>
    <meta:creation-date>2015-05-06T16:13:40.02</meta:creation-date>
    <dc:date>2015-05-06T16:53:32.55</dc:date>
    <dc:creator>Federica Serravalle</dc:creator>
    <meta:editing-duration>PT00H38M04S</meta:editing-duration>
    <meta:editing-cycles>8</meta:editing-cycles>
    <meta:generator>OpenOffice.org/3.2$Win32 OpenOffice.org_project/320m18$Build-9502</meta:generator>
    <meta:document-statistic meta:table-count="0" meta:image-count="0" meta:object-count="0" meta:page-count="3" meta:paragraph-count="45" meta:word-count="803" meta:character-count="5464"/>
  </office:meta>
</office:document-meta>
</file>