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23A0000016E1AF5478C.jp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Mangal2" svg:font-family="Mangal"/>
    <style:font-face style:name="OpenSymbol2" svg:font-family="OpenSymbol"/>
    <style:font-face style:name="OpenSymbol" svg:font-family="OpenSymbol, 'Arial Unicode MS'"/>
    <style:font-face style:name="Courier New" svg:font-family="'Courier New'" style:font-family-generic="modern"/>
    <style:font-face style:name="Arial1" svg:font-family="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variant="small-caps" fo:font-size="9pt" fo:letter-spacing="0.141cm" style:font-size-asian="9pt" style:font-size-complex="9pt"/>
    </style:style>
    <style:style style:name="P3" style:family="paragraph" style:parent-style-name="Standard">
      <style:text-properties fo:font-weight="bold" style:font-weight-asian="bold" style:font-weight-complex="bold"/>
    </style:style>
    <style:style style:name="P4" style:family="paragraph" style:parent-style-name="Standard">
      <style:paragraph-properties style:line-height-at-least="0.353cm"/>
      <style:text-properties fo:font-weight="bold" style:font-weight-asian="bold" style:font-weight-complex="bold"/>
    </style:style>
    <style:style style:name="P5" style:family="paragraph" style:parent-style-name="Standard">
      <style:paragraph-properties style:line-height-at-least="0.353cm"/>
    </style:style>
    <style:style style:name="P6" style:family="paragraph" style:parent-style-name="Standard">
      <style:text-properties fo:font-size="11pt" style:font-size-asian="11pt" style:font-name-complex="Arial" style:font-size-complex="11pt"/>
    </style:style>
    <style:style style:name="P7" style:family="paragraph" style:parent-style-name="Standard">
      <style:paragraph-properties style:line-height-at-least="0.353cm"/>
      <style:text-properties fo:font-size="11pt" style:font-size-asian="11pt" style:font-name-complex="Arial" style:font-size-complex="11pt"/>
    </style:style>
    <style:style style:name="P8" style:family="paragraph" style:parent-style-name="Standard">
      <style:text-properties officeooo:rsid="001cbb1d" officeooo:paragraph-rsid="001cbb1d"/>
    </style:style>
    <style:style style:name="P9" style:family="paragraph" style:parent-style-name="Standard">
      <style:text-properties officeooo:rsid="001cbb1d" officeooo:paragraph-rsid="0046427a"/>
    </style:style>
    <style:style style:name="P10" style:family="paragraph" style:parent-style-name="Standard">
      <style:text-properties officeooo:rsid="001cbb1d" officeooo:paragraph-rsid="004c0417"/>
    </style:style>
    <style:style style:name="P11" style:family="paragraph" style:parent-style-name="Standard">
      <style:text-properties officeooo:rsid="001cbb1d" officeooo:paragraph-rsid="0055dcd6"/>
    </style:style>
    <style:style style:name="P12" style:family="paragraph" style:parent-style-name="Standard">
      <style:text-properties officeooo:paragraph-rsid="0022eedb"/>
    </style:style>
    <style:style style:name="P13" style:family="paragraph" style:parent-style-name="Standard">
      <style:text-properties fo:font-style="italic" officeooo:paragraph-rsid="002354da" style:font-style-asian="italic" style:font-style-complex="italic"/>
    </style:style>
    <style:style style:name="P14" style:family="paragraph" style:parent-style-name="Standard">
      <style:text-properties fo:font-style="normal" officeooo:paragraph-rsid="002cd38f" style:font-style-asian="normal" style:font-style-complex="normal"/>
    </style:style>
    <style:style style:name="P15" style:family="paragraph" style:parent-style-name="Standard">
      <style:text-properties fo:font-style="normal" officeooo:paragraph-rsid="00249ac2" style:font-style-asian="normal" style:font-style-complex="normal"/>
    </style:style>
    <style:style style:name="P16" style:family="paragraph" style:parent-style-name="Standard">
      <style:paragraph-properties fo:text-align="start" style:justify-single-word="false"/>
      <style:text-properties fo:font-style="normal" officeooo:paragraph-rsid="002cd38f" style:font-style-asian="normal" style:font-style-complex="normal"/>
    </style:style>
    <style:style style:name="P17" style:family="paragraph" style:parent-style-name="Standard">
      <style:text-properties fo:font-style="normal" officeooo:paragraph-rsid="00292144" style:font-style-asian="normal" style:font-style-complex="normal"/>
    </style:style>
    <style:style style:name="P18" style:family="paragraph" style:parent-style-name="Standard">
      <style:text-properties fo:font-style="normal" officeooo:paragraph-rsid="002fc765" style:font-style-asian="normal" style:font-style-complex="normal"/>
    </style:style>
    <style:style style:name="P19" style:family="paragraph" style:parent-style-name="Standard">
      <style:text-properties fo:font-style="normal" officeooo:rsid="002354da" officeooo:paragraph-rsid="002354da" style:font-style-asian="normal" style:font-style-complex="normal"/>
    </style:style>
    <style:style style:name="P20" style:family="paragraph" style:parent-style-name="Standard">
      <style:text-properties officeooo:paragraph-rsid="002cd38f"/>
    </style:style>
    <style:style style:name="P21" style:family="paragraph" style:parent-style-name="Standard">
      <style:text-properties officeooo:paragraph-rsid="00321813"/>
    </style:style>
    <style:style style:name="P22" style:family="paragraph" style:parent-style-name="Standard">
      <style:text-properties style:font-name-asian="Times New Roman" style:font-name-complex="Arial"/>
    </style:style>
    <style:style style:name="P23" style:family="paragraph" style:parent-style-name="Standard">
      <style:text-properties officeooo:paragraph-rsid="003314e5" style:font-name-asian="Times New Roman" style:font-name-complex="Arial"/>
    </style:style>
    <style:style style:name="P24" style:family="paragraph" style:parent-style-name="Standard">
      <style:text-properties officeooo:paragraph-rsid="003416b7" style:font-name-asian="Times New Roman" style:font-name-complex="Arial"/>
    </style:style>
    <style:style style:name="P25" style:family="paragraph" style:parent-style-name="Standard">
      <style:text-properties officeooo:paragraph-rsid="0035c9e0" style:font-name-asian="Times New Roman" style:font-name-complex="Arial"/>
    </style:style>
    <style:style style:name="P26" style:family="paragraph" style:parent-style-name="Standard">
      <style:text-properties officeooo:paragraph-rsid="003314e5"/>
    </style:style>
    <style:style style:name="P27" style:family="paragraph" style:parent-style-name="Standard">
      <style:text-properties officeooo:paragraph-rsid="0036633c"/>
    </style:style>
    <style:style style:name="P28" style:family="paragraph" style:parent-style-name="Standard">
      <style:text-properties officeooo:paragraph-rsid="003c5a27"/>
    </style:style>
    <style:style style:name="P29" style:family="paragraph" style:parent-style-name="Standard">
      <style:text-properties officeooo:paragraph-rsid="003f560e"/>
    </style:style>
    <style:style style:name="P30" style:family="paragraph" style:parent-style-name="Standard">
      <style:text-properties officeooo:paragraph-rsid="0041166e"/>
    </style:style>
    <style:style style:name="P31" style:family="paragraph" style:parent-style-name="Standard">
      <style:text-properties officeooo:paragraph-rsid="00413e4c"/>
    </style:style>
    <style:style style:name="P32" style:family="paragraph" style:parent-style-name="Standard">
      <style:text-properties officeooo:paragraph-rsid="0043fee1"/>
    </style:style>
    <style:style style:name="P33" style:family="paragraph" style:parent-style-name="Standard">
      <style:paragraph-properties fo:margin-top="0.106cm" fo:margin-bottom="0cm" style:contextual-spacing="false" fo:text-align="center" style:justify-single-word="false"/>
    </style:style>
    <style:style style:name="P34" style:family="paragraph" style:parent-style-name="Footer">
      <style:paragraph-properties fo:text-align="center" style:justify-single-word="false"/>
    </style:style>
    <style:style style:name="P35" style:family="paragraph" style:parent-style-name="Footer">
      <style:paragraph-properties fo:text-align="center" style:justify-single-word="false"/>
      <style:text-properties style:font-name="Arial Narrow" fo:font-size="8pt" fo:font-weight="bold" style:font-size-asian="8pt" style:font-weight-asian="bold" style:font-name-complex="Arial Narrow"/>
    </style:style>
    <style:style style:name="P3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</style:style>
    <style:style style:name="P37" style:family="paragraph" style:parent-style-name="Standard">
      <style:paragraph-properties fo:margin-left="9.991cm" fo:margin-right="0cm" fo:text-indent="0cm" style:auto-text-indent="false"/>
    </style:style>
    <style:style style:name="P38" style:family="paragraph" style:parent-style-name="Standard">
      <style:paragraph-properties fo:margin-left="11.24cm" fo:margin-right="0cm" fo:text-indent="1.249cm" style:auto-text-indent="false"/>
      <style:text-properties fo:font-variant="small-caps" officeooo:paragraph-rsid="001cbb1d"/>
    </style:style>
    <style:style style:name="P39" style:family="paragraph" style:parent-style-name="Standard" style:list-style-name="L1">
      <style:text-properties fo:font-style="italic" officeooo:rsid="002354da" officeooo:paragraph-rsid="002354da" style:font-style-asian="italic" style:font-style-complex="italic"/>
    </style:style>
    <style:style style:name="P40" style:family="paragraph" style:parent-style-name="Standard" style:list-style-name="L2">
      <style:text-properties fo:font-style="italic" officeooo:rsid="002354da" officeooo:paragraph-rsid="002354da" style:font-style-asian="italic" style:font-style-complex="italic"/>
    </style:style>
    <style:style style:name="P41" style:family="paragraph" style:parent-style-name="Standard" style:list-style-name="L3">
      <style:text-properties fo:font-style="italic" officeooo:rsid="002354da" officeooo:paragraph-rsid="002354da" style:font-style-asian="italic" style:font-style-complex="italic"/>
    </style:style>
    <style:style style:name="P42" style:family="paragraph" style:parent-style-name="Standard" style:list-style-name="L2">
      <style:text-properties fo:font-style="italic" officeooo:rsid="0022eedb" officeooo:paragraph-rsid="0022eedb" style:font-style-asian="italic" style:font-style-complex="italic"/>
    </style:style>
    <style:style style:name="P43" style:family="paragraph" style:parent-style-name="Standard" style:list-style-name="L4">
      <style:text-properties fo:font-style="italic" officeooo:rsid="00249ac2" officeooo:paragraph-rsid="00249ac2" style:font-style-asian="italic" style:font-style-complex="italic"/>
    </style:style>
    <style:style style:name="P44" style:family="paragraph" style:parent-style-name="Standard" style:list-style-name="L4">
      <style:text-properties fo:font-style="italic" officeooo:rsid="00249ac2" officeooo:paragraph-rsid="002cd38f" style:font-style-asian="italic" style:font-style-complex="italic"/>
    </style:style>
    <style:style style:name="P45" style:family="paragraph" style:parent-style-name="Standard" style:list-style-name="L5">
      <style:text-properties fo:font-style="italic" officeooo:rsid="00249ac2" officeooo:paragraph-rsid="00249ac2" style:font-style-asian="italic" style:font-style-complex="italic"/>
    </style:style>
    <style:style style:name="P46" style:family="paragraph" style:parent-style-name="Standard" style:list-style-name="L5">
      <style:text-properties fo:font-style="italic" officeooo:rsid="00254b06" officeooo:paragraph-rsid="00254b06" style:font-style-asian="italic" style:font-style-complex="italic"/>
    </style:style>
    <style:style style:name="P47" style:family="paragraph" style:parent-style-name="Standard" style:list-style-name="L6">
      <style:text-properties fo:font-style="italic" officeooo:rsid="00292144" officeooo:paragraph-rsid="00292144" style:font-style-asian="italic" style:font-style-complex="italic"/>
    </style:style>
    <style:style style:name="P48" style:family="paragraph" style:parent-style-name="Standard" style:list-style-name="L7">
      <style:text-properties fo:font-style="italic" officeooo:rsid="00292144" officeooo:paragraph-rsid="00292144" style:font-style-asian="italic" style:font-style-complex="italic"/>
    </style:style>
    <style:style style:name="P49" style:family="paragraph" style:parent-style-name="Standard" style:list-style-name="L7">
      <style:text-properties fo:font-style="italic" officeooo:rsid="00292144" officeooo:paragraph-rsid="002fc765" style:font-style-asian="italic" style:font-style-complex="italic"/>
    </style:style>
    <style:style style:name="P50" style:family="paragraph" style:parent-style-name="Standard" style:list-style-name="L9">
      <style:text-properties fo:font-style="italic" officeooo:rsid="00292144" officeooo:paragraph-rsid="00292144" style:font-style-asian="italic" style:font-style-complex="italic"/>
    </style:style>
    <style:style style:name="P51" style:family="paragraph" style:parent-style-name="Standard" style:list-style-name="L10">
      <style:text-properties fo:font-style="italic" officeooo:rsid="00292144" officeooo:paragraph-rsid="00292144" style:font-style-asian="italic" style:font-style-complex="italic"/>
    </style:style>
    <style:style style:name="P52" style:family="paragraph" style:parent-style-name="Standard" style:list-style-name="L8">
      <style:text-properties fo:font-style="italic" officeooo:rsid="0058f028" officeooo:paragraph-rsid="0058f028" style:font-style-asian="italic" style:font-style-complex="italic"/>
    </style:style>
    <style:style style:name="P53" style:family="paragraph" style:parent-style-name="Standard" style:list-style-name="L11">
      <style:text-properties fo:font-style="italic" style:font-style-asian="italic" style:font-style-complex="italic"/>
    </style:style>
    <style:style style:name="P54" style:family="paragraph" style:parent-style-name="Standard" style:list-style-name="L12">
      <style:text-properties fo:font-style="italic" officeooo:rsid="00321813" officeooo:paragraph-rsid="00321813" style:font-style-asian="italic" style:font-style-complex="italic"/>
    </style:style>
    <style:style style:name="P55" style:family="paragraph" style:parent-style-name="Standard" style:list-style-name="L13">
      <style:text-properties fo:font-style="italic" officeooo:rsid="00321813" officeooo:paragraph-rsid="00321813" style:font-style-asian="italic" style:font-style-complex="italic"/>
    </style:style>
    <style:style style:name="P56" style:family="paragraph" style:parent-style-name="Standard" style:list-style-name="L14">
      <style:text-properties fo:font-style="italic" officeooo:rsid="00321813" officeooo:paragraph-rsid="00321813" style:font-style-asian="italic" style:font-style-complex="italic"/>
    </style:style>
    <style:style style:name="P57" style:family="paragraph" style:parent-style-name="Standard" style:list-style-name="L15">
      <style:text-properties fo:font-style="italic" officeooo:paragraph-rsid="00321813" style:font-style-asian="italic" style:font-style-complex="italic"/>
    </style:style>
    <style:style style:name="P58" style:family="paragraph" style:parent-style-name="Standard" style:list-style-name="L32">
      <style:text-properties fo:font-style="italic" officeooo:paragraph-rsid="0036633c" style:font-style-asian="italic" style:font-style-complex="italic"/>
    </style:style>
    <style:style style:name="P59" style:family="paragraph" style:parent-style-name="Standard" style:list-style-name="L33">
      <style:text-properties fo:font-style="italic" officeooo:rsid="0036633c" officeooo:paragraph-rsid="0036633c" style:font-style-asian="italic" style:font-style-complex="italic"/>
    </style:style>
    <style:style style:name="P60" style:family="paragraph" style:parent-style-name="Standard" style:list-style-name="L33">
      <style:text-properties fo:font-style="italic" officeooo:rsid="003ad30a" officeooo:paragraph-rsid="003ad30a" style:font-style-asian="italic" style:font-style-complex="italic"/>
    </style:style>
    <style:style style:name="P61" style:family="paragraph" style:parent-style-name="Standard" style:list-style-name="L34">
      <style:paragraph-properties fo:text-align="start" style:justify-single-word="false"/>
      <style:text-properties fo:font-style="italic" officeooo:rsid="003cc6f3" officeooo:paragraph-rsid="003cc6f3" style:font-style-asian="italic" style:font-style-complex="italic"/>
    </style:style>
    <style:style style:name="P62" style:family="paragraph" style:parent-style-name="Standard" style:list-style-name="L34">
      <style:paragraph-properties fo:text-align="start" style:justify-single-word="false"/>
      <style:text-properties fo:font-style="italic" officeooo:rsid="003e2122" officeooo:paragraph-rsid="003e2122" style:font-style-asian="italic" style:font-style-complex="italic"/>
    </style:style>
    <style:style style:name="P63" style:family="paragraph" style:parent-style-name="Standard" style:list-style-name="L35">
      <style:text-properties fo:font-style="italic" officeooo:rsid="0043fee1" officeooo:paragraph-rsid="0043fee1" style:font-style-asian="italic" style:font-style-complex="italic"/>
    </style:style>
    <style:style style:name="P64" style:family="paragraph" style:parent-style-name="Standard" style:list-style-name="L36">
      <style:text-properties fo:font-style="italic" officeooo:rsid="0043fee1" officeooo:paragraph-rsid="0043fee1" style:font-style-asian="italic" style:font-style-complex="italic"/>
    </style:style>
    <style:style style:name="P65" style:family="paragraph" style:parent-style-name="Standard" style:list-style-name="L37">
      <style:text-properties fo:font-style="italic" officeooo:rsid="0043fee1" officeooo:paragraph-rsid="0043fee1" style:font-style-asian="italic" style:font-style-complex="italic"/>
    </style:style>
    <style:style style:name="P66" style:family="paragraph" style:parent-style-name="Standard" style:list-style-name="L38">
      <style:text-properties fo:font-style="italic" officeooo:rsid="0043fee1" officeooo:paragraph-rsid="0043fee1" style:font-style-asian="italic" style:font-style-complex="italic"/>
    </style:style>
    <style:style style:name="P67" style:family="paragraph" style:parent-style-name="Standard" style:list-style-name="L41">
      <style:text-properties fo:font-style="italic" officeooo:rsid="0043fee1" officeooo:paragraph-rsid="0043fee1" style:font-style-asian="italic" style:font-style-complex="italic"/>
    </style:style>
    <style:style style:name="P68" style:family="paragraph" style:parent-style-name="Standard" style:list-style-name="L42">
      <style:text-properties fo:font-style="italic" officeooo:rsid="0043fee1" officeooo:paragraph-rsid="0043fee1" style:font-style-asian="italic" style:font-style-complex="italic"/>
    </style:style>
    <style:style style:name="P69" style:family="paragraph" style:parent-style-name="Standard" style:list-style-name="L43">
      <style:text-properties fo:font-style="italic" officeooo:rsid="0044bff8" officeooo:paragraph-rsid="0044bff8" style:font-style-asian="italic" style:font-style-complex="italic"/>
    </style:style>
    <style:style style:name="P70" style:family="paragraph" style:parent-style-name="Standard" style:list-style-name="L44">
      <style:text-properties fo:font-style="italic" officeooo:rsid="004a5d01" officeooo:paragraph-rsid="004a5d01" style:font-style-asian="italic" style:font-style-complex="italic"/>
    </style:style>
    <style:style style:name="P71" style:family="paragraph" style:parent-style-name="Standard" style:list-style-name="L45">
      <style:text-properties fo:font-style="italic" officeooo:rsid="0050890a" officeooo:paragraph-rsid="0050890a" style:font-style-asian="italic" style:font-style-complex="italic"/>
    </style:style>
    <style:style style:name="P72" style:family="paragraph" style:parent-style-name="Standard" style:list-style-name="L45">
      <style:text-properties fo:font-style="italic" officeooo:rsid="005c8ce7" officeooo:paragraph-rsid="005c8ce7" style:font-style-asian="italic" style:font-style-complex="italic"/>
    </style:style>
    <style:style style:name="P73" style:family="paragraph" style:parent-style-name="Standard" style:list-style-name="L46">
      <style:text-properties fo:font-style="italic" officeooo:rsid="005c8ce7" officeooo:paragraph-rsid="005c8ce7" style:font-style-asian="italic" style:font-style-complex="italic"/>
    </style:style>
    <style:style style:name="P74" style:family="paragraph" style:parent-style-name="Standard" style:list-style-name="L47">
      <style:text-properties fo:font-style="italic" officeooo:rsid="0051adc4" officeooo:paragraph-rsid="0051adc4" style:font-style-asian="italic" style:font-style-complex="italic"/>
    </style:style>
    <style:style style:name="P75" style:family="paragraph" style:parent-style-name="Standard" style:list-style-name="L48">
      <style:text-properties fo:font-style="italic" officeooo:rsid="005f4f4c" officeooo:paragraph-rsid="005f4f4c" style:font-style-asian="italic" style:font-style-complex="italic"/>
    </style:style>
    <style:style style:name="P76" style:family="paragraph" style:parent-style-name="Standard" style:list-style-name="L49">
      <style:text-properties fo:font-style="italic" officeooo:rsid="005f4f4c" officeooo:paragraph-rsid="005f4f4c" style:font-style-asian="italic" style:font-style-complex="italic"/>
    </style:style>
    <style:style style:name="P77" style:family="paragraph" style:parent-style-name="Standard" style:list-style-name="L49">
      <style:text-properties fo:font-style="italic" officeooo:rsid="0053417d" officeooo:paragraph-rsid="0053417d" style:font-style-asian="italic" style:font-style-complex="italic"/>
    </style:style>
    <style:style style:name="P78" style:family="paragraph" style:parent-style-name="Standard" style:list-style-name="L50">
      <style:text-properties fo:font-style="italic" officeooo:rsid="0053417d" officeooo:paragraph-rsid="0053417d" style:font-style-asian="italic" style:font-style-complex="italic"/>
    </style:style>
    <style:style style:name="P79" style:family="paragraph" style:parent-style-name="Standard" style:list-style-name="L51">
      <style:text-properties fo:font-style="italic" officeooo:rsid="0053417d" officeooo:paragraph-rsid="005fdad9" style:font-style-asian="italic" style:font-style-complex="italic"/>
    </style:style>
    <style:style style:name="P80" style:family="paragraph" style:parent-style-name="Standard" style:list-style-name="L51">
      <style:text-properties fo:font-style="italic" officeooo:rsid="0053417d" officeooo:paragraph-rsid="006076f9" style:font-style-asian="italic" style:font-style-complex="italic"/>
    </style:style>
    <style:style style:name="P81" style:family="paragraph" style:parent-style-name="Standard" style:list-style-name="L51">
      <style:text-properties fo:font-style="italic" officeooo:rsid="0053417d" officeooo:paragraph-rsid="0060a175" style:font-style-asian="italic" style:font-style-complex="italic"/>
    </style:style>
    <style:style style:name="P82" style:family="paragraph" style:parent-style-name="Standard" style:list-style-name="L52">
      <style:text-properties fo:font-style="italic" officeooo:rsid="00563bbd" officeooo:paragraph-rsid="00563bbd" style:font-style-asian="italic" style:font-style-complex="italic"/>
    </style:style>
    <style:style style:name="P83" style:family="paragraph" style:parent-style-name="Standard" style:list-style-name="L52">
      <style:text-properties fo:font-style="italic" officeooo:rsid="005a3fc7" officeooo:paragraph-rsid="005a3fc7" style:font-style-asian="italic" style:font-style-complex="italic"/>
    </style:style>
    <style:style style:name="P84" style:family="paragraph" style:parent-style-name="Standard" style:list-style-name="L53">
      <style:text-properties fo:font-style="italic" officeooo:rsid="005a3fc7" officeooo:paragraph-rsid="005a3fc7" style:font-style-asian="italic" style:font-style-complex="italic"/>
    </style:style>
    <style:style style:name="P85" style:family="paragraph" style:parent-style-name="Standard" style:list-style-name="L16">
      <style:text-properties fo:font-style="italic" officeooo:rsid="003314e5" officeooo:paragraph-rsid="003314e5" style:font-name-asian="Times New Roman" style:font-style-asian="italic" style:font-name-complex="Arial" style:font-style-complex="italic"/>
    </style:style>
    <style:style style:name="P86" style:family="paragraph" style:parent-style-name="Standard" style:list-style-name="L17">
      <style:text-properties fo:font-style="italic" officeooo:rsid="003314e5" officeooo:paragraph-rsid="003314e5" style:font-name-asian="Times New Roman" style:font-style-asian="italic" style:font-name-complex="Arial" style:font-style-complex="italic"/>
    </style:style>
    <style:style style:name="P87" style:family="paragraph" style:parent-style-name="Standard" style:list-style-name="L18">
      <style:text-properties fo:font-style="italic" officeooo:rsid="003314e5" officeooo:paragraph-rsid="003314e5" style:font-name-asian="Times New Roman" style:font-style-asian="italic" style:font-name-complex="Arial" style:font-style-complex="italic"/>
    </style:style>
    <style:style style:name="P88" style:family="paragraph" style:parent-style-name="Standard" style:list-style-name="L19">
      <style:text-properties fo:font-style="italic" officeooo:rsid="003314e5" officeooo:paragraph-rsid="003314e5" style:font-name-asian="Times New Roman" style:font-style-asian="italic" style:font-name-complex="Arial" style:font-style-complex="italic"/>
    </style:style>
    <style:style style:name="P89" style:family="paragraph" style:parent-style-name="Standard" style:list-style-name="L20">
      <style:text-properties fo:font-style="italic" officeooo:rsid="003314e5" officeooo:paragraph-rsid="003314e5" style:font-name-asian="Times New Roman" style:font-style-asian="italic" style:font-name-complex="Arial" style:font-style-complex="italic"/>
    </style:style>
    <style:style style:name="P90" style:family="paragraph" style:parent-style-name="Standard" style:list-style-name="L21">
      <style:text-properties fo:font-style="italic" officeooo:rsid="003314e5" officeooo:paragraph-rsid="003314e5" style:font-name-asian="Times New Roman" style:font-style-asian="italic" style:font-name-complex="Arial" style:font-style-complex="italic"/>
    </style:style>
    <style:style style:name="P91" style:family="paragraph" style:parent-style-name="Standard" style:list-style-name="L22">
      <style:text-properties fo:font-style="italic" officeooo:rsid="003416b7" officeooo:paragraph-rsid="003416b7" style:font-name-asian="Times New Roman" style:font-style-asian="italic" style:font-name-complex="Arial" style:font-style-complex="italic"/>
    </style:style>
    <style:style style:name="P92" style:family="paragraph" style:parent-style-name="Standard" style:list-style-name="L23">
      <style:text-properties fo:font-style="italic" officeooo:rsid="003416b7" officeooo:paragraph-rsid="003416b7" style:font-name-asian="Times New Roman" style:font-style-asian="italic" style:font-name-complex="Arial" style:font-style-complex="italic"/>
    </style:style>
    <style:style style:name="P93" style:family="paragraph" style:parent-style-name="Standard" style:list-style-name="L24">
      <style:text-properties fo:font-style="italic" officeooo:rsid="003416b7" officeooo:paragraph-rsid="003416b7" style:font-name-asian="Times New Roman" style:font-style-asian="italic" style:font-name-complex="Arial" style:font-style-complex="italic"/>
    </style:style>
    <style:style style:name="P94" style:family="paragraph" style:parent-style-name="Standard" style:list-style-name="L25">
      <style:text-properties fo:font-style="italic" officeooo:rsid="003416b7" officeooo:paragraph-rsid="003416b7" style:font-name-asian="Times New Roman" style:font-style-asian="italic" style:font-name-complex="Arial" style:font-style-complex="italic"/>
    </style:style>
    <style:style style:name="P95" style:family="paragraph" style:parent-style-name="Standard" style:list-style-name="L26">
      <style:text-properties fo:font-style="italic" officeooo:rsid="003416b7" officeooo:paragraph-rsid="003416b7" style:font-name-asian="Times New Roman" style:font-style-asian="italic" style:font-name-complex="Arial" style:font-style-complex="italic"/>
    </style:style>
    <style:style style:name="P96" style:family="paragraph" style:parent-style-name="Standard" style:list-style-name="L27">
      <style:text-properties fo:font-style="italic" officeooo:rsid="003416b7" officeooo:paragraph-rsid="003416b7" style:font-name-asian="Times New Roman" style:font-style-asian="italic" style:font-name-complex="Arial" style:font-style-complex="italic"/>
    </style:style>
    <style:style style:name="P97" style:family="paragraph" style:parent-style-name="Standard" style:list-style-name="L28">
      <style:paragraph-properties fo:text-align="start" style:justify-single-word="false"/>
      <style:text-properties fo:font-style="italic" officeooo:rsid="003416b7" officeooo:paragraph-rsid="003416b7" style:font-name-asian="Times New Roman" style:font-style-asian="italic" style:font-name-complex="Arial" style:font-style-complex="italic"/>
    </style:style>
    <style:style style:name="P98" style:family="paragraph" style:parent-style-name="Standard" style:list-style-name="L28">
      <style:paragraph-properties fo:text-align="start" style:justify-single-word="false"/>
      <style:text-properties fo:font-style="italic" officeooo:rsid="0035c9e0" officeooo:paragraph-rsid="0035c9e0" style:font-name-asian="Times New Roman" style:font-style-asian="italic" style:font-name-complex="Arial" style:font-style-complex="italic"/>
    </style:style>
    <style:style style:name="P99" style:family="paragraph" style:parent-style-name="Standard" style:list-style-name="L29">
      <style:text-properties fo:font-style="italic" officeooo:rsid="0035c9e0" officeooo:paragraph-rsid="0035c9e0" style:font-name-asian="Times New Roman" style:font-style-asian="italic" style:font-name-complex="Arial" style:font-style-complex="italic"/>
    </style:style>
    <style:style style:name="P100" style:family="paragraph" style:parent-style-name="Standard" style:list-style-name="L30">
      <style:text-properties fo:font-style="italic" officeooo:rsid="0035c9e0" officeooo:paragraph-rsid="0035c9e0" style:font-name-asian="Times New Roman" style:font-style-asian="italic" style:font-name-complex="Arial" style:font-style-complex="italic"/>
    </style:style>
    <style:style style:name="P101" style:family="paragraph" style:parent-style-name="Standard" style:list-style-name="L31">
      <style:text-properties fo:font-style="italic" officeooo:rsid="0035c9e0" officeooo:paragraph-rsid="0035c9e0" style:font-name-asian="Times New Roman" style:font-style-asian="italic" style:font-name-complex="Arial" style:font-style-complex="italic"/>
    </style:style>
    <style:style style:name="P102" style:family="paragraph" style:parent-style-name="Standard" style:list-style-name="L2">
      <style:text-properties officeooo:paragraph-rsid="002354da"/>
    </style:style>
    <style:style style:name="P103" style:family="paragraph" style:parent-style-name="Standard" style:list-style-name="L15">
      <style:text-properties style:font-name="Arial" fo:font-style="italic" officeooo:rsid="00321813" officeooo:paragraph-rsid="00321813" style:font-name-asian="Times New Roman" style:font-style-asian="italic" style:font-name-complex="Arial" style:font-style-complex="italic"/>
    </style:style>
    <style:style style:name="P104" style:family="paragraph" style:parent-style-name="Standard" style:list-style-name="L32">
      <style:text-properties style:font-name="Arial" fo:font-style="italic" officeooo:rsid="0036633c" officeooo:paragraph-rsid="0036633c" style:font-name-asian="Times New Roman" style:font-style-asian="italic" style:font-name-complex="Arial" style:font-style-complex="italic"/>
    </style:style>
    <style:style style:name="P105" style:family="paragraph" style:parent-style-name="Standard" style:list-style-name="L39">
      <style:text-properties style:font-name="Arial1" fo:font-style="italic" officeooo:rsid="0043fee1" officeooo:paragraph-rsid="0043fee1" style:font-name-asian="Times New Roman" style:font-style-asian="italic" style:font-name-complex="Arial1" style:font-style-complex="italic"/>
    </style:style>
    <style:style style:name="P106" style:family="paragraph" style:parent-style-name="Standard" style:list-style-name="L40">
      <style:text-properties style:font-name="Arial1" fo:font-style="italic" officeooo:rsid="0043fee1" officeooo:paragraph-rsid="0043fee1" style:font-name-asian="Times New Roman" style:font-style-asian="italic" style:font-name-complex="Arial1" style:font-style-complex="italic"/>
    </style:style>
    <style:style style:name="P107" style:family="paragraph" style:parent-style-name="Standard" style:list-style-name="L44">
      <style:text-properties officeooo:paragraph-rsid="004a5d01"/>
    </style:style>
    <style:style style:name="P108" style:family="paragraph" style:parent-style-name="Standard">
      <style:text-properties fo:font-style="normal" officeooo:rsid="005fdad9" officeooo:paragraph-rsid="005fdad9" style:font-style-asian="normal" style:font-style-complex="normal"/>
    </style:style>
    <style:style style:name="P109" style:family="paragraph" style:parent-style-name="Heading_20_3" style:master-page-name="Standard">
      <style:paragraph-properties style:page-number="auto"/>
    </style:style>
    <style:style style:name="T1" style:family="text">
      <style:text-properties fo:font-size="10pt" fo:letter-spacing="0.141cm" style:font-name-asian="Arial" style:font-size-asian="10pt" style:font-size-complex="10pt"/>
    </style:style>
    <style:style style:name="T2" style:family="text">
      <style:text-properties fo:font-size="10pt" fo:letter-spacing="0.141cm" style:font-size-asian="10pt" style:font-size-complex="10pt"/>
    </style:style>
    <style:style style:name="T3" style:family="text">
      <style:text-properties fo:font-size="10.5pt" style:font-size-asian="10.5pt" style:font-size-complex="10.5pt"/>
    </style:style>
    <style:style style:name="T4" style:family="text">
      <style:text-properties style:font-name="Arial Narrow" fo:font-size="8pt" fo:font-weight="bold" style:font-size-asian="8pt" style:font-weight-asian="bold" style:font-name-complex="Arial Narrow"/>
    </style:style>
    <style:style style:name="T5" style:family="text">
      <style:text-properties style:font-name="Arial Narrow" fo:font-size="8pt" style:font-size-asian="8pt" style:font-name-complex="Arial Narrow"/>
    </style:style>
    <style:style style:name="T6" style:family="text">
      <style:text-properties fo:font-weight="bold" style:font-weight-asian="bold" style:font-weight-complex="normal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color="#000000" fo:font-size="11pt" fo:font-weight="normal" style:font-size-asian="11pt" style:font-weight-asian="normal" style:font-name-complex="Arial" style:font-size-complex="11pt" style:font-weight-complex="normal"/>
    </style:style>
    <style:style style:name="T10" style:family="text">
      <style:text-properties fo:font-size="11pt" style:font-size-asian="11pt" style:font-name-complex="Arial" style:font-size-complex="11pt"/>
    </style:style>
    <style:style style:name="T11" style:family="text">
      <style:text-properties fo:font-size="11pt" fo:font-weight="normal" style:font-size-asian="11pt" style:font-weight-asian="normal" style:font-name-complex="Arial" style:font-size-complex="11pt" style:font-weight-complex="normal"/>
    </style:style>
    <style:style style:name="T12" style:family="text">
      <style:text-properties fo:font-size="11pt" fo:font-style="italic" style:font-size-asian="11pt" style:font-style-asian="italic" style:font-name-complex="Arial" style:font-size-complex="11pt" style:font-style-complex="italic"/>
    </style:style>
    <style:style style:name="T13" style:family="text">
      <style:text-properties style:use-window-font-color="true" fo:font-size="11pt" fo:font-weight="normal" style:font-size-asian="11pt" style:font-weight-asian="normal" style:font-name-complex="Arial" style:font-size-complex="11pt" style:font-weight-complex="normal"/>
    </style:style>
    <style:style style:name="T14" style:family="text">
      <style:text-properties style:font-name-asian="Times New Roman" style:font-name-complex="Arial"/>
    </style:style>
    <style:style style:name="T15" style:family="text">
      <style:text-properties officeooo:rsid="00321813" style:font-name-asian="Times New Roman" style:font-name-complex="Arial"/>
    </style:style>
    <style:style style:name="T16" style:family="text">
      <style:text-properties officeooo:rsid="003314e5" style:font-name-asian="Times New Roman" style:font-name-complex="Arial"/>
    </style:style>
    <style:style style:name="T17" style:family="text">
      <style:text-properties style:font-name="Arial1" style:font-name-asian="Times New Roman" style:font-name-complex="Arial1"/>
    </style:style>
    <style:style style:name="T18" style:family="text">
      <style:text-properties style:font-name="Arial1" officeooo:rsid="0043fee1" style:font-name-asian="Times New Roman" style:font-name-complex="Arial1"/>
    </style:style>
    <style:style style:name="T19" style:family="text">
      <style:text-properties style:font-name="Arial1" officeooo:rsid="00321813" style:font-name-asian="Times New Roman" style:font-name-complex="Arial"/>
    </style:style>
    <style:style style:name="T20" style:family="text">
      <style:text-properties style:font-name="Arial1" officeooo:rsid="0036633c" style:font-name-asian="Times New Roman" style:font-name-complex="Arial"/>
    </style:style>
    <style:style style:name="T21" style:family="text">
      <style:text-properties style:font-name="Arial1" fo:font-style="italic" officeooo:rsid="004a5d01" style:font-name-asian="Times New Roman" style:font-style-asian="italic" style:font-name-complex="Arial" style:font-style-complex="italic"/>
    </style:style>
    <style:style style:name="T22" style:family="text">
      <style:text-properties fo:font-variant="small-caps"/>
    </style:style>
    <style:style style:name="T23" style:family="text">
      <style:text-properties fo:font-variant="small-caps" style:font-name-asian="Arial"/>
    </style:style>
    <style:style style:name="T24" style:family="text">
      <style:text-properties officeooo:rsid="001f8d6d"/>
    </style:style>
    <style:style style:name="T25" style:family="text">
      <style:text-properties officeooo:rsid="001fc759"/>
    </style:style>
    <style:style style:name="T26" style:family="text">
      <style:text-properties fo:font-style="italic" officeooo:rsid="002354da" style:font-style-asian="italic" style:font-style-complex="italic"/>
    </style:style>
    <style:style style:name="T27" style:family="text">
      <style:text-properties fo:font-style="italic" officeooo:rsid="004a5d01" style:font-style-asian="italic" style:font-style-complex="italic"/>
    </style:style>
    <style:style style:name="T28" style:family="text">
      <style:text-properties fo:font-style="normal" fo:font-weight="normal" officeooo:rsid="002354da" style:font-style-asian="normal" style:font-weight-asian="normal" style:font-style-complex="normal" style:font-weight-complex="normal"/>
    </style:style>
    <style:style style:name="T29" style:family="text">
      <style:text-properties fo:font-style="normal" fo:font-weight="normal" officeooo:rsid="002adb96" style:font-style-asian="normal" style:font-weight-asian="normal" style:font-style-complex="normal" style:font-weight-complex="normal"/>
    </style:style>
    <style:style style:name="T30" style:family="text">
      <style:text-properties officeooo:rsid="00249ac2"/>
    </style:style>
    <style:style style:name="T31" style:family="text">
      <style:text-properties officeooo:rsid="00254b06"/>
    </style:style>
    <style:style style:name="T32" style:family="text">
      <style:text-properties officeooo:rsid="00292144"/>
    </style:style>
    <style:style style:name="T33" style:family="text">
      <style:text-properties officeooo:rsid="002adb96"/>
    </style:style>
    <style:style style:name="T34" style:family="text">
      <style:text-properties officeooo:rsid="002cd38f"/>
    </style:style>
    <style:style style:name="T35" style:family="text">
      <style:text-properties officeooo:rsid="002def11"/>
    </style:style>
    <style:style style:name="T36" style:family="text">
      <style:text-properties officeooo:rsid="002fc765"/>
    </style:style>
    <style:style style:name="T37" style:family="text">
      <style:text-properties officeooo:rsid="0031883c"/>
    </style:style>
    <style:style style:name="T38" style:family="text">
      <style:text-properties officeooo:rsid="00321813"/>
    </style:style>
    <style:style style:name="T39" style:family="text">
      <style:text-properties style:font-name="Arial" officeooo:rsid="00321813" style:font-name-asian="Times New Roman" style:font-name-complex="Arial"/>
    </style:style>
    <style:style style:name="T40" style:family="text">
      <style:text-properties style:font-name="Arial" officeooo:rsid="0036633c" style:font-name-asian="Times New Roman" style:font-name-complex="Arial"/>
    </style:style>
    <style:style style:name="T41" style:family="text">
      <style:text-properties style:font-name="Arial" fo:font-style="italic" officeooo:rsid="004a5d01" style:font-name-asian="Times New Roman" style:font-style-asian="italic" style:font-name-complex="Arial" style:font-style-complex="italic"/>
    </style:style>
    <style:style style:name="T42" style:family="text">
      <style:text-properties officeooo:rsid="003314e5"/>
    </style:style>
    <style:style style:name="T43" style:family="text">
      <style:text-properties officeooo:rsid="003416b7"/>
    </style:style>
    <style:style style:name="T44" style:family="text">
      <style:text-properties officeooo:rsid="0034928a"/>
    </style:style>
    <style:style style:name="T45" style:family="text">
      <style:text-properties officeooo:rsid="0035c9e0"/>
    </style:style>
    <style:style style:name="T46" style:family="text">
      <style:text-properties officeooo:rsid="0036633c"/>
    </style:style>
    <style:style style:name="T47" style:family="text">
      <style:text-properties officeooo:rsid="0036e8e4"/>
    </style:style>
    <style:style style:name="T48" style:family="text">
      <style:text-properties officeooo:rsid="00389a97"/>
    </style:style>
    <style:style style:name="T49" style:family="text">
      <style:text-properties officeooo:rsid="0038cae1"/>
    </style:style>
    <style:style style:name="T50" style:family="text">
      <style:text-properties officeooo:rsid="003917ef"/>
    </style:style>
    <style:style style:name="T51" style:family="text">
      <style:text-properties officeooo:rsid="003f560e"/>
    </style:style>
    <style:style style:name="T52" style:family="text">
      <style:text-properties officeooo:rsid="0041166e"/>
    </style:style>
    <style:style style:name="T53" style:family="text">
      <style:text-properties officeooo:rsid="0043fee1"/>
    </style:style>
    <style:style style:name="T54" style:family="text">
      <style:text-properties officeooo:rsid="0046427a"/>
    </style:style>
    <style:style style:name="T55" style:family="text">
      <style:text-properties officeooo:rsid="0046c0df"/>
    </style:style>
    <style:style style:name="T56" style:family="text">
      <style:text-properties officeooo:rsid="00478509"/>
    </style:style>
    <style:style style:name="T57" style:family="text">
      <style:text-properties officeooo:rsid="0047ae71"/>
    </style:style>
    <style:style style:name="T58" style:family="text">
      <style:text-properties officeooo:rsid="004c0417"/>
    </style:style>
    <style:style style:name="T59" style:family="text">
      <style:text-properties officeooo:rsid="004dcc8b"/>
    </style:style>
    <style:style style:name="T60" style:family="text">
      <style:text-properties officeooo:rsid="004f454b"/>
    </style:style>
    <style:style style:name="T61" style:family="text">
      <style:text-properties officeooo:rsid="0055dcd6"/>
    </style:style>
    <style:style style:name="T62" style:family="text">
      <style:text-properties officeooo:rsid="005a9fc7"/>
    </style:style>
    <style:style style:name="T63" style:family="text">
      <style:text-properties officeooo:rsid="005acdee"/>
    </style:style>
    <style:style style:name="T64" style:family="text">
      <style:text-properties officeooo:rsid="005b7571"/>
    </style:style>
    <style:style style:name="T65" style:family="text">
      <style:text-properties officeooo:rsid="005e5ec9"/>
    </style:style>
    <style:style style:name="T66" style:family="text">
      <style:text-properties officeooo:rsid="005f4f4c"/>
    </style:style>
    <style:style style:name="T67" style:family="text">
      <style:text-properties officeooo:rsid="005fdad9"/>
    </style:style>
    <style:style style:name="T68" style:family="text">
      <style:text-properties officeooo:rsid="001cbb1d"/>
    </style:style>
    <style:style style:name="T69" style:family="text">
      <style:text-properties officeooo:rsid="006076f9"/>
    </style:style>
    <style:style style:name="T70" style:family="text">
      <style:text-properties officeooo:rsid="0060a175"/>
    </style:style>
    <style:style style:name="T71" style:family="text">
      <style:text-properties officeooo:rsid="0060a7d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378cm" fo:text-indent="-0.635cm" fo:margin-left="1.378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013cm" fo:text-indent="-0.635cm" fo:margin-left="2.013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648cm" fo:text-indent="-0.635cm" fo:margin-left="2.648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283cm" fo:text-indent="-0.635cm" fo:margin-left="3.283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918cm" fo:text-indent="-0.635cm" fo:margin-left="3.918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553cm" fo:text-indent="-0.635cm" fo:margin-left="4.553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188cm" fo:text-indent="-0.635cm" fo:margin-left="5.18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823cm" fo:text-indent="-0.635cm" fo:margin-left="5.823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458cm" fo:text-indent="-0.635cm" fo:margin-left="6.458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093cm" fo:text-indent="-0.635cm" fo:margin-left="7.093cm"/>
        </style:list-level-properties>
      </text:list-level-style-bullet>
    </text:list-style>
    <text:list-style style:name="L3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378cm" fo:text-indent="-0.635cm" fo:margin-left="1.378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013cm" fo:text-indent="-0.635cm" fo:margin-left="2.013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648cm" fo:text-indent="-0.635cm" fo:margin-left="2.648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283cm" fo:text-indent="-0.635cm" fo:margin-left="3.283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918cm" fo:text-indent="-0.635cm" fo:margin-left="3.918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553cm" fo:text-indent="-0.635cm" fo:margin-left="4.553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188cm" fo:text-indent="-0.635cm" fo:margin-left="5.18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823cm" fo:text-indent="-0.635cm" fo:margin-left="5.823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458cm" fo:text-indent="-0.635cm" fo:margin-left="6.458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093cm" fo:text-indent="-0.635cm" fo:margin-left="7.093cm"/>
        </style:list-level-properties>
      </text:list-level-style-bullet>
    </text:list-style>
    <text:list-style style:name="L4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9">Prof.<text:tab/><text:bookmark-start text:name="__Fieldmark__0_252730975"/><text:bookmark-start text:name="__Fieldmark__0_922449312"/><text:bookmark-start text:name="__Fieldmark__1_1447047738"/><text:bookmark-start text:name="__Fieldmark__126_1310657757"/><text:bookmark-start text:name="__Fieldmark__6_327610282"/><text:bookmark-start text:name="__Fieldmark__0_100325850"/><field:fieldmark-start text:name="__Fieldmark__66_1549282572" field:type="vnd.oasis.opendocument.field.FORMTEXT"><field:param field:name="Description" field:value=""/><field:param field:name="Name" field:value=""/></field:fieldmark-start><field:fieldmark-end/><text:span text:style-name="T6">ssa Ximena Vanarelli</text:span><text:tab/><text:tab/>Materia<text:tab/><text:span text:style-name="T7">Storia dell'arte</text:span><text:tab/><text:tab/><text:tab/><text:tab/></text:p>
      <text:p text:style-name="Standard"/>
      <text:p text:style-name="Standard"/>
      <text:p text:style-name="Standard">In relazione alla programmazione curricolare sono stati conseguiti i seguenti obiettivi in termini di:</text:p>
      <text:p text:style-name="Standard"/>
      <text:p text:style-name="P3">CONOSCENZE</text:p>
      <text:p text:style-name="P3"/>
      <text:p text:style-name="Standard"><text:span text:style-name="T8">Durante lo svolgimento di questo anno scolastico, la classe ha dimostrato un'ottima conoscenza dei <text:s/></text:span><text:span text:style-name="T9">contesti storici e socio-culturali, </text:span><text:span text:style-name="T8">delle </text:span><text:span text:style-name="T11">correnti artistiche, degli artisti e delle opere d'arte </text:span><text:span text:style-name="T13">in programma. Inoltre la maggior parte della classe conosce</text:span><text:span text:style-name="T9"> il lessico disciplinare e le caratteristiche specifiche dell'opera d'arte. </text:span></text:p>
      <text:p text:style-name="Standard"/>
      <text:p text:style-name="Standard"/>
      <text:p text:style-name="P3">COMPETENZE</text:p>
      <text:p text:style-name="P3"/>
      <text:p text:style-name="Standard">La classe mostra di s<text:span text:style-name="T9">aper contestualizzare l'opera d'arte e di </text:span>s<text:span text:style-name="T9">aperla analizzare nei suoi caratteri formali, stilistici e storici. Inoltre la maggior parte della classe sa utilizzare il linguaggio specifico della disciplina e sa riconoscere le modalità con cui gli artisti utilizzano i linguaggi figurativi.</text:span></text:p>
      <text:p text:style-name="Standard"/>
      <text:p text:style-name="Standard"/>
      <text:p text:style-name="P3">CAPACITÀ</text:p>
      <text:p text:style-name="Standard"/>
      <text:p text:style-name="P5">La classe è<text:span text:style-name="T9"> in grado di organizzare e argomentare le proprie conoscenze al fine di esprimere un giudizio critico prendendo in esame l'opera d'arte. La maggior parte della classe è capace di fare collegamenti tra l'opera, l'artista, gli stili e i periodi.</text:span></text:p>
      <text:p text:style-name="P7"/>
      <text:p text:style-name="P7"/>
      <text:p text:style-name="P4">METODOLOGIE </text:p>
      <text:p text:style-name="Standard"/>
      <text:p text:style-name="P6">Lezioni frontali. Lezioni decentrate (mostre, musei). Dibattito argomentativo.</text:p>
      <text:p text:style-name="Standard"/>
      <text:p text:style-name="Standard"/>
      <text:p text:style-name="P3">MATERIALI DIDATTICI </text:p>
      <text:p text:style-name="Standard"/>
      <text:p text:style-name="Standard"><text:span text:style-name="T10">Libro di testo adottato: Dorfles G., Ragazzi M., Recanati M. G., </text:span><text:span text:style-name="T12">Arte. Artisti, opere e temi</text:span><text:span text:style-name="T10">, vol.II e III, Atlas. A questo sono stati aggiunti materiali didattici integrativi (fotocopie, schemi).</text:span></text:p>
      <text:p text:style-name="P6">Per la didattica, sono stati utilizzati materiali multimediali (computer, proiettore). </text:p>
      <text:p text:style-name="Standard"/>
      <text:p text:style-name="Standard"/>
      <text:p text:style-name="P3">SPAZI </text:p>
      <text:p text:style-name="Standard"/>
      <text:p text:style-name="Standard">Visita guidata alla mostra “ L'impressionismo di Zandomeneghi” presso Palazzo Zabarella, Padova.</text:p>
      <text:p text:style-name="Standard">Visita guidata alla mostra “ Picasso. Figure (1906-1971)” presso Palazzo Forti, Verona.</text:p>
      <text:p text:style-name="Standard">Visita guidata al “Peggy Guggenheim Collection” di Venezia.</text:p>
      <text:p text:style-name="Standard"/>
      <text:p text:style-name="P3"><text:soft-page-break/>CRITERI E STRUMENTI DI VALUTAZIONE ADOTTATI </text:p>
      <text:p text:style-name="Standard"/>
      <text:p text:style-name="Standard"><text:span text:style-name="T59">I criteri di valutazione hanno tenuto conto dei seguenti aspetti: conoscenza, comprensione, analisi </text:span><text:span text:style-name="T60">ed </text:span><text:span text:style-name="T59"><text:s/>esposizione. Le v</text:span>erifiche <text:span text:style-name="T59">effettuate sono state</text:span> sia scritte sia orali.</text:p>
      <text:p text:style-name="Standard"/>
      <text:p text:style-name="Standard"/>
      <text:p text:style-name="P3">CONTENUTI DISCIPLINARI DETTAGLIATI</text:p>
      <text:p text:style-name="Standard"/>
      <text:p text:style-name="Standard">Introduzione critica allo studio dell'arte contemporanea (2h)</text:p>
      <text:p text:style-name="Standard">Elementi di analisi dell'opera d'arte (2h)</text:p>
      <text:p text:style-name="Standard">Neoclassicismo (1h)</text:p>
      <text:p text:style-name="P12">Romanticismo (1h)</text:p>
      <text:p text:style-name="P12">Canova: (1h)</text:p>
      <text:list xml:id="list417318150254855277" text:style-name="L1">
        <text:list-item>
          <text:p text:style-name="P39">Dedalo e Icaro</text:p>
        </text:list-item>
        <text:list-item>
          <text:p text:style-name="P39">Teseo e il Minotauro</text:p>
        </text:list-item>
        <text:list-item>
          <text:p text:style-name="P39">Monumento funerario di Clemente XIV</text:p>
        </text:list-item>
        <text:list-item>
          <text:p text:style-name="P39">Monumento funerario di Clemente XIII</text:p>
        </text:list-item>
        <text:list-item>
          <text:p text:style-name="P39">Amore e Psiche</text:p>
        </text:list-item>
        <text:list-item>
          <text:p text:style-name="P39">Ritratto di Paolina Borghese come Venere vincitrice</text:p>
        </text:list-item>
        <text:list-item>
          <text:p text:style-name="P39">Monumento funerario di Maria Cristina di Sassonia-Teschen</text:p>
        </text:list-item>
      </text:list>
      <text:p text:style-name="P13"><text:span text:style-name="T28">David (</text:span><text:span text:style-name="T29">30 min</text:span><text:span text:style-name="T28">)</text:span></text:p>
      <text:list xml:id="list8115407978660794304" text:style-name="L2">
        <text:list-item>
          <text:p text:style-name="P42">Belisario che riceve l'elemosina</text:p>
        </text:list-item>
        <text:list-item>
          <text:p text:style-name="P42">Il giuramento degli Orazi</text:p>
        </text:list-item>
        <text:list-item>
          <text:p text:style-name="P42">I littori portano a Bruto le salme dei figli</text:p>
        </text:list-item>
        <text:list-item>
          <text:p text:style-name="P42">La morte di Marat</text:p>
        </text:list-item>
        <text:list-item>
          <text:p text:style-name="P42">Incoronazione di Napoleone</text:p>
        </text:list-item>
      </text:list>
      <text:p text:style-name="P13"><text:span text:style-name="T28">Ingres </text:span><text:span text:style-name="T29">(30 min)</text:span></text:p>
      <text:list xml:id="list38476953" text:continue-numbering="true" text:style-name="L2">
        <text:list-item>
          <text:p text:style-name="P40">La bagnate di Valpincon</text:p>
        </text:list-item>
        <text:list-item>
          <text:p text:style-name="P40">Madame de Sennones</text:p>
        </text:list-item>
        <text:list-item>
          <text:p text:style-name="P40">Monsieur Bertin</text:p>
        </text:list-item>
        <text:list-item>
          <text:p text:style-name="P40">Napoleone attraversa le Alpi al S. Bernardo</text:p>
        </text:list-item>
        <text:list-item>
          <text:p text:style-name="P102"><text:span text:style-name="T26">Napoleone nel suo studio</text:span> </text:p>
        </text:list-item>
      </text:list>
      <text:p text:style-name="Standard">Goya (<text:span text:style-name="T33">30 min</text:span>)</text:p>
      <text:list xml:id="list6540450370835872871" text:style-name="L3">
        <text:list-item>
          <text:p text:style-name="P41">Maja desnuda</text:p>
        </text:list-item>
        <text:list-item>
          <text:p text:style-name="P41">Maja vestida</text:p>
        </text:list-item>
        <text:list-item>
          <text:p text:style-name="P41">Il sonno della ragione genera mostri</text:p>
        </text:list-item>
        <text:list-item>
          <text:p text:style-name="P41">La famiglia di Carlo IV</text:p>
        </text:list-item>
        <text:list-item>
          <text:p text:style-name="P41">Il 3 maggio 1808</text:p>
        </text:list-item>
        <text:list-item>
          <text:p text:style-name="P41">Saturno che divora un figlio</text:p>
        </text:list-item>
      </text:list>
      <text:p text:style-name="P19">Gericault <text:span text:style-name="T48">(30 min)</text:span></text:p>
      <text:list xml:id="list38457732" text:continue-numbering="true" text:style-name="L3">
        <text:list-item>
          <text:p text:style-name="P41">Alienato con la monomania del furto</text:p>
        </text:list-item>
        <text:list-item>
          <text:p text:style-name="P41">Alienata con monomania dell'invidia</text:p>
        </text:list-item>
        <text:list-item>
          <text:p text:style-name="P41">La zattera della Medusa</text:p>
          <text:p text:style-name="P41"><text:soft-page-break/></text:p>
        </text:list-item>
      </text:list>
      <text:p text:style-name="Standard">Friedrich (<text:span text:style-name="T34">30 min</text:span>)</text:p>
      <text:list xml:id="list5584577736242793571" text:style-name="L4">
        <text:list-item>
          <text:p text:style-name="P43">Monaco in riva al mare</text:p>
        </text:list-item>
        <text:list-item>
          <text:p text:style-name="P43">Viandante su un mare di nebbia</text:p>
        </text:list-item>
      </text:list>
      <text:p text:style-name="P15"><text:span text:style-name="T30">Co</text:span><text:span text:style-name="T34">n</text:span><text:span text:style-name="T30">stable </text:span><text:span text:style-name="T34">(30 min)</text:span></text:p>
      <text:list xml:id="list38479537" text:continue-numbering="true" text:style-name="L4">
        <text:list-item>
          <text:p text:style-name="P43">Il mulino di Flatford</text:p>
        </text:list-item>
      </text:list>
      <text:p text:style-name="P14"><text:span text:style-name="T30">Turner </text:span><text:span text:style-name="T34">(30 min)</text:span></text:p>
      <text:list xml:id="list38481175" text:continue-numbering="true" text:style-name="L4">
        <text:list-item>
          <text:p text:style-name="P44">Pace. Esequie in mare</text:p>
        </text:list-item>
        <text:list-item>
          <text:p text:style-name="P43">Il mattino dopo il diluvio</text:p>
        </text:list-item>
        <text:list-item>
          <text:p text:style-name="P43">Pioggia, vapore e velocità</text:p>
        </text:list-item>
      </text:list>
      <text:p text:style-name="P20">Delacroix <text:span text:style-name="T34">(30 min)</text:span> </text:p>
      <text:list xml:id="list1063287611440746156" text:style-name="L5">
        <text:list-item>
          <text:p text:style-name="P45">Donne di Algeri</text:p>
        </text:list-item>
        <text:list-item>
          <text:p text:style-name="P45">La libertà g<text:span text:style-name="T49">ui</text:span>da il popolo</text:p>
        </text:list-item>
      </text:list>
      <text:p text:style-name="P16"><text:span text:style-name="T30">Realismo Francese </text:span><text:span text:style-name="T34">(30 min)</text:span></text:p>
      <text:list xml:id="list38478616" text:continue-numbering="true" text:style-name="L5">
        <text:list-item>
          <text:p text:style-name="P45">Il ponte di Narni (Corot)</text:p>
        </text:list-item>
        <text:list-item>
          <text:p text:style-name="P45">L'Angelus (Millet)</text:p>
        </text:list-item>
        <text:list-item>
          <text:p text:style-name="P46">Il vagone di terza classe (Daum<text:span text:style-name="T63">ie</text:span>r)</text:p>
        </text:list-item>
      </text:list>
      <text:p text:style-name="P16"><text:span text:style-name="T25">Courbet</text:span><text:span text:style-name="T31"> (</text:span><text:span text:style-name="T34">30 min</text:span><text:span text:style-name="T31">)</text:span></text:p>
      <text:list xml:id="list38474926" text:continue-numbering="true" text:style-name="L5">
        <text:list-item>
          <text:p text:style-name="P46">Gli spaccapietre</text:p>
        </text:list-item>
        <text:list-item>
          <text:p text:style-name="P46">Funerale ad Ornans</text:p>
        </text:list-item>
        <text:list-item>
          <text:p text:style-name="P46">L'atelier del pittore</text:p>
        </text:list-item>
      </text:list>
      <text:p text:style-name="Standard">Impressionismo (1h)</text:p>
      <text:p text:style-name="Standard">Monet <text:span text:style-name="T35">(30 min)</text:span></text:p>
      <text:list xml:id="list2192993804984526005" text:style-name="L6">
        <text:list-item>
          <text:p text:style-name="P47">Colazione sull'erba</text:p>
        </text:list-item>
        <text:list-item>
          <text:p text:style-name="P47">Olympia</text:p>
        </text:list-item>
        <text:list-item>
          <text:p text:style-name="P47">Il bar delle Folies-Bergères</text:p>
        </text:list-item>
      </text:list>
      <text:p text:style-name="P17"><text:span text:style-name="T32">Manet (</text:span><text:span text:style-name="T35">30 min</text:span><text:span text:style-name="T32">)</text:span></text:p>
      <text:list xml:id="list38483852" text:continue-numbering="true" text:style-name="L6">
        <text:list-item>
          <text:p text:style-name="P47">Impressione, sole nascente</text:p>
        </text:list-item>
        <text:list-item>
          <text:p text:style-name="P47">La Cattedrale di Rouen</text:p>
        </text:list-item>
        <text:list-item>
          <text:p text:style-name="P47">Ninfee</text:p>
        </text:list-item>
        <text:list-item>
          <text:p text:style-name="P47">Soleil couchant</text:p>
        </text:list-item>
      </text:list>
      <text:p text:style-name="Standard">Renoir <text:span text:style-name="T36">(30 min)</text:span></text:p>
      <text:list xml:id="list8486092493979917842" text:style-name="L7">
        <text:list-item>
          <text:p text:style-name="P48">Il palco</text:p>
        </text:list-item>
        <text:list-item>
          <text:p text:style-name="P48">Nudo. Effetto sotto il sole</text:p>
        </text:list-item>
        <text:list-item>
          <text:p text:style-name="P49">Ballo al Moulin de la Gallette</text:p>
        </text:list-item>
      </text:list>
      <text:p text:style-name="P18"><text:span text:style-name="T32">Degas (</text:span><text:span text:style-name="T36">30 min</text:span><text:span text:style-name="T32">)</text:span></text:p>
      <text:list xml:id="list38457532" text:continue-numbering="true" text:style-name="L7">
        <text:list-item>
          <text:p text:style-name="P48">La modista</text:p>
        </text:list-item>
        <text:list-item>
          <text:p text:style-name="P48">Due stiratrici</text:p>
        </text:list-item>
        <text:list-item>
          <text:p text:style-name="P48">La classe di danza</text:p>
        </text:list-item>
        <text:list-item>
          <text:p text:style-name="P48">L'etoile</text:p>
        </text:list-item>
        <text:list-item>
          <text:p text:style-name="P48">L'assenzio</text:p>
        </text:list-item>
      </text:list>
      <text:p text:style-name="Standard">Cezanne (1h)</text:p>
      <text:list xml:id="list8700041197837608468" text:style-name="L8">
        <text:list-item>
          <text:p text:style-name="P52">La casa dell'impiccato</text:p>
        </text:list-item>
      </text:list>
      <text:list xml:id="list1970653919944546377" text:style-name="L9">
        <text:list-item>
          <text:p text:style-name="P50"><text:soft-page-break/>Natura morta con mele e arance</text:p>
        </text:list-item>
        <text:list-item>
          <text:p text:style-name="P50">Autoritratto con sfondo rosa</text:p>
        </text:list-item>
        <text:list-item>
          <text:p text:style-name="P50">Ambroise Vollard</text:p>
        </text:list-item>
        <text:list-item>
          <text:p text:style-name="P50">Le grandi bagnanti</text:p>
        </text:list-item>
        <text:list-item>
          <text:p text:style-name="P50">Due giocatori di carte</text:p>
        </text:list-item>
        <text:list-item>
          <text:p text:style-name="P50">Montaigne Sainte-Victoire</text:p>
        </text:list-item>
      </text:list>
      <text:p text:style-name="Standard">Gauguin <text:span text:style-name="T37">(30 min)</text:span></text:p>
      <text:list xml:id="list5436863543353183184" text:style-name="L10">
        <text:list-item>
          <text:p text:style-name="P51">I miserabili</text:p>
        </text:list-item>
        <text:list-item>
          <text:p text:style-name="P51">Cristo giallo</text:p>
        </text:list-item>
        <text:list-item>
          <text:p text:style-name="P51">Orana Maria</text:p>
        </text:list-item>
        <text:list-item>
          <text:p text:style-name="P51">La visione dopo il sermone</text:p>
        </text:list-item>
        <text:list-item>
          <text:p text:style-name="P51"><text:span text:style-name="T55">D</text:span>a dove veniamo? Cosa siamo? Dove andiamo?</text:p>
        </text:list-item>
      </text:list>
      <text:p text:style-name="P17"><text:span text:style-name="T32">Van Gogh (</text:span><text:span text:style-name="T37">30 min</text:span><text:span text:style-name="T32">)</text:span></text:p>
      <text:list xml:id="list38471110" text:continue-numbering="true" text:style-name="L10">
        <text:list-item>
          <text:p text:style-name="P51">I mangiatori di patate</text:p>
        </text:list-item>
        <text:list-item>
          <text:p text:style-name="P51"><text:span text:style-name="T56">L</text:span>a notte stellata</text:p>
        </text:list-item>
        <text:list-item>
          <text:p text:style-name="P51">Autoritratto con cappello di feltro</text:p>
        </text:list-item>
        <text:list-item>
          <text:p text:style-name="P51">Autoritratto dedicato a Gauguin</text:p>
        </text:list-item>
        <text:list-item>
          <text:p text:style-name="P51">Autoritratto</text:p>
        </text:list-item>
        <text:list-item>
          <text:p text:style-name="P51">La camera ad Arles</text:p>
        </text:list-item>
        <text:list-item>
          <text:p text:style-name="P51">Girasoli</text:p>
        </text:list-item>
        <text:list-item>
          <text:p text:style-name="P51">Terrazza del caffè in Place du Forum ad Arles</text:p>
        </text:list-item>
      </text:list>
      <text:p text:style-name="Standard">Toulouse-Lautrec (<text:span text:style-name="T49">30 min</text:span>)</text:p>
      <text:list xml:id="list880099886992673468" text:style-name="L11">
        <text:list-item>
          <text:p text:style-name="P53">Au Moulin Rouge</text:p>
        </text:list-item>
        <text:list-item>
          <text:p text:style-name="P53">La toilette</text:p>
        </text:list-item>
        <text:list-item>
          <text:p text:style-name="P53">La pagliaccia Cha-u-kao</text:p>
        </text:list-item>
      </text:list>
      <text:p text:style-name="P21">Secessione di Vienna (30 min)</text:p>
      <text:list xml:id="list6130358231812130198" text:style-name="L12">
        <text:list-item>
          <text:p text:style-name="P54">Il peccato ( Franz von Stuck)</text:p>
        </text:list-item>
      </text:list>
      <text:p text:style-name="P21"><text:span text:style-name="T38">Klimt (30 min</text:span>)</text:p>
      <text:list xml:id="list1567392551344957456" text:style-name="L13">
        <text:list-item>
          <text:p text:style-name="P55">Le tre età della donna</text:p>
        </text:list-item>
        <text:list-item>
          <text:p text:style-name="P55">Il bacio</text:p>
        </text:list-item>
        <text:list-item>
          <text:p text:style-name="P55">Giuditta I</text:p>
        </text:list-item>
        <text:list-item>
          <text:p text:style-name="P55">Giuditta II</text:p>
        </text:list-item>
        <text:list-item>
          <text:p text:style-name="P55">Fregio di Beethoven</text:p>
        </text:list-item>
      </text:list>
      <text:p text:style-name="P21">Art Nouveau <text:span text:style-name="T38">(30 min)</text:span></text:p>
      <text:list xml:id="list3453643880589402536" text:style-name="L14">
        <text:list-item>
          <text:p text:style-name="P56">Ingresso alla metro (Guimard)</text:p>
        </text:list-item>
        <text:list-item>
          <text:p text:style-name="P56">Cassa della maiolica (Wagner)</text:p>
        </text:list-item>
        <text:list-item>
          <text:p text:style-name="P56">Hotel Tassel (Horta)</text:p>
        </text:list-item>
      </text:list>
      <text:p text:style-name="P21">Gaud<text:span text:style-name="T17">í</text:span><text:span text:style-name="T14"> (</text:span><text:span text:style-name="T15">30 min</text:span><text:span text:style-name="T14">)</text:span></text:p>
      <text:list xml:id="list265347373681682808" text:style-name="L15">
        <text:list-item>
          <text:p text:style-name="P57"><text:span text:style-name="T15">Casa Batll</text:span><text:span text:style-name="T19">ó</text:span></text:p>
        </text:list-item>
        <text:list-item>
          <text:p text:style-name="P57"><text:span text:style-name="T39">Casa Mil</text:span><text:span text:style-name="T19">á</text:span></text:p>
        </text:list-item>
        <text:list-item>
          <text:p text:style-name="P57"><text:span text:style-name="T39">Parco G</text:span><text:span text:style-name="T19">ü</text:span><text:span text:style-name="T39">ell</text:span></text:p>
        </text:list-item>
        <text:list-item>
          <text:p text:style-name="P103">Sagrada Familia</text:p>
        </text:list-item>
      </text:list>
      <text:p text:style-name="P23">Espressionismo <text:span text:style-name="T42">(30 min)</text:span></text:p>
      <text:p text:style-name="P23"><text:soft-page-break/>Munch (<text:span text:style-name="T42">30 min</text:span>)</text:p>
      <text:list xml:id="list684983901374410494" text:style-name="L16">
        <text:list-item>
          <text:p text:style-name="P85">La bambina malata</text:p>
        </text:list-item>
        <text:list-item>
          <text:p text:style-name="P85">Il bacio</text:p>
        </text:list-item>
        <text:list-item>
          <text:p text:style-name="P85">Madonna</text:p>
        </text:list-item>
        <text:list-item>
          <text:p text:style-name="P85">Pubertà</text:p>
        </text:list-item>
        <text:list-item>
          <text:p text:style-name="P85">Sera sul viale Karl Johann</text:p>
        </text:list-item>
        <text:list-item>
          <text:p text:style-name="P85">L'urlo</text:p>
        </text:list-item>
      </text:list>
      <text:p text:style-name="P26"><text:span text:style-name="T14">Fauves,</text:span><text:span text:style-name="T16"> </text:span><text:span text:style-name="T14">Matisse </text:span><text:span text:style-name="T16">(30 min)</text:span></text:p>
      <text:list xml:id="list6699088267410080830" text:style-name="L17">
        <text:list-item>
          <text:p text:style-name="P86">Lusso , calma, voluttà</text:p>
        </text:list-item>
        <text:list-item>
          <text:p text:style-name="P86">Donna con cappello</text:p>
        </text:list-item>
        <text:list-item>
          <text:p text:style-name="P86">La gioia di vivere</text:p>
        </text:list-item>
        <text:list-item>
          <text:p text:style-name="P86">Madame Matisse con scialle</text:p>
        </text:list-item>
        <text:list-item>
          <text:p text:style-name="P86">La danza</text:p>
        </text:list-item>
        <text:list-item>
          <text:p text:style-name="P86">La musica</text:p>
        </text:list-item>
        <text:list-item>
          <text:p text:style-name="P86">La tavola imbandita</text:p>
        </text:list-item>
      </text:list>
      <text:p text:style-name="P26"><text:span text:style-name="T14">Die Br</text:span><text:span text:style-name="T17">ü</text:span><text:span text:style-name="T14">cke </text:span><text:span text:style-name="T16">(30 min)</text:span></text:p>
      <text:list xml:id="list7171456762514906629" text:style-name="L18">
        <text:list-item>
          <text:p text:style-name="P87">Testa di donna ( Schimdt-Rottluff)</text:p>
        </text:list-item>
        <text:list-item>
          <text:p text:style-name="P87">Giornata cristallina (Heckel)</text:p>
        </text:list-item>
        <text:list-item>
          <text:p text:style-name="P87">La le<text:span text:style-name="T57">g</text:span>genda <text:span text:style-name="T57">d</text:span>i <text:span text:style-name="T57">S</text:span>anta Maria Egiziaca ( Nolde)</text:p>
        </text:list-item>
        <text:list-item>
          <text:p text:style-name="P87">Nudo sotto la tenda (Pechstein)</text:p>
        </text:list-item>
      </text:list>
      <text:p text:style-name="P26"><text:span text:style-name="T14">Kirchner (</text:span><text:span text:style-name="T16">30 min</text:span><text:span text:style-name="T14">)</text:span></text:p>
      <text:list xml:id="list6932859670780652884" text:style-name="L19">
        <text:list-item>
          <text:p text:style-name="P88">Marcella</text:p>
        </text:list-item>
        <text:list-item>
          <text:p text:style-name="P88">Autoritratto come soldato</text:p>
        </text:list-item>
        <text:list-item>
          <text:p text:style-name="P88">Cinque donne sulla strada</text:p>
        </text:list-item>
      </text:list>
      <text:p text:style-name="P23">Der Blaue Reiter <text:span text:style-name="T42">(30 min)</text:span></text:p>
      <text:list xml:id="list904190255270509193" text:style-name="L20">
        <text:list-item>
          <text:p text:style-name="P89">Cavaliere azzurro (Kandi<text:span text:style-name="T57">ns</text:span>kji)</text:p>
        </text:list-item>
        <text:list-item>
          <text:p text:style-name="P89">Cavallo blu I (Marc)</text:p>
        </text:list-item>
      </text:list>
      <text:p text:style-name="P23">Kokoschka <text:span text:style-name="T42">(30 min)</text:span></text:p>
      <text:list xml:id="list1666401695986623011" text:style-name="L21">
        <text:list-item>
          <text:p text:style-name="P90">Autoritratto</text:p>
        </text:list-item>
        <text:list-item>
          <text:p text:style-name="P90">La sposa del vento</text:p>
        </text:list-item>
      </text:list>
      <text:p text:style-name="P23">Schiele (<text:span text:style-name="T42">30 min</text:span>)</text:p>
      <text:list xml:id="list8335450748923419385" text:style-name="L22">
        <text:list-item>
          <text:p text:style-name="P91">Autoritratto con braccio intorno alla testa</text:p>
        </text:list-item>
        <text:list-item>
          <text:p text:style-name="P91">L'abbraccio</text:p>
        </text:list-item>
        <text:list-item>
          <text:p text:style-name="P91">La famiglia</text:p>
        </text:list-item>
      </text:list>
      <text:p text:style-name="P22">Cubismo (2h)</text:p>
      <text:list xml:id="list5702289955773653991" text:style-name="L23">
        <text:list-item>
          <text:p text:style-name="P92">Fabbrica a Horta de Ebro (Picasso)</text:p>
        </text:list-item>
      </text:list>
      <text:p text:style-name="P22">Picasso (3h)</text:p>
      <text:list xml:id="list5266849137904144426" text:style-name="L24">
        <text:list-item>
          <text:p text:style-name="P93">Madre e figlio</text:p>
        </text:list-item>
        <text:list-item>
          <text:p text:style-name="P93">Ragazzo con pipa</text:p>
        </text:list-item>
        <text:list-item>
          <text:p text:style-name="P93">La famiglia di saltimbanchi</text:p>
        </text:list-item>
        <text:list-item>
          <text:p text:style-name="P93">Due nudi</text:p>
        </text:list-item>
        <text:list-item>
          <text:p text:style-name="P93">Autoritratto</text:p>
        </text:list-item>
        <text:list-item>
          <text:p text:style-name="P93">Ritratto di Gertrude Stein</text:p>
        </text:list-item>
        <text:list-item>
          <text:p text:style-name="P93"><text:soft-page-break/>Les Demoiselles d'Avignon</text:p>
        </text:list-item>
        <text:list-item>
          <text:p text:style-name="P93">Ritratto di <text:span text:style-name="T62">D</text:span>aniel-Henry Kahnweiler</text:p>
        </text:list-item>
        <text:list-item>
          <text:p text:style-name="P93">Il portoghese</text:p>
        </text:list-item>
        <text:list-item>
          <text:p text:style-name="P93">Chitarra</text:p>
        </text:list-item>
        <text:list-item>
          <text:p text:style-name="P93">Natura morta con sedia impagliata</text:p>
        </text:list-item>
        <text:list-item>
          <text:p text:style-name="P93">Mandolino e clarinetto</text:p>
        </text:list-item>
        <text:list-item>
          <text:p text:style-name="P93">Bottiglia di Bass, clarinetto, chitarra, violino, giornale, asso di fiori</text:p>
        </text:list-item>
        <text:list-item>
          <text:p text:style-name="P93">Due donne che corrono sulla strada</text:p>
        </text:list-item>
        <text:list-item>
          <text:p text:style-name="P93">Il sogno</text:p>
        </text:list-item>
        <text:list-item>
          <text:p text:style-name="P93">Donna seduta</text:p>
        </text:list-item>
        <text:list-item>
          <text:p text:style-name="P93">Las Meninas</text:p>
        </text:list-item>
        <text:list-item>
          <text:p text:style-name="P93">Il pittore e la modella</text:p>
        </text:list-item>
        <text:list-item>
          <text:p text:style-name="P93">Guernica</text:p>
        </text:list-item>
      </text:list>
      <text:p text:style-name="P24">Gris <text:span text:style-name="T43">(30 min)</text:span></text:p>
      <text:list xml:id="list7839746582854668676" text:style-name="L25">
        <text:list-item>
          <text:p text:style-name="P94">Natura morta con vino</text:p>
        </text:list-item>
        <text:list-item>
          <text:p text:style-name="P94">Natura morta con banderillas</text:p>
        </text:list-item>
      </text:list>
      <text:p text:style-name="P24">Braque (<text:span text:style-name="T43">30 min</text:span>)</text:p>
      <text:list xml:id="list8571497799030343408" text:style-name="L26">
        <text:list-item>
          <text:p text:style-name="P95">Chitarra su un tavolo</text:p>
        </text:list-item>
        <text:list-item>
          <text:p text:style-name="P95">La finestra aperta</text:p>
        </text:list-item>
      </text:list>
      <text:p text:style-name="P22">Futurismo (<text:span text:style-name="T44">30 min</text:span>)</text:p>
      <text:list xml:id="list4303412593880589623" text:style-name="L27">
        <text:list-item>
          <text:p text:style-name="P96">Velocità d'automobile (Balla)</text:p>
        </text:list-item>
        <text:list-item>
          <text:p text:style-name="P96">Dinamismo di un cane (Balla)</text:p>
        </text:list-item>
      </text:list>
      <text:p text:style-name="P22">Boccioni (<text:span text:style-name="T43">30 min</text:span>)</text:p>
      <text:list xml:id="list5273387934043325273" text:style-name="L28">
        <text:list-item>
          <text:p text:style-name="P97">La città che sale</text:p>
        </text:list-item>
        <text:list-item>
          <text:p text:style-name="P97">La strada che entra nella casa</text:p>
        </text:list-item>
        <text:list-item>
          <text:p text:style-name="P97">Stati d'animo: gli addii</text:p>
        </text:list-item>
        <text:list-item>
          <text:p text:style-name="P98">Materia</text:p>
        </text:list-item>
        <text:list-item>
          <text:p text:style-name="P98">Forme uniche della continuità nello spazio</text:p>
        </text:list-item>
      </text:list>
      <text:p text:style-name="P25">Astrattismo <text:span text:style-name="T45">(30 min)</text:span></text:p>
      <text:p text:style-name="P25">Kandiskij (<text:span text:style-name="T43">30 min</text:span><text:span text:style-name="T45">)</text:span></text:p>
      <text:list xml:id="list4924599679211811703" text:style-name="L29">
        <text:list-item>
          <text:p text:style-name="P99">Paesaggio con pioggia</text:p>
        </text:list-item>
        <text:list-item>
          <text:p text:style-name="P99">Primo acquerello astratto</text:p>
        </text:list-item>
        <text:list-item>
          <text:p text:style-name="P99">Composizione VIII</text:p>
        </text:list-item>
      </text:list>
      <text:p text:style-name="P25">Bauhaus <text:span text:style-name="T45">(30 min)</text:span></text:p>
      <text:list xml:id="list9184714794316814704" text:style-name="L30">
        <text:list-item>
          <text:p text:style-name="P100"><text:span text:style-name="T50">P</text:span>oltrona Vasilij (Breuer)</text:p>
        </text:list-item>
        <text:list-item>
          <text:p text:style-name="P100">Sgabelli-tavolini (Breuer)</text:p>
        </text:list-item>
        <text:list-item>
          <text:p text:style-name="P100">Poltrona Barcellona (Mies van der Rohe)</text:p>
        </text:list-item>
      </text:list>
      <text:p text:style-name="P25">Gropius (<text:span text:style-name="T45">30 min</text:span>) </text:p>
      <text:list xml:id="list8371907536308362473" text:style-name="L31">
        <text:list-item>
          <text:p text:style-name="P101">Sede del Bauhaus a Dessau</text:p>
        </text:list-item>
      </text:list>
      <text:p text:style-name="Standard">Dadaismo (1h)</text:p>
      <text:list xml:id="list9121234278615531215" text:style-name="L32">
        <text:list-item>
          <text:p text:style-name="P58"><text:span text:style-name="T46">Taglio con coltello da cucina il ventre gonfio di birra dell'ultimo periodo di Weimar (H</text:span><text:span text:style-name="T20">ö</text:span><text:span text:style-name="T40">ch)</text:span></text:p>
        </text:list-item>
        <text:list-item>
          <text:p text:style-name="P104">Adolfo il superuomo ingoia oro e dice sciocchezze (Heartfield)</text:p>
        </text:list-item>
        <text:list-item>
          <text:p text:style-name="P104">Merz con arcobaleno (Schwitters)</text:p>
        </text:list-item>
        <text:list-item>
          <text:p text:style-name="P104"><text:soft-page-break/>Merzbau (Schwitters)</text:p>
        </text:list-item>
      </text:list>
      <text:p text:style-name="P27">Man Ray <text:span text:style-name="T46">(30 min)</text:span></text:p>
      <text:list xml:id="list4565434992319940099" text:style-name="L33">
        <text:list-item>
          <text:p text:style-name="P59">Cadeau</text:p>
        </text:list-item>
        <text:list-item>
          <text:p text:style-name="P60">L'enigma di Isadore Ducasse</text:p>
        </text:list-item>
        <text:list-item>
          <text:p text:style-name="P60">Merletto con piume, pinza, scorpione e fotografo</text:p>
        </text:list-item>
        <text:list-item>
          <text:p text:style-name="P60">Les Champs delicieux</text:p>
        </text:list-item>
      </text:list>
      <text:p text:style-name="P28">Duchamp (<text:span text:style-name="T47">30 min</text:span>) <text:s text:c="4"/></text:p>
      <text:list xml:id="list8527375099251365198" text:style-name="L34">
        <text:list-item>
          <text:p text:style-name="P61">Nudo che scende le scale n°2</text:p>
        </text:list-item>
        <text:list-item>
          <text:p text:style-name="P61">Fontana</text:p>
        </text:list-item>
        <text:list-item>
          <text:p text:style-name="P62">L.H.O.O.Q.</text:p>
        </text:list-item>
        <text:list-item>
          <text:p text:style-name="P62">Ruota di bicicletta</text:p>
        </text:list-item>
        <text:list-item>
          <text:p text:style-name="P62">Belle Haleine – Eau de Violette</text:p>
        </text:list-item>
      </text:list>
      <text:p text:style-name="P29">Metafisica <text:span text:style-name="T51">(30 min)</text:span></text:p>
      <text:list xml:id="list84667936771804182" text:style-name="L35">
        <text:list-item>
          <text:p text:style-name="P63"><text:span text:style-name="T51">Idolo ermafrodito </text:span><text:span text:style-name="T64">(Carrà)</text:span></text:p>
        </text:list-item>
      </text:list>
      <text:p text:style-name="P31"><text:span text:style-name="T51">De Chirico </text:span><text:span text:style-name="T53">(30 min)</text:span></text:p>
      <text:list xml:id="list1794518684022998468" text:style-name="L36">
        <text:list-item>
          <text:p text:style-name="P64">L'enigma di una giornata</text:p>
        </text:list-item>
        <text:list-item>
          <text:p text:style-name="P64">L'enigma dell'ora</text:p>
        </text:list-item>
        <text:list-item>
          <text:p text:style-name="P64">L'enigma dell'oracolo</text:p>
        </text:list-item>
        <text:list-item>
          <text:p text:style-name="P64">Ettore e Andromaca</text:p>
        </text:list-item>
        <text:list-item>
          <text:p text:style-name="P64">Gioie ed enigmi di un'ora strana</text:p>
        </text:list-item>
        <text:list-item>
          <text:p text:style-name="P64">Ritratto premonitore di Guillaume Apollinaire</text:p>
        </text:list-item>
        <text:list-item>
          <text:p text:style-name="P64">Le muse inquietanti</text:p>
        </text:list-item>
      </text:list>
      <text:p text:style-name="P29">Surrealismo <text:span text:style-name="T51">(30 min)</text:span></text:p>
      <text:list xml:id="list4322715972416751643" text:style-name="L37">
        <text:list-item>
          <text:p text:style-name="P65">Tazza con cucchiaino e pelliccia (Oppenheim)</text:p>
        </text:list-item>
      </text:list>
      <text:p text:style-name="P32">Ernst <text:span text:style-name="T53">(30 min)</text:span></text:p>
      <text:list xml:id="list4096232205966847651" text:style-name="L38">
        <text:list-item>
          <text:p text:style-name="P66">La vergine che sculaccia il Bambino Gesù davanti a tre testimoni</text:p>
        </text:list-item>
        <text:list-item>
          <text:p text:style-name="P66">La grande foresta</text:p>
        </text:list-item>
        <text:list-item>
          <text:p text:style-name="P66">La vestizione della sposa</text:p>
        </text:list-item>
      </text:list>
      <text:p text:style-name="P32">Dal<text:span text:style-name="T17">í </text:span><text:span text:style-name="T18">(30 min)</text:span></text:p>
      <text:list xml:id="list4248726525021832436" text:style-name="L39">
        <text:list-item>
          <text:p text:style-name="P105">La persistenza della memoria</text:p>
        </text:list-item>
        <text:list-item>
          <text:p text:style-name="P105">Sogno causato dal volo di un'ape</text:p>
        </text:list-item>
        <text:list-item>
          <text:p text:style-name="P105">La Venere a cassetti</text:p>
        </text:list-item>
      </text:list>
      <text:p text:style-name="P32"><text:span text:style-name="T17">Magritte (</text:span><text:span text:style-name="T18">30 min</text:span><text:span text:style-name="T17">)</text:span></text:p>
      <text:list xml:id="list8548325399390991733" text:style-name="L40">
        <text:list-item>
          <text:p text:style-name="P106">Gli amanti</text:p>
        </text:list-item>
        <text:list-item>
          <text:p text:style-name="P106">L'impero delle luci II</text:p>
        </text:list-item>
        <text:list-item>
          <text:p text:style-name="P106">L'uso della parola I</text:p>
        </text:list-item>
      </text:list>
      <text:p text:style-name="P32">Ritorno all'Ordine <text:span text:style-name="T53">( 30 min)</text:span></text:p>
      <text:list xml:id="list123344748202089957" text:style-name="L41">
        <text:list-item>
          <text:p text:style-name="P67">Maternità (Severini)</text:p>
        </text:list-item>
      </text:list>
      <text:list xml:id="list6265885197831138475" text:style-name="L42">
        <text:list-item>
          <text:p text:style-name="P68">Crocifissione (Guttuso)</text:p>
        </text:list-item>
        <text:list-item>
          <text:p text:style-name="P68">Autoritratto con modella (Schad)</text:p>
        </text:list-item>
        <text:list-item>
          <text:p text:style-name="P68">La partenza (Beckmann)</text:p>
        </text:list-item>
        <text:list-item>
          <text:p text:style-name="P68">I pilastri della società (Grosz)</text:p>
        </text:list-item>
        <text:list-item>
          <text:p text:style-name="P68">Ritratto della giornalista Sylvia von Harden (Dix)</text:p>
        </text:list-item>
        <text:list-item>
          <text:p text:style-name="P68"><text:soft-page-break/>Metropolis (Dix)</text:p>
        </text:list-item>
      </text:list>
      <text:p text:style-name="P32">Arte di regime (<text:span text:style-name="T53">30 min</text:span>)</text:p>
      <text:list xml:id="list7446897135147721726" text:style-name="L43">
        <text:list-item>
          <text:p text:style-name="P69">Donne al caffè (Marussing)</text:p>
        </text:list-item>
        <text:list-item>
          <text:p text:style-name="P69">Periferia (Sironi)</text:p>
        </text:list-item>
        <text:list-item>
          <text:p text:style-name="P69">L'attesa (Casorati)</text:p>
        </text:list-item>
        <text:list-item>
          <text:p text:style-name="P69">Giudizio di Paride (Salinger)</text:p>
        </text:list-item>
      </text:list>
      <text:p text:style-name="P30">Architettura razionalista <text:span text:style-name="T52">(30 min)</text:span></text:p>
      <text:p text:style-name="P30">Le Corbusier (<text:span text:style-name="T52">30 min</text:span>)</text:p>
      <text:list xml:id="list3481155340662765668" text:style-name="L44">
        <text:list-item>
          <text:p text:style-name="P70">Chaise longue</text:p>
        </text:list-item>
        <text:list-item>
          <text:p text:style-name="P70">Villa Savoye</text:p>
        </text:list-item>
        <text:list-item>
          <text:p text:style-name="P70">Unità di abitazione</text:p>
        </text:list-item>
        <text:list-item>
          <text:p text:style-name="P107"><text:span text:style-name="T27">N</text:span><text:span text:style-name="T21">ô</text:span><text:span text:style-name="T41">tre-Dame-du-Haut</text:span></text:p>
        </text:list-item>
      </text:list>
      <text:p text:style-name="P9">Mies van der Rohe <text:span text:style-name="T54">(30 min) </text:span></text:p>
      <text:list xml:id="list3386673595907027694" text:style-name="L45">
        <text:list-item>
          <text:p text:style-name="P71">Padiglione tedesco all'Esposizione internazionale di Barcellona</text:p>
        </text:list-item>
        <text:list-item>
          <text:p text:style-name="P72">Seagram Building</text:p>
        </text:list-item>
      </text:list>
      <text:p text:style-name="P9">Lloyd Wright (<text:span text:style-name="T54">30 min</text:span>) </text:p>
      <text:list xml:id="list7768202280312385243" text:style-name="L46">
        <text:list-item>
          <text:p text:style-name="P73">Robie house</text:p>
        </text:list-item>
      </text:list>
      <text:list xml:id="list1201754603699016431" text:style-name="L47">
        <text:list-item>
          <text:p text:style-name="P74">Casa Kaufmann</text:p>
        </text:list-item>
        <text:list-item>
          <text:p text:style-name="P74">Solomon Guggenheim Museum</text:p>
        </text:list-item>
      </text:list>
      <text:p text:style-name="P10">Espressionismo astratto <text:span text:style-name="T58">(30 min) *</text:span></text:p>
      <text:list xml:id="list2685614603301557631" text:style-name="L48">
        <text:list-item>
          <text:p text:style-name="P75">Rosso, bianco e bruno (Rothko)</text:p>
        </text:list-item>
      </text:list>
      <text:p text:style-name="P10">Pollock <text:span text:style-name="T58">(30 min) *</text:span></text:p>
      <text:list xml:id="list4764565140212624853" text:style-name="L49">
        <text:list-item>
          <text:p text:style-name="P77">Convergence</text:p>
        </text:list-item>
        <text:list-item>
          <text:p text:style-name="P77"><text:span text:style-name="T66">N</text:span><text:span text:style-name="T65">umber 31</text:span></text:p>
        </text:list-item>
        <text:list-item>
          <text:p text:style-name="P76">Numero 27</text:p>
        </text:list-item>
      </text:list>
      <text:p text:style-name="P10">De Kooning (<text:span text:style-name="T58">30 min</text:span>) *</text:p>
      <text:list xml:id="list3045464681450566242" text:style-name="L50">
        <text:list-item>
          <text:p text:style-name="P78">Excavation</text:p>
        </text:list-item>
        <text:list-item>
          <text:p text:style-name="P78">Donna I</text:p>
        </text:list-item>
      </text:list>
      <text:p text:style-name="P108"><text:span text:style-name="T71">I</text:span>nformale italiano (30 min) *</text:p>
      <text:list xml:id="list1191467754457136356" text:style-name="L51">
        <text:list-item>
          <text:p text:style-name="P79"><text:span text:style-name="T67">SZ1 (</text:span><text:span text:style-name="T68">Burri</text:span><text:span text:style-name="T67">)</text:span></text:p>
        </text:list-item>
        <text:list-item>
          <text:p text:style-name="P80"><text:span text:style-name="T69">Concetto spaziale. </text:span><text:span text:style-name="T70">Attesa</text:span><text:span text:style-name="T69"> (</text:span><text:span text:style-name="T68">Fontana</text:span><text:span text:style-name="T69">)</text:span><text:span text:style-name="T68"> </text:span></text:p>
        </text:list-item>
        <text:list-item>
          <text:p text:style-name="P81"><text:span text:style-name="T69">Concetto spaziale. </text:span><text:span text:style-name="T70">Fine di Dio</text:span><text:span text:style-name="T69"> (</text:span><text:span text:style-name="T68">Fontana</text:span><text:span text:style-name="T69">)</text:span><text:span text:style-name="T68"> </text:span></text:p>
        </text:list-item>
      </text:list>
      <text:p text:style-name="P11">Pop art <text:span text:style-name="T61">(30 min) *</text:span></text:p>
      <text:list xml:id="list3130639093563742456" text:style-name="L52">
        <text:list-item>
          <text:p text:style-name="P82">Ma cosa c'è che rende le case di oggi così diverse, così attraenti? (Hamilton)</text:p>
        </text:list-item>
        <text:list-item>
          <text:p text:style-name="P83">Stufa con carne (Oldenburg)</text:p>
        </text:list-item>
        <text:list-item>
          <text:p text:style-name="P83">M-Maybe (Lichtenstein)</text:p>
        </text:list-item>
      </text:list>
      <text:p text:style-name="P11"><text:span text:style-name="T24">Warhol</text:span> (<text:span text:style-name="T61">30 min</text:span>) *</text:p>
      <text:list xml:id="list7740575394981563236" text:style-name="L53">
        <text:list-item>
          <text:p text:style-name="P84">Campbell's Soup</text:p>
        </text:list-item>
        <text:list-item>
          <text:p text:style-name="P84">Chairman Mao</text:p>
        </text:list-item>
        <text:list-item>
          <text:p text:style-name="P84">Brillo Soap Pads Box</text:p>
        </text:list-item>
        <text:list-item>
          <text:p text:style-name="P84">Marilyn Monroe</text:p>
        </text:list-item>
      </text:list>
      <text:p text:style-name="P8"/>
      <text:p text:style-name="P8">* <text:span text:style-name="T58">Questi argomenti saranno svolti dal 15 maggio in poi.</text:span></text:p>
      <text:p text:style-name="Standard"><text:soft-page-break/></text:p>
      <text:p text:style-name="P38">Il Docente</text:p>
      <text:p text:style-name="P38"/>
      <text:p text:style-name="P38"/>
      <text:p text:style-name="Standard"/>
      <text:p text:style-name="Standard"/>
      <text:p text:style-name="P37"><text:span text:style-name="T23"><text:s text:c="6"/></text:span><text:span text:style-name="T22">I rappresentanti degli Studenti</text:span><text:bookmark-end text:name="__Fieldmark__0_252730975"/><text:bookmark-end text:name="__Fieldmark__0_922449312"/><text:bookmark-end text:name="__Fieldmark__1_1447047738"/><text:bookmark-end text:name="__Fieldmark__126_1310657757"/><text:bookmark-end text:name="__Fieldmark__6_327610282"/><text:bookmark-end text:name="__Fieldmark__0_100325850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Mangal2" svg:font-family="Mangal"/>
    <style:font-face style:name="OpenSymbol2" svg:font-family="OpenSymbol"/>
    <style:font-face style:name="OpenSymbol" svg:font-family="OpenSymbol, 'Arial Unicode MS'"/>
    <style:font-face style:name="Courier New" svg:font-family="'Courier New'" style:font-family-generic="modern"/>
    <style:font-face style:name="Arial1" svg:font-family="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 style:writing-mode="lr-tb"/>
      <style:text-properties style:use-window-font-color="true" style:font-name="Arial" fo:font-size="11pt" fo:language="it" fo:country="IT" style:font-name-asian="Times New Roman" style:font-size-asian="11pt" style:language-asian="zh" style:country-asian="CN" style:font-name-complex="Arial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499cm" fo:margin-right="0cm" fo:text-align="start" style:justify-single-word="false" fo:text-indent="-0.499cm" style:auto-text-indent="false"/>
      <style:text-properties style:font-name="Times New Roman" fo:font-size="10pt" style:font-size-asian="10pt" style:font-name-complex="Times New Roman" style:font-size-complex="10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1" style:display-name="Heading 1" style:family="paragraph" style:parent-style-name="Standard" style:next-style-name="Standard" style:class="text">
      <style:paragraph-properties fo:text-align="center" style:justify-single-word="false"/>
      <style:text-properties fo:font-variant="small-caps" fo:font-size="18pt" style:font-size-asian="18pt" style:font-size-complex="18pt"/>
    </style:style>
    <style:style style:name="Heading_20_2" style:display-name="Heading 2" style:family="paragraph" style:parent-style-name="Standard" style:next-style-name="Standard" style:default-outline-level="2" style:class="text">
      <style:text-properties fo:font-size="11.5pt" fo:font-weight="bold" style:font-size-asian="11.5pt" style:font-weight-asian="bold" style:font-weight-complex="bold"/>
    </style:style>
    <style:style style:name="Heading_20_3" style:display-name="Heading 3" style:family="paragraph" style:parent-style-name="Standard" style:next-style-name="Standard" style:class="text">
      <style:paragraph-properties fo:keep-with-next="always"/>
      <style:text-properties fo:font-size="13pt" style:font-size-asian="13pt" style:font-name-complex="Arial" style:font-size-complex="13pt" style:font-weight-complex="bold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ile_20_Titolo_20_3_20__2b__20_Grassetto" style:display-name="Stile Titolo 3 + Grassetto" style:family="paragraph" style:parent-style-name="Heading_20_3">
      <style:text-properties fo:font-weight="bold" style:font-weight-asian="bold" style:font-weight-complex="normal"/>
    </style:style>
    <style:style style:name="Subtitle" style:family="paragraph" style:parent-style-name="Standard" style:next-style-name="Text_20_body" style:class="chapter">
      <style:paragraph-properties fo:text-align="center" style:justify-single-word="false" fo:hyphenation-ladder-count="no-limit"/>
      <style:text-properties fo:font-variant="small-caps" style:font-name="Garamond" fo:font-size="14pt" fo:font-weight="bold" style:font-size-asian="14pt" style:font-weight-asian="bold" style:font-name-complex="Garamond" style:font-weight-complex="bold" fo:hyphenate="false" fo:hyphenation-remain-char-count="2" fo:hyphenation-push-char-count="2"/>
    </style:style>
    <style:style style:name="Contents_20_1" style:display-name="Contents 1" style:family="paragraph" style:parent-style-name="Standard" style:next-style-name="Standard" style:class="index">
      <style:paragraph-properties fo:margin-top="0.635cm" fo:margin-bottom="0cm" style:contextual-spacing="false" fo:text-align="start" style:justify-single-word="false"/>
      <style:text-properties fo:text-transform="uppercase" fo:font-size="12pt" fo:font-weight="bold" style:font-size-asian="12pt" style:font-weight-asian="bold" style:font-name-complex="Arial" style:font-size-complex="14pt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top="0.423cm" fo:margin-bottom="0cm" style:contextual-spacing="false" fo:text-align="start" style:justify-single-word="false"/>
      <style:text-properties style:font-name="Times New Roman" fo:font-size="10pt" fo:font-weight="bold" style:font-size-asian="10pt" style:font-weight-asian="bold" style:font-name-complex="Times New Roman" style:font-weight-complex="bold"/>
    </style:style>
    <style:style style:name="Contents_20_3" style:display-name="Contents 3" style:family="paragraph" style:parent-style-name="Standard" style:next-style-name="Standard" style:class="index">
      <style:paragraph-properties fo:margin-left="0.388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4" style:display-name="Contents 4" style:family="paragraph" style:parent-style-name="Standard" style:next-style-name="Standard" style:class="index">
      <style:paragraph-properties fo:margin-left="0.776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5" style:display-name="Contents 5" style:family="paragraph" style:parent-style-name="Standard" style:next-style-name="Standard" style:class="index">
      <style:paragraph-properties fo:margin-left="1.164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6" style:display-name="Contents 6" style:family="paragraph" style:parent-style-name="Standard" style:next-style-name="Standard" style:class="index">
      <style:paragraph-properties fo:margin-left="1.552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7" style:display-name="Contents 7" style:family="paragraph" style:parent-style-name="Standard" style:next-style-name="Standard" style:class="index">
      <style:paragraph-properties fo:margin-left="1.94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8" style:display-name="Contents 8" style:family="paragraph" style:parent-style-name="Standard" style:next-style-name="Standard" style:class="index">
      <style:paragraph-properties fo:margin-left="2.328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9" style:display-name="Contents 9" style:family="paragraph" style:parent-style-name="Standard" style:next-style-name="Standard" style:class="index">
      <style:paragraph-properties fo:margin-left="2.716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8Num2z0" style:family="text">
      <style:text-properties style:font-name="Symbol" style:font-name-complex="Wingdings"/>
    </style:style>
    <style:style style:name="WW8Num2z1" style:family="text">
      <style:text-properties style:font-name="OpenSymbol" style:font-name-complex="Courier New"/>
    </style:style>
    <style:style style:name="WW8Num3z0" style:family="text">
      <style:text-properties style:use-window-font-color="true" style:font-name="Arial" fo:font-size="12pt" fo:font-weight="bold" style:font-name-asian="Arial" style:font-size-asian="12pt" style:font-weight-asian="bold" style:font-name-complex="Arial" style:font-size-complex="11pt"/>
    </style:style>
    <style:style style:name="WW8Num3z1" style:family="text">
      <style:text-properties style:font-name="OpenSymbol" style:font-name-complex="OpenSymbol"/>
    </style:style>
    <style:style style:name="WW8Num4z0" style:family="text">
      <style:text-properties style:font-name="Wingdings" style:font-name-complex="Wingdings"/>
    </style:style>
    <style:style style:name="WW8Num4z1" style:family="text">
      <style:text-properties style:font-name="Courier New" style:font-name-complex="Courier New"/>
    </style:style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8Num1z0" style:family="text">
      <style:text-properties style:font-name="Symbol1" style:font-name-complex="OpenSymbol1"/>
    </style:style>
    <style:style style:name="WW8Num1z1" style:family="text">
      <style:text-properties style:font-name="OpenSymbol1" style:font-name-complex="OpenSymbol1"/>
    </style:style>
    <style:style style:name="WW8Num2zfalse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8Num3zfalse" style:family="text"/>
    <style:style style:name="WW8Num3ztrue" style:family="text"/>
    <style:style style:name="WW-WW8Num3ztrue" style:family="text"/>
    <style:style style:name="WW-WW8Num3ztrue1" style:family="text"/>
    <style:style style:name="WW-WW8Num3ztrue12" style:family="text"/>
    <style:style style:name="WW-WW8Num3ztrue123" style:family="text"/>
    <style:style style:name="WW-WW8Num3ztrue1234" style:family="text"/>
    <style:style style:name="WW-WW8Num3ztrue12345" style:family="text"/>
    <style:style style:name="WW-WW8Num3ztrue123456" style:family="text"/>
    <style:style style:name="WW8Num4z3" style:family="text">
      <style:text-properties style:font-name="Symbol1" style:font-name-complex="Symbol1"/>
    </style:style>
    <style:style style:name="WW8Num5z0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3" style:family="text">
      <style:text-properties style:font-name="Symbol1" style:font-name-complex="Symbol1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false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outline-level-style>
      <text:outline-level-style text:level="2" text:style-name="WW8Num1ztrue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3" text:style-name="WW8Num1ztrue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true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true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true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true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true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true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false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true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ztrue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true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true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true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true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true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true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fo:font-variant="small-caps" fo:font-size="9pt" fo:letter-spacing="0.141cm" style:font-size-asian="9pt" style:font-size-complex="9pt"/>
    </style:style>
    <style:style style:name="MP3" style:family="paragraph" style:parent-style-name="Standard">
      <style:paragraph-properties fo:margin-top="0.106cm" fo:margin-bottom="0cm" style:contextual-spacing="false" fo:text-align="center" style:justify-single-word="false"/>
    </style:style>
    <style:style style:name="MP4" style:family="paragraph" style:parent-style-name="Footer">
      <style:paragraph-properties fo:text-align="center" style:justify-single-word="false"/>
    </style:style>
    <style:style style:name="MP5" style:family="paragraph" style:parent-style-name="Footer">
      <style:paragraph-properties fo:text-align="center" style:justify-single-word="false"/>
      <style:text-properties style:font-name="Arial Narrow" fo:font-size="8pt" fo:font-weight="bold" style:font-size-asian="8pt" style:font-weight-asian="bold" style:font-name-complex="Arial Narrow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</style:style>
    <style:style style:name="MT1" style:family="text">
      <style:text-properties fo:font-size="10pt" fo:letter-spacing="0.141cm" style:font-name-asian="Arial" style:font-size-asian="10pt" style:font-size-complex="10pt"/>
    </style:style>
    <style:style style:name="MT2" style:family="text">
      <style:text-properties fo:font-size="10pt" fo:letter-spacing="0.141cm" style:font-size-asian="10pt" style:font-size-complex="10pt"/>
    </style:style>
    <style:style style:name="MT3" style:family="text">
      <style:text-properties fo:font-size="10.5pt" style:font-size-asian="10.5pt" style:font-size-complex="10.5pt"/>
    </style:style>
    <style:style style:name="MT4" style:family="text">
      <style:text-properties style:font-name="Arial Narrow" fo:font-size="8pt" fo:font-weight="bold" style:font-size-asian="8pt" style:font-weight-asian="bold" style:font-name-complex="Arial Narrow"/>
    </style:style>
    <style:style style:name="MT5" style:family="text">
      <style:text-properties style:font-name="Arial Narrow" fo:font-size="8pt" style:font-size-asian="8pt" style:font-name-complex="Arial Narrow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2.3cm" fo:margin-right="1.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i1" text:anchor-type="as-char" svg:width="1.401cm" svg:height="0.887cm" draw:z-index="8"><draw:image xlink:href="Pictures/100000000000023A0000016E1AF5478C.jpg" xlink:type="simple" xlink:show="embed" xlink:actuate="onLoad"/></draw:frame></text:p>
        <text:p text:style-name="MP2"/>
        <text:p text:style-name="MP2"/>
        <text:p text:style-name="MP2"/>
        <text:p text:style-name="MP2"/>
        <text:p text:style-name="MP2"/>
        <text:p text:style-name="MP2"/>
        <text:p text:style-name="MP2">Istituto di Istruzione Superiore</text:p>
        <text:p text:style-name="MP3"><text:span text:style-name="MT1">“</text:span><text:span text:style-name="MT2">CONCETTO MARCHESI”</text:span></text:p>
        <text:p text:style-name="Header"/>
        <text:p text:style-name="Header"/>
      </style:header>
      <style:footer>
        <text:p text:style-name="MP4"><text:span text:style-name="Page_20_Number"><text:span text:style-name="MT3"><text:page-number text:select-page="current">9</text:page-number></text:span></text:span></text:p>
        <text:p text:style-name="MP5"/>
        <text:p text:style-name="MP5"/>
        <text:p text:style-name="MP5"/>
        <text:p text:style-name="MP5"/>
        <text:p text:style-name="MP5"/>
        <text:p text:style-name="MP5"/>
        <text:p text:style-name="MP6"><text:span text:style-name="MT4">MOD-20</text:span><text:span text:style-name="MT5"> <text:s text:c="2"/>Rev. 2 <text:s text:c="2"/>18/04/2011 <text:s text:c="3"/>RQ <text:s text:c="5"/>DS</text:span></text:p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ISTITUTO DI ISTRUZIONE SUPERIORE</dc:title>
    <meta:initial-creator>Giordano</meta:initial-creator>
    <meta:creation-date>2013-04-15T16:03:00</meta:creation-date>
    <dc:creator>- -</dc:creator>
    <dc:date>2017-05-07T18:28:34.96</dc:date>
    <meta:editing-cycles>76</meta:editing-cycles>
    <meta:editing-duration>PT3H39M19S</meta:editing-duration>
    <meta:generator>LibreOffice/4.0.3.3$Windows_x86 LibreOffice_project/0eaa50a932c8f2199a615e1eb30f7ac74279539</meta:generator>
    <meta:document-statistic meta:table-count="0" meta:image-count="1" meta:object-count="0" meta:page-count="9" meta:paragraph-count="319" meta:word-count="1566" meta:character-count="8839" meta:non-whitespace-character-count="7772"/>
  </office:meta>
</office:document-meta>
</file>