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23A0000016E1AF5478C.jp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Mangal2" svg:font-family="Mangal"/>
    <style:font-face style:name="OpenSymbol2" svg:font-family="OpenSymbol"/>
    <style:font-face style:name="OpenSymbol" svg:font-family="OpenSymbol, 'Arial Unicode MS'"/>
    <style:font-face style:name="Courier New" svg:font-family="'Courier New'" style:font-family-generic="modern"/>
    <style:font-face style:name="Arial1" svg:font-family="Arial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variant="small-caps" fo:font-size="9pt" fo:letter-spacing="0.141cm" style:font-size-asian="9pt" style:font-size-complex="9pt"/>
    </style:style>
    <style:style style:name="P3" style:family="paragraph" style:parent-style-name="Standard">
      <style:text-properties fo:font-weight="bold" style:font-weight-asian="bold" style:font-weight-complex="bold"/>
    </style:style>
    <style:style style:name="P4" style:family="paragraph" style:parent-style-name="Standard">
      <style:paragraph-properties style:line-height-at-least="0.353cm"/>
      <style:text-properties fo:font-weight="bold" style:font-weight-asian="bold" style:font-weight-complex="bold"/>
    </style:style>
    <style:style style:name="P5" style:family="paragraph" style:parent-style-name="Standard">
      <style:paragraph-properties style:line-height-at-least="0.353cm"/>
      <style:text-properties fo:font-size="11pt" style:font-size-asian="11pt" style:font-name-complex="Arial" style:font-size-complex="11pt"/>
    </style:style>
    <style:style style:name="P6" style:family="paragraph" style:parent-style-name="Standard">
      <style:paragraph-properties style:line-height-at-least="0.353cm" fo:text-align="start" style:justify-single-word="false"/>
      <style:text-properties fo:font-size="11pt" style:font-size-asian="11pt" style:font-name-complex="Arial" style:font-size-complex="11pt"/>
    </style:style>
    <style:style style:name="P7" style:family="paragraph" style:parent-style-name="Standard">
      <style:paragraph-properties style:line-height-at-least="0.353cm"/>
    </style:style>
    <style:style style:name="P8" style:family="paragraph" style:parent-style-name="Standard">
      <style:paragraph-properties style:line-height-at-least="0.353cm" fo:text-align="start" style:justify-single-word="false">
        <style:tab-stops>
          <style:tab-stop style:position="0.635cm"/>
        </style:tab-stops>
      </style:paragraph-properties>
    </style:style>
    <style:style style:name="P9" style:family="paragraph" style:parent-style-name="Standard">
      <style:text-properties officeooo:rsid="001cbb1d" officeooo:paragraph-rsid="001254a1"/>
    </style:style>
    <style:style style:name="P10" style:family="paragraph" style:parent-style-name="Standard">
      <style:text-properties officeooo:paragraph-rsid="00127a4d"/>
    </style:style>
    <style:style style:name="P11" style:family="paragraph" style:parent-style-name="Standard">
      <style:text-properties fo:font-style="normal" officeooo:paragraph-rsid="00127a4d" style:font-style-asian="normal" style:font-style-complex="normal"/>
    </style:style>
    <style:style style:name="P12" style:family="paragraph" style:parent-style-name="Standard">
      <style:paragraph-properties fo:text-align="start" style:justify-single-word="false"/>
      <style:text-properties fo:font-style="normal" officeooo:paragraph-rsid="00127a4d" style:font-style-asian="normal" style:font-style-complex="normal"/>
    </style:style>
    <style:style style:name="P13" style:family="paragraph" style:parent-style-name="Standard">
      <style:text-properties fo:font-style="normal" officeooo:paragraph-rsid="0013f31d" style:font-style-asian="normal" style:font-style-complex="normal"/>
    </style:style>
    <style:style style:name="P14" style:family="paragraph" style:parent-style-name="Standard">
      <style:text-properties fo:font-style="normal" officeooo:paragraph-rsid="0013f31d" style:font-name-asian="Times New Roman" style:font-style-asian="normal" style:font-name-complex="Arial" style:font-style-complex="normal"/>
    </style:style>
    <style:style style:name="P15" style:family="paragraph" style:parent-style-name="Standard">
      <style:text-properties officeooo:paragraph-rsid="0013f31d"/>
    </style:style>
    <style:style style:name="P16" style:family="paragraph" style:parent-style-name="Standard">
      <style:text-properties style:font-name-asian="Times New Roman" style:font-name-complex="Arial"/>
    </style:style>
    <style:style style:name="P17" style:family="paragraph" style:parent-style-name="Standard">
      <style:text-properties officeooo:paragraph-rsid="0013f31d" style:font-name-asian="Times New Roman" style:font-name-complex="Arial"/>
    </style:style>
    <style:style style:name="P18" style:family="paragraph" style:parent-style-name="Standard">
      <style:text-properties officeooo:paragraph-rsid="0018e118" style:font-name-asian="Times New Roman" style:font-name-complex="Arial"/>
    </style:style>
    <style:style style:name="P19" style:family="paragraph" style:parent-style-name="Standard">
      <style:text-properties officeooo:paragraph-rsid="00196214" style:font-name-asian="Times New Roman" style:font-name-complex="Arial"/>
    </style:style>
    <style:style style:name="P20" style:family="paragraph" style:parent-style-name="Standard">
      <style:text-properties officeooo:rsid="0015ac06" officeooo:paragraph-rsid="0015ac06" style:font-name-asian="Times New Roman" style:font-name-complex="Arial"/>
    </style:style>
    <style:style style:name="P21" style:family="paragraph" style:parent-style-name="Standard">
      <style:text-properties officeooo:paragraph-rsid="0015ac06"/>
    </style:style>
    <style:style style:name="P22" style:family="paragraph" style:parent-style-name="Standard">
      <style:text-properties officeooo:paragraph-rsid="00195aff"/>
    </style:style>
    <style:style style:name="P23" style:family="paragraph" style:parent-style-name="Standard">
      <style:text-properties officeooo:paragraph-rsid="00196214"/>
    </style:style>
    <style:style style:name="P24" style:family="paragraph" style:parent-style-name="Standard">
      <style:paragraph-properties fo:margin-top="0.106cm" fo:margin-bottom="0cm" style:contextual-spacing="false" fo:text-align="center" style:justify-single-word="false"/>
    </style:style>
    <style:style style:name="P25" style:family="paragraph" style:parent-style-name="Footer">
      <style:paragraph-properties fo:text-align="center" style:justify-single-word="false"/>
    </style:style>
    <style:style style:name="P26" style:family="paragraph" style:parent-style-name="Footer">
      <style:paragraph-properties fo:text-align="center" style:justify-single-word="false"/>
      <style:text-properties style:font-name="Arial Narrow" fo:font-size="8pt" fo:font-weight="bold" style:font-size-asian="8pt" style:font-weight-asian="bold" style:font-name-complex="Arial Narrow"/>
    </style:style>
    <style:style style:name="P27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</style:style>
    <style:style style:name="P28" style:family="paragraph" style:parent-style-name="Standard">
      <style:paragraph-properties fo:margin-left="11.24cm" fo:margin-right="0cm" fo:text-indent="1.249cm" style:auto-text-indent="false"/>
      <style:text-properties fo:font-variant="small-caps"/>
    </style:style>
    <style:style style:name="P29" style:family="paragraph" style:parent-style-name="Standard">
      <style:paragraph-properties fo:margin-left="9.991cm" fo:margin-right="0cm" fo:text-indent="0cm" style:auto-text-indent="false"/>
    </style:style>
    <style:style style:name="P30" style:family="paragraph" style:parent-style-name="Standard" style:list-style-name="L1">
      <style:text-properties fo:font-style="italic" officeooo:rsid="002354da" officeooo:paragraph-rsid="00127a4d" style:font-style-asian="italic" style:font-style-complex="italic"/>
    </style:style>
    <style:style style:name="P31" style:family="paragraph" style:parent-style-name="Standard" style:list-style-name="L3">
      <style:text-properties fo:font-style="italic" officeooo:rsid="002354da" officeooo:paragraph-rsid="00127a4d" style:font-style-asian="italic" style:font-style-complex="italic"/>
    </style:style>
    <style:style style:name="P32" style:family="paragraph" style:parent-style-name="Standard" style:list-style-name="L2">
      <style:text-properties fo:font-style="italic" officeooo:rsid="002354da" officeooo:paragraph-rsid="00127a4d" style:font-style-asian="italic" style:font-style-complex="italic"/>
    </style:style>
    <style:style style:name="P33" style:family="paragraph" style:parent-style-name="Standard" style:list-style-name="L2">
      <style:text-properties fo:font-style="italic" officeooo:rsid="0022eedb" officeooo:paragraph-rsid="00127a4d" style:font-style-asian="italic" style:font-style-complex="italic"/>
    </style:style>
    <style:style style:name="P34" style:family="paragraph" style:parent-style-name="Standard" style:list-style-name="L3">
      <style:text-properties fo:font-style="italic" officeooo:rsid="00127a4d" officeooo:paragraph-rsid="00127a4d" style:font-style-asian="italic" style:font-style-complex="italic"/>
    </style:style>
    <style:style style:name="P35" style:family="paragraph" style:parent-style-name="Standard" style:list-style-name="L2">
      <style:text-properties fo:font-style="italic" officeooo:rsid="00249ac2" officeooo:paragraph-rsid="00127a4d" style:font-style-asian="italic" style:font-style-complex="italic"/>
    </style:style>
    <style:style style:name="P36" style:family="paragraph" style:parent-style-name="Standard" style:list-style-name="L4">
      <style:text-properties fo:font-style="italic" officeooo:rsid="00249ac2" officeooo:paragraph-rsid="00127a4d" style:font-style-asian="italic" style:font-style-complex="italic"/>
    </style:style>
    <style:style style:name="P37" style:family="paragraph" style:parent-style-name="Standard" style:list-style-name="L4">
      <style:text-properties fo:font-style="italic" officeooo:rsid="00254b06" officeooo:paragraph-rsid="00127a4d" style:font-style-asian="italic" style:font-style-complex="italic"/>
    </style:style>
    <style:style style:name="P38" style:family="paragraph" style:parent-style-name="Standard" style:list-style-name="L5">
      <style:text-properties fo:font-style="italic" officeooo:rsid="00292144" officeooo:paragraph-rsid="0013f31d" style:font-style-asian="italic" style:font-style-complex="italic"/>
    </style:style>
    <style:style style:name="P39" style:family="paragraph" style:parent-style-name="Standard" style:list-style-name="L6">
      <style:text-properties fo:font-style="italic" officeooo:rsid="00292144" officeooo:paragraph-rsid="0013f31d" style:font-style-asian="italic" style:font-style-complex="italic"/>
    </style:style>
    <style:style style:name="P40" style:family="paragraph" style:parent-style-name="Standard" style:list-style-name="L8">
      <style:text-properties fo:font-style="italic" officeooo:rsid="00292144" officeooo:paragraph-rsid="0013f31d" style:font-style-asian="italic" style:font-style-complex="italic"/>
    </style:style>
    <style:style style:name="P41" style:family="paragraph" style:parent-style-name="Standard" style:list-style-name="L9">
      <style:text-properties fo:font-style="italic" officeooo:rsid="00292144" officeooo:paragraph-rsid="0013f31d" style:font-style-asian="italic" style:font-style-complex="italic"/>
    </style:style>
    <style:style style:name="P42" style:family="paragraph" style:parent-style-name="Standard" style:list-style-name="L10">
      <style:text-properties fo:font-style="italic" officeooo:rsid="00292144" officeooo:paragraph-rsid="0013f31d" style:font-style-asian="italic" style:font-style-complex="italic"/>
    </style:style>
    <style:style style:name="P43" style:family="paragraph" style:parent-style-name="Standard" style:list-style-name="L7">
      <style:text-properties fo:font-style="italic" officeooo:rsid="0058f028" officeooo:paragraph-rsid="0013f31d" style:font-style-asian="italic" style:font-style-complex="italic"/>
    </style:style>
    <style:style style:name="P44" style:family="paragraph" style:parent-style-name="Standard" style:list-style-name="L11">
      <style:text-properties fo:font-style="italic" officeooo:paragraph-rsid="0013f31d" style:font-style-asian="italic" style:font-style-complex="italic"/>
    </style:style>
    <style:style style:name="P45" style:family="paragraph" style:parent-style-name="Standard" style:list-style-name="L11">
      <style:text-properties fo:font-style="italic" officeooo:rsid="00321813" officeooo:paragraph-rsid="0013f31d" style:font-style-asian="italic" style:font-style-complex="italic"/>
    </style:style>
    <style:style style:name="P46" style:family="paragraph" style:parent-style-name="Standard" style:list-style-name="L31">
      <style:text-properties fo:font-style="italic" officeooo:paragraph-rsid="00196214" style:font-style-asian="italic" style:font-style-complex="italic"/>
    </style:style>
    <style:style style:name="P47" style:family="paragraph" style:parent-style-name="Standard" style:list-style-name="L32">
      <style:text-properties fo:font-style="italic" officeooo:rsid="0036633c" officeooo:paragraph-rsid="00196214" style:font-style-asian="italic" style:font-style-complex="italic"/>
    </style:style>
    <style:style style:name="P48" style:family="paragraph" style:parent-style-name="Standard" style:list-style-name="L32">
      <style:text-properties fo:font-style="italic" officeooo:rsid="003ad30a" officeooo:paragraph-rsid="00196214" style:font-style-asian="italic" style:font-style-complex="italic"/>
    </style:style>
    <style:style style:name="P49" style:family="paragraph" style:parent-style-name="Standard" style:list-style-name="L33">
      <style:paragraph-properties fo:text-align="start" style:justify-single-word="false"/>
      <style:text-properties fo:font-style="italic" officeooo:rsid="003cc6f3" officeooo:paragraph-rsid="00196214" style:font-style-asian="italic" style:font-style-complex="italic"/>
    </style:style>
    <style:style style:name="P50" style:family="paragraph" style:parent-style-name="Standard" style:list-style-name="L33">
      <style:paragraph-properties fo:text-align="start" style:justify-single-word="false"/>
      <style:text-properties fo:font-style="italic" officeooo:rsid="003e2122" officeooo:paragraph-rsid="00196214" style:font-style-asian="italic" style:font-style-complex="italic"/>
    </style:style>
    <style:style style:name="P51" style:family="paragraph" style:parent-style-name="Standard" style:list-style-name="L35">
      <style:text-properties fo:font-style="italic" officeooo:rsid="0043fee1" officeooo:paragraph-rsid="00196214" style:font-style-asian="italic" style:font-style-complex="italic"/>
    </style:style>
    <style:style style:name="P52" style:family="paragraph" style:parent-style-name="Standard" style:list-style-name="L36">
      <style:text-properties fo:font-style="italic" officeooo:rsid="0043fee1" officeooo:paragraph-rsid="00196214" style:font-style-asian="italic" style:font-style-complex="italic"/>
    </style:style>
    <style:style style:name="P53" style:family="paragraph" style:parent-style-name="Standard" style:list-style-name="L37">
      <style:text-properties fo:font-style="italic" officeooo:rsid="0043fee1" officeooo:paragraph-rsid="00196214" style:font-style-asian="italic" style:font-style-complex="italic"/>
    </style:style>
    <style:style style:name="P54" style:family="paragraph" style:parent-style-name="Standard" style:list-style-name="L40">
      <style:text-properties fo:font-style="italic" officeooo:rsid="001cbb1d" officeooo:paragraph-rsid="001f9cd8" style:font-style-asian="italic" style:font-style-complex="italic"/>
    </style:style>
    <style:style style:name="P55" style:family="paragraph" style:parent-style-name="Standard" style:list-style-name="L46">
      <style:text-properties fo:font-style="italic" officeooo:rsid="0053417d" officeooo:paragraph-rsid="001f9cd8" style:font-style-asian="italic" style:font-style-complex="italic"/>
    </style:style>
    <style:style style:name="P56" style:family="paragraph" style:parent-style-name="Standard" style:list-style-name="L47">
      <style:text-properties fo:font-style="italic" officeooo:rsid="0053417d" officeooo:paragraph-rsid="001f9cd8" style:font-style-asian="italic" style:font-style-complex="italic"/>
    </style:style>
    <style:style style:name="P57" style:family="paragraph" style:parent-style-name="Standard" style:list-style-name="L48">
      <style:text-properties fo:font-style="italic" officeooo:rsid="0053417d" officeooo:paragraph-rsid="001f9cd8" style:font-style-asian="italic" style:font-style-complex="italic"/>
    </style:style>
    <style:style style:name="P58" style:family="paragraph" style:parent-style-name="Standard" style:list-style-name="L49">
      <style:text-properties fo:font-style="italic" officeooo:rsid="00563bbd" officeooo:paragraph-rsid="001f9cd8" style:font-style-asian="italic" style:font-style-complex="italic"/>
    </style:style>
    <style:style style:name="P59" style:family="paragraph" style:parent-style-name="Standard" style:list-style-name="L49">
      <style:text-properties fo:font-style="italic" officeooo:rsid="005a3fc7" officeooo:paragraph-rsid="001f9cd8" style:font-style-asian="italic" style:font-style-complex="italic"/>
    </style:style>
    <style:style style:name="P60" style:family="paragraph" style:parent-style-name="Standard" style:list-style-name="L50">
      <style:text-properties fo:font-style="italic" officeooo:rsid="005a3fc7" officeooo:paragraph-rsid="001f9cd8" style:font-style-asian="italic" style:font-style-complex="italic"/>
    </style:style>
    <style:style style:name="P61" style:family="paragraph" style:parent-style-name="Standard" style:list-style-name="L12">
      <style:text-properties fo:font-style="italic" officeooo:rsid="003314e5" officeooo:paragraph-rsid="0013f31d" style:font-name-asian="Times New Roman" style:font-style-asian="italic" style:font-name-complex="Arial" style:font-style-complex="italic"/>
    </style:style>
    <style:style style:name="P62" style:family="paragraph" style:parent-style-name="Standard" style:list-style-name="L13">
      <style:text-properties fo:font-style="italic" officeooo:rsid="003314e5" officeooo:paragraph-rsid="0013f31d" style:font-name-asian="Times New Roman" style:font-style-asian="italic" style:font-name-complex="Arial" style:font-style-complex="italic"/>
    </style:style>
    <style:style style:name="P63" style:family="paragraph" style:parent-style-name="Standard" style:list-style-name="L14">
      <style:text-properties fo:font-style="italic" officeooo:rsid="003314e5" officeooo:paragraph-rsid="0013f31d" style:font-name-asian="Times New Roman" style:font-style-asian="italic" style:font-name-complex="Arial" style:font-style-complex="italic"/>
    </style:style>
    <style:style style:name="P64" style:family="paragraph" style:parent-style-name="Standard" style:list-style-name="L15">
      <style:text-properties fo:font-style="italic" officeooo:rsid="003314e5" officeooo:paragraph-rsid="0013f31d" style:font-name-asian="Times New Roman" style:font-style-asian="italic" style:font-name-complex="Arial" style:font-style-complex="italic"/>
    </style:style>
    <style:style style:name="P65" style:family="paragraph" style:parent-style-name="Standard" style:list-style-name="L16">
      <style:text-properties fo:font-style="italic" officeooo:rsid="003314e5" officeooo:paragraph-rsid="0013f31d" style:font-name-asian="Times New Roman" style:font-style-asian="italic" style:font-name-complex="Arial" style:font-style-complex="italic"/>
    </style:style>
    <style:style style:name="P66" style:family="paragraph" style:parent-style-name="Standard" style:list-style-name="L17">
      <style:text-properties fo:font-style="italic" officeooo:rsid="003314e5" officeooo:paragraph-rsid="0013f31d" style:font-name-asian="Times New Roman" style:font-style-asian="italic" style:font-name-complex="Arial" style:font-style-complex="italic"/>
    </style:style>
    <style:style style:name="P67" style:family="paragraph" style:parent-style-name="Standard" style:list-style-name="L18">
      <style:text-properties fo:font-style="italic" officeooo:rsid="003416b7" officeooo:paragraph-rsid="0013f31d" style:font-name-asian="Times New Roman" style:font-style-asian="italic" style:font-name-complex="Arial" style:font-style-complex="italic"/>
    </style:style>
    <style:style style:name="P68" style:family="paragraph" style:parent-style-name="Standard" style:list-style-name="L23">
      <style:text-properties fo:font-style="italic" officeooo:rsid="003416b7" officeooo:paragraph-rsid="0018e118" style:font-name-asian="Times New Roman" style:font-style-asian="italic" style:font-name-complex="Arial" style:font-style-complex="italic"/>
    </style:style>
    <style:style style:name="P69" style:family="paragraph" style:parent-style-name="Standard" style:list-style-name="L24">
      <style:text-properties fo:font-style="italic" officeooo:rsid="003416b7" officeooo:paragraph-rsid="00195aff" style:font-name-asian="Times New Roman" style:font-style-asian="italic" style:font-name-complex="Arial" style:font-style-complex="italic"/>
    </style:style>
    <style:style style:name="P70" style:family="paragraph" style:parent-style-name="Standard" style:list-style-name="L25">
      <style:paragraph-properties fo:text-align="start" style:justify-single-word="false"/>
      <style:text-properties fo:font-style="italic" officeooo:rsid="003416b7" officeooo:paragraph-rsid="00195aff" style:font-name-asian="Times New Roman" style:font-style-asian="italic" style:font-name-complex="Arial" style:font-style-complex="italic"/>
    </style:style>
    <style:style style:name="P71" style:family="paragraph" style:parent-style-name="Standard" style:list-style-name="L19">
      <style:text-properties fo:font-style="italic" officeooo:rsid="00160fbe" officeooo:paragraph-rsid="00160fbe" style:font-name-asian="Times New Roman" style:font-style-asian="italic" style:font-name-complex="Arial" style:font-style-complex="italic"/>
    </style:style>
    <style:style style:name="P72" style:family="paragraph" style:parent-style-name="Standard" style:list-style-name="L20">
      <style:text-properties fo:font-style="italic" officeooo:rsid="0018e118" officeooo:paragraph-rsid="0018e118" style:font-name-asian="Times New Roman" style:font-style-asian="italic" style:font-name-complex="Arial" style:font-style-complex="italic"/>
    </style:style>
    <style:style style:name="P73" style:family="paragraph" style:parent-style-name="Standard" style:list-style-name="L21">
      <style:text-properties fo:font-style="italic" officeooo:rsid="0018e118" officeooo:paragraph-rsid="0018e118" style:font-name-asian="Times New Roman" style:font-style-asian="italic" style:font-name-complex="Arial" style:font-style-complex="italic"/>
    </style:style>
    <style:style style:name="P74" style:family="paragraph" style:parent-style-name="Standard" style:list-style-name="L22">
      <style:text-properties fo:font-style="italic" officeooo:rsid="0018e118" officeooo:paragraph-rsid="0018e118" style:font-name-asian="Times New Roman" style:font-style-asian="italic" style:font-name-complex="Arial" style:font-style-complex="italic"/>
    </style:style>
    <style:style style:name="P75" style:family="paragraph" style:parent-style-name="Standard" style:list-style-name="L23">
      <style:text-properties fo:font-style="italic" officeooo:rsid="0018e118" officeooo:paragraph-rsid="0018e118" style:font-name-asian="Times New Roman" style:font-style-asian="italic" style:font-name-complex="Arial" style:font-style-complex="italic"/>
    </style:style>
    <style:style style:name="P76" style:family="paragraph" style:parent-style-name="Standard" style:list-style-name="L25">
      <style:paragraph-properties fo:text-align="start" style:justify-single-word="false"/>
      <style:text-properties fo:font-style="italic" officeooo:rsid="0035c9e0" officeooo:paragraph-rsid="00195aff" style:font-name-asian="Times New Roman" style:font-style-asian="italic" style:font-name-complex="Arial" style:font-style-complex="italic"/>
    </style:style>
    <style:style style:name="P77" style:family="paragraph" style:parent-style-name="Standard" style:list-style-name="L26">
      <style:text-properties fo:font-style="italic" officeooo:rsid="0035c9e0" officeooo:paragraph-rsid="00195aff" style:font-name-asian="Times New Roman" style:font-style-asian="italic" style:font-name-complex="Arial" style:font-style-complex="italic"/>
    </style:style>
    <style:style style:name="P78" style:family="paragraph" style:parent-style-name="Standard" style:list-style-name="L29">
      <style:text-properties fo:font-style="italic" officeooo:rsid="0035c9e0" officeooo:paragraph-rsid="00196214" style:font-name-asian="Times New Roman" style:font-style-asian="italic" style:font-name-complex="Arial" style:font-style-complex="italic"/>
    </style:style>
    <style:style style:name="P79" style:family="paragraph" style:parent-style-name="Standard" style:list-style-name="L30">
      <style:text-properties fo:font-style="italic" officeooo:rsid="0035c9e0" officeooo:paragraph-rsid="00196214" style:font-name-asian="Times New Roman" style:font-style-asian="italic" style:font-name-complex="Arial" style:font-style-complex="italic"/>
    </style:style>
    <style:style style:name="P80" style:family="paragraph" style:parent-style-name="Standard" style:list-style-name="L26">
      <style:text-properties fo:font-style="italic" officeooo:rsid="00195aff" officeooo:paragraph-rsid="00195aff" style:font-name-asian="Times New Roman" style:font-style-asian="italic" style:font-name-complex="Arial" style:font-style-complex="italic"/>
    </style:style>
    <style:style style:name="P81" style:family="paragraph" style:parent-style-name="Standard" style:list-style-name="L28">
      <style:text-properties fo:font-style="italic" officeooo:rsid="00195aff" officeooo:paragraph-rsid="00195aff" style:font-name-asian="Times New Roman" style:font-style-asian="italic" style:font-name-complex="Arial" style:font-style-complex="italic"/>
    </style:style>
    <style:style style:name="P82" style:family="paragraph" style:parent-style-name="Standard" style:list-style-name="L29">
      <style:text-properties fo:font-style="italic" officeooo:rsid="00196214" officeooo:paragraph-rsid="00196214" style:font-name-asian="Times New Roman" style:font-style-asian="italic" style:font-name-complex="Arial" style:font-style-complex="italic"/>
    </style:style>
    <style:style style:name="P83" style:family="paragraph" style:parent-style-name="Standard" style:list-style-name="L2">
      <style:text-properties officeooo:paragraph-rsid="00127a4d"/>
    </style:style>
    <style:style style:name="P84" style:family="paragraph" style:parent-style-name="Standard" style:list-style-name="L11">
      <style:text-properties style:font-name="Arial" fo:font-style="italic" officeooo:rsid="00321813" officeooo:paragraph-rsid="0013f31d" style:font-name-asian="Times New Roman" style:font-style-asian="italic" style:font-name-complex="Arial" style:font-style-complex="italic"/>
    </style:style>
    <style:style style:name="P85" style:family="paragraph" style:parent-style-name="Standard" style:list-style-name="L31">
      <style:text-properties style:font-name="Arial" fo:font-style="italic" officeooo:rsid="0036633c" officeooo:paragraph-rsid="00196214" style:font-name-asian="Times New Roman" style:font-style-asian="italic" style:font-name-complex="Arial" style:font-style-complex="italic"/>
    </style:style>
    <style:style style:name="P86" style:family="paragraph" style:parent-style-name="Standard" style:list-style-name="L31">
      <style:text-properties style:font-name="Arial" fo:font-style="italic" officeooo:rsid="00196214" officeooo:paragraph-rsid="00196214" style:font-name-asian="Times New Roman" style:font-style-asian="italic" style:font-name-complex="Arial" style:font-style-complex="italic"/>
    </style:style>
    <style:style style:name="P87" style:family="paragraph" style:parent-style-name="Standard" style:list-style-name="L27">
      <style:text-properties style:font-name="Arial1" fo:font-style="italic" officeooo:rsid="00195aff" officeooo:paragraph-rsid="00195aff" style:font-name-asian="Times New Roman" style:font-style-asian="italic" style:font-name-complex="Arial1" style:font-style-complex="italic"/>
    </style:style>
    <style:style style:name="P88" style:family="paragraph" style:parent-style-name="Standard" style:list-style-name="L38">
      <style:text-properties style:font-name="Arial1" fo:font-style="italic" officeooo:rsid="0043fee1" officeooo:paragraph-rsid="00196214" style:font-name-asian="Times New Roman" style:font-style-asian="italic" style:font-name-complex="Arial1" style:font-style-complex="italic"/>
    </style:style>
    <style:style style:name="P89" style:family="paragraph" style:parent-style-name="Standard" style:list-style-name="L39">
      <style:text-properties style:font-name="Arial1" fo:font-style="italic" officeooo:rsid="0043fee1" officeooo:paragraph-rsid="00196214" style:font-name-asian="Times New Roman" style:font-style-asian="italic" style:font-name-complex="Arial1" style:font-style-complex="italic"/>
    </style:style>
    <style:style style:name="P90" style:family="paragraph" style:parent-style-name="Standard">
      <style:text-properties style:font-name="Arial1" fo:font-style="italic" officeooo:rsid="001cbb1d" officeooo:paragraph-rsid="001f9cd8" style:font-name-asian="Times New Roman" style:font-style-asian="italic" style:font-name-complex="Arial1" style:font-style-complex="italic"/>
    </style:style>
    <style:style style:name="P91" style:family="paragraph" style:parent-style-name="Standard" style:list-style-name="L34">
      <style:text-properties officeooo:paragraph-rsid="001d2f52"/>
    </style:style>
    <style:style style:name="P92" style:family="paragraph" style:parent-style-name="Standard">
      <style:text-properties officeooo:rsid="001cbb1d" officeooo:paragraph-rsid="001f9cd8"/>
    </style:style>
    <style:style style:name="P93" style:family="paragraph" style:parent-style-name="Standard">
      <style:text-properties fo:font-style="normal" officeooo:rsid="0053417d" officeooo:paragraph-rsid="001f9cd8" style:font-style-asian="normal" style:font-style-complex="normal"/>
    </style:style>
    <style:style style:name="P94" style:family="paragraph" style:parent-style-name="Heading_20_3" style:master-page-name="Standard">
      <style:paragraph-properties style:page-number="auto"/>
    </style:style>
    <style:style style:name="T1" style:family="text">
      <style:text-properties fo:font-size="10pt" fo:letter-spacing="0.141cm" style:font-name-asian="Arial" style:font-size-asian="10pt" style:font-size-complex="10pt"/>
    </style:style>
    <style:style style:name="T2" style:family="text">
      <style:text-properties fo:font-size="10pt" fo:letter-spacing="0.141cm" style:font-size-asian="10pt" style:font-size-complex="10pt"/>
    </style:style>
    <style:style style:name="T3" style:family="text">
      <style:text-properties fo:font-size="10.5pt" style:font-size-asian="10.5pt" style:font-size-complex="10.5pt"/>
    </style:style>
    <style:style style:name="T4" style:family="text">
      <style:text-properties style:font-name="Arial Narrow" fo:font-size="8pt" fo:font-weight="bold" style:font-size-asian="8pt" style:font-weight-asian="bold" style:font-name-complex="Arial Narrow"/>
    </style:style>
    <style:style style:name="T5" style:family="text">
      <style:text-properties style:font-name="Arial Narrow" fo:font-size="8pt" style:font-size-asian="8pt" style:font-name-complex="Arial Narrow"/>
    </style:style>
    <style:style style:name="T6" style:family="text">
      <style:text-properties fo:font-weight="bold" style:font-weight-asian="bold" style:font-weight-complex="normal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fo:color="#000000" fo:font-size="11pt" fo:font-weight="normal" style:font-size-asian="11pt" style:font-weight-asian="normal" style:font-name-complex="Arial" style:font-size-complex="11pt" style:font-weight-complex="normal"/>
    </style:style>
    <style:style style:name="T10" style:family="text">
      <style:text-properties fo:font-size="11pt" style:font-size-asian="11pt" style:font-name-complex="Arial" style:font-size-complex="11pt"/>
    </style:style>
    <style:style style:name="T11" style:family="text">
      <style:text-properties fo:font-size="11pt" fo:font-weight="normal" style:font-size-asian="11pt" style:font-weight-asian="normal" style:font-name-complex="Arial" style:font-size-complex="11pt" style:font-weight-complex="normal"/>
    </style:style>
    <style:style style:name="T12" style:family="text">
      <style:text-properties fo:font-size="11pt" fo:font-style="italic" style:font-size-asian="11pt" style:font-style-asian="italic" style:font-name-complex="Arial" style:font-size-complex="11pt" style:font-style-complex="italic"/>
    </style:style>
    <style:style style:name="T13" style:family="text">
      <style:text-properties style:use-window-font-color="true" fo:font-size="11pt" fo:font-weight="normal" style:font-size-asian="11pt" style:font-weight-asian="normal" style:font-name-complex="Arial" style:font-size-complex="11pt" style:font-weight-complex="normal"/>
    </style:style>
    <style:style style:name="T14" style:family="text">
      <style:text-properties style:font-name-asian="Times New Roman" style:font-name-complex="Arial"/>
    </style:style>
    <style:style style:name="T15" style:family="text">
      <style:text-properties officeooo:rsid="00321813" style:font-name-asian="Times New Roman" style:font-name-complex="Arial"/>
    </style:style>
    <style:style style:name="T16" style:family="text">
      <style:text-properties officeooo:rsid="003314e5" style:font-name-asian="Times New Roman" style:font-name-complex="Arial"/>
    </style:style>
    <style:style style:name="T17" style:family="text">
      <style:text-properties officeooo:rsid="0015ac06" style:font-name-asian="Times New Roman" style:font-name-complex="Arial"/>
    </style:style>
    <style:style style:name="T18" style:family="text">
      <style:text-properties officeooo:rsid="00195aff" style:font-name-asian="Times New Roman" style:font-name-complex="Arial"/>
    </style:style>
    <style:style style:name="T19" style:family="text">
      <style:text-properties style:font-name="Arial1" style:font-name-asian="Times New Roman" style:font-name-complex="Arial1"/>
    </style:style>
    <style:style style:name="T20" style:family="text">
      <style:text-properties style:font-name="Arial1" officeooo:rsid="00195aff" style:font-name-asian="Times New Roman" style:font-name-complex="Arial1"/>
    </style:style>
    <style:style style:name="T21" style:family="text">
      <style:text-properties style:font-name="Arial1" officeooo:rsid="0043fee1" style:font-name-asian="Times New Roman" style:font-name-complex="Arial1"/>
    </style:style>
    <style:style style:name="T22" style:family="text">
      <style:text-properties style:font-name="Arial1" officeooo:rsid="00321813" style:font-name-asian="Times New Roman" style:font-name-complex="Arial"/>
    </style:style>
    <style:style style:name="T23" style:family="text">
      <style:text-properties style:font-name="Arial1" officeooo:rsid="0036633c" style:font-name-asian="Times New Roman" style:font-name-complex="Arial"/>
    </style:style>
    <style:style style:name="T24" style:family="text">
      <style:text-properties fo:font-variant="small-caps"/>
    </style:style>
    <style:style style:name="T25" style:family="text">
      <style:text-properties fo:font-variant="small-caps" style:font-name-asian="Arial"/>
    </style:style>
    <style:style style:name="T26" style:family="text">
      <style:text-properties officeooo:rsid="00127762"/>
    </style:style>
    <style:style style:name="T27" style:family="text">
      <style:text-properties officeooo:rsid="00127a4d"/>
    </style:style>
    <style:style style:name="T28" style:family="text">
      <style:text-properties fo:font-style="italic" officeooo:rsid="002354da" style:font-style-asian="italic" style:font-style-complex="italic"/>
    </style:style>
    <style:style style:name="T29" style:family="text">
      <style:text-properties fo:font-style="italic" officeooo:rsid="0043fee1" style:font-style-asian="italic" style:font-style-complex="italic"/>
    </style:style>
    <style:style style:name="T30" style:family="text">
      <style:text-properties fo:font-style="italic" officeooo:rsid="001d2f52" style:font-style-asian="italic" style:font-style-complex="italic"/>
    </style:style>
    <style:style style:name="T31" style:family="text">
      <style:text-properties officeooo:rsid="002cd38f"/>
    </style:style>
    <style:style style:name="T32" style:family="text">
      <style:text-properties officeooo:rsid="00249ac2"/>
    </style:style>
    <style:style style:name="T33" style:family="text">
      <style:text-properties officeooo:rsid="0038cae1"/>
    </style:style>
    <style:style style:name="T34" style:family="text">
      <style:text-properties officeooo:rsid="001fc759"/>
    </style:style>
    <style:style style:name="T35" style:family="text">
      <style:text-properties officeooo:rsid="00254b06"/>
    </style:style>
    <style:style style:name="T36" style:family="text">
      <style:text-properties officeooo:rsid="002def11"/>
    </style:style>
    <style:style style:name="T37" style:family="text">
      <style:text-properties officeooo:rsid="00292144"/>
    </style:style>
    <style:style style:name="T38" style:family="text">
      <style:text-properties officeooo:rsid="002fc765"/>
    </style:style>
    <style:style style:name="T39" style:family="text">
      <style:text-properties officeooo:rsid="0046c0df"/>
    </style:style>
    <style:style style:name="T40" style:family="text">
      <style:text-properties officeooo:rsid="0031883c"/>
    </style:style>
    <style:style style:name="T41" style:family="text">
      <style:text-properties officeooo:rsid="0013f31d"/>
    </style:style>
    <style:style style:name="T42" style:family="text">
      <style:text-properties officeooo:rsid="00478509"/>
    </style:style>
    <style:style style:name="T43" style:family="text">
      <style:text-properties officeooo:rsid="003314e5"/>
    </style:style>
    <style:style style:name="T44" style:family="text">
      <style:text-properties officeooo:rsid="00321813"/>
    </style:style>
    <style:style style:name="T45" style:family="text">
      <style:text-properties style:font-name="Arial" officeooo:rsid="00321813" style:font-name-asian="Times New Roman" style:font-name-complex="Arial"/>
    </style:style>
    <style:style style:name="T46" style:family="text">
      <style:text-properties style:font-name="Arial" officeooo:rsid="0036633c" style:font-name-asian="Times New Roman" style:font-name-complex="Arial"/>
    </style:style>
    <style:style style:name="T47" style:family="text">
      <style:text-properties officeooo:rsid="0047ae71"/>
    </style:style>
    <style:style style:name="T48" style:family="text">
      <style:text-properties officeooo:rsid="0018e118"/>
    </style:style>
    <style:style style:name="T49" style:family="text">
      <style:text-properties officeooo:rsid="00196214"/>
    </style:style>
    <style:style style:name="T50" style:family="text">
      <style:text-properties officeooo:rsid="003917ef"/>
    </style:style>
    <style:style style:name="T51" style:family="text">
      <style:text-properties officeooo:rsid="0036633c"/>
    </style:style>
    <style:style style:name="T52" style:family="text">
      <style:text-properties officeooo:rsid="0043fee1"/>
    </style:style>
    <style:style style:name="T53" style:family="text">
      <style:text-properties officeooo:rsid="0036e8e4"/>
    </style:style>
    <style:style style:name="T54" style:family="text">
      <style:text-properties officeooo:rsid="003f560e"/>
    </style:style>
    <style:style style:name="T55" style:family="text">
      <style:text-properties officeooo:rsid="001c3fee"/>
    </style:style>
    <style:style style:name="T56" style:family="text">
      <style:text-properties officeooo:rsid="004c0417"/>
    </style:style>
    <style:style style:name="T57" style:family="text">
      <style:text-properties officeooo:rsid="005f4f4c"/>
    </style:style>
    <style:style style:name="T58" style:family="text">
      <style:text-properties officeooo:rsid="005e5ec9"/>
    </style:style>
    <style:style style:name="T59" style:family="text">
      <style:text-properties officeooo:rsid="005fdad9"/>
    </style:style>
    <style:style style:name="T60" style:family="text">
      <style:text-properties officeooo:rsid="001cbb1d"/>
    </style:style>
    <style:style style:name="T61" style:family="text">
      <style:text-properties officeooo:rsid="006076f9"/>
    </style:style>
    <style:style style:name="T62" style:family="text">
      <style:text-properties officeooo:rsid="0060a175"/>
    </style:style>
    <style:style style:name="T63" style:family="text">
      <style:text-properties officeooo:rsid="0055dcd6"/>
    </style:style>
    <style:style style:name="T64" style:family="text">
      <style:text-properties officeooo:rsid="001f8d6d"/>
    </style:style>
    <style:style style:name="T65" style:family="text">
      <style:text-properties officeooo:rsid="00213277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fo:padding-left="0.256cm" fo:padding-right="0.256cm" fo:padding-top="0.129cm" fo:padding-bottom="0.129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378cm" fo:text-indent="-0.635cm" fo:margin-left="1.378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013cm" fo:text-indent="-0.635cm" fo:margin-left="2.013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648cm" fo:text-indent="-0.635cm" fo:margin-left="2.648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283cm" fo:text-indent="-0.635cm" fo:margin-left="3.283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918cm" fo:text-indent="-0.635cm" fo:margin-left="3.918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553cm" fo:text-indent="-0.635cm" fo:margin-left="4.553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188cm" fo:text-indent="-0.635cm" fo:margin-left="5.18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823cm" fo:text-indent="-0.635cm" fo:margin-left="5.823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458cm" fo:text-indent="-0.635cm" fo:margin-left="6.458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093cm" fo:text-indent="-0.635cm" fo:margin-left="7.093cm"/>
        </style:list-level-properties>
      </text:list-level-style-bullet>
    </text:list-style>
    <text:list-style style:name="L4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4">Prof.<text:tab/><text:bookmark-start text:name="__Fieldmark__0_328014752"/><text:bookmark-start text:name="__Fieldmark__4_922449312"/><text:bookmark-start text:name="__Fieldmark__9_327610282"/><text:bookmark-start text:name="__Fieldmark__1_1447047738"/><text:bookmark-start text:name="__Fieldmark__126_1310657757"/><text:bookmark-start text:name="__Fieldmark__0_1674621692"/><text:bookmark-start text:name="__Fieldmark__4_1360585463"/><text:bookmark-start text:name="__Fieldmark__0_1164821564"/><field:fieldmark-start text:name="__Fieldmark__1122_1749801542" field:type="vnd.oasis.opendocument.field.FORMTEXT"><field:param field:name="Description" field:value=""/><field:param field:name="Name" field:value=""/></field:fieldmark-start><field:fieldmark-end/><text:span text:style-name="T6">ssa Ximena Vanarelli</text:span><text:tab/><text:tab/>Materia<text:tab/><text:span text:style-name="T7">Storia dell'arte</text:span><text:tab/><text:tab/><text:tab/><text:tab/></text:p>
      <text:p text:style-name="Standard"/>
      <text:p text:style-name="Standard"/>
      <text:p text:style-name="Standard">In relazione alla programmazione curricolare sono stati conseguiti i seguenti obiettivi in termini di:</text:p>
      <text:p text:style-name="Standard"/>
      <text:p text:style-name="P3">CONOSCENZE</text:p>
      <text:p text:style-name="P3"/>
      <text:p text:style-name="Standard"><text:span text:style-name="T8">Durante lo svolgimento di questo anno scolastico, la maggior parte classe ha dimostrato una buona conoscenza dei </text:span><text:span text:style-name="T9">contesti storici e socio-culturali, </text:span><text:span text:style-name="T8">delle </text:span><text:span text:style-name="T11">correnti artistiche, degli artisti e delle opere d'arte </text:span><text:span text:style-name="T13">in programma. In generale, la classe conosce</text:span><text:span text:style-name="T9"> il lessico disciplinare e le caratteristiche specifiche dell'opera d'arte. </text:span></text:p>
      <text:p text:style-name="Standard"/>
      <text:p text:style-name="Standard"/>
      <text:p text:style-name="P3">COMPETENZE</text:p>
      <text:p text:style-name="P3"/>
      <text:p text:style-name="Standard">La maggior parte della classe mostra di s<text:span text:style-name="T9">aper contestualizzare l'opera d'arte e di </text:span>s<text:span text:style-name="T9">aperla analizzare nei suoi caratteri formali, stilistici e storici. Inoltre la classe sa utilizzare il linguaggio specifico della disciplina e sa riconoscere le modalità con cui gli artisti utilizzano i linguaggi figurativi.</text:span></text:p>
      <text:p text:style-name="Standard"/>
      <text:p text:style-name="Standard"/>
      <text:p text:style-name="P3">CAPACITÀ</text:p>
      <text:p text:style-name="Standard"/>
      <text:p text:style-name="Standard">La classe è<text:span text:style-name="T9"> in grado di organizzare e argomentare le proprie conoscenze al fine di esprimere un giudizio critico prendendo in esame l'opera d'arte. La maggior parte della classe è capace di fare collegamenti tra l'opera, l'artista, gli stili e i periodi.</text:span></text:p>
      <text:p text:style-name="P5"/>
      <text:p text:style-name="P5"/>
      <text:p text:style-name="P4">METODOLOGIE </text:p>
      <text:p text:style-name="P3"/>
      <text:p text:style-name="P6">Lezioni frontali. Lezioni decentrate (mostre, musei). Dibattito argomentativo.</text:p>
      <text:p text:style-name="P7"/>
      <text:p text:style-name="P7"/>
      <text:p text:style-name="P4">MATERIALI DIDATTICI </text:p>
      <text:p text:style-name="Standard"/>
      <text:p text:style-name="Standard"><text:span text:style-name="T10">Libro di testo adottato: Dorfles G., Ragazzi M., Recanati M. G., </text:span><text:span text:style-name="T12">Arte. Artisti, opere e temi</text:span><text:span text:style-name="T10">, vol.II e III, Atlas. A questo sono stati aggiunti materiali didattici integrativi (fotocopie, schemi).</text:span></text:p>
      <text:p text:style-name="P5">Per la didattica, sono stati utilizzati materiali multimediali (computer, proiettore, aula L.I.M.). </text:p>
      <text:p text:style-name="P8"/>
      <text:p text:style-name="P7"/>
      <text:p text:style-name="P4">SPAZI </text:p>
      <text:p text:style-name="Standard"/>
      <text:p text:style-name="Standard">Visita guidata alla mostra “ L'impressionismo di Zandomeneghi” presso Palazzo Zabarella, Padova.</text:p>
      <text:p text:style-name="Standard">Visita guidata al “Peggy Guggenheim Collection” di Venezia.</text:p>
      <text:p text:style-name="Standard"/>
      <text:p text:style-name="P3"><text:soft-page-break/>CRITERI E STRUMENTI DI VALUTAZIONE ADOTTATI </text:p>
      <text:p text:style-name="Standard"/>
      <text:p text:style-name="Standard">Verifiche sia scritte sia orali.</text:p>
      <text:p text:style-name="Standard"/>
      <text:p text:style-name="Standard"/>
      <text:p text:style-name="P3">CONTENUTI DISCIPLINARI DETTAGLIATI</text:p>
      <text:p text:style-name="Standard"/>
      <text:p text:style-name="Standard">Introduzione critica allo studio dell'arte contemporanea (2h)</text:p>
      <text:p text:style-name="Standard">Elementi di analisi dell'opera d'arte (2h)</text:p>
      <text:p text:style-name="Standard">Neoclassicismo (1h)</text:p>
      <text:p text:style-name="Standard">Romanticismo (1h)</text:p>
      <text:p text:style-name="Standard">Canova (1h)</text:p>
      <text:list xml:id="list7260101784046981504" text:style-name="L1">
        <text:list-item>
          <text:p text:style-name="P30">Dedalo e Icaro</text:p>
        </text:list-item>
        <text:list-item>
          <text:p text:style-name="P30">Teseo e il Minotauro</text:p>
        </text:list-item>
        <text:list-item>
          <text:p text:style-name="P30">Monumento funerario di Clemente XIV</text:p>
        </text:list-item>
        <text:list-item>
          <text:p text:style-name="P30">Monumento funerario di Clemente XIII</text:p>
        </text:list-item>
        <text:list-item>
          <text:p text:style-name="P30">Amore e Psiche</text:p>
        </text:list-item>
        <text:list-item>
          <text:p text:style-name="P30">Ritratto di Paolina Borghese come Venere vincitrice</text:p>
        </text:list-item>
        <text:list-item>
          <text:p text:style-name="P30">Monumento funerario di Maria Cristina di Sassonia-Teschen</text:p>
        </text:list-item>
      </text:list>
      <text:p text:style-name="Standard">David (1h)</text:p>
      <text:list xml:id="list4163409722093117519" text:style-name="L2">
        <text:list-item>
          <text:p text:style-name="P33">Belisario che riceve l'elemosina</text:p>
        </text:list-item>
        <text:list-item>
          <text:p text:style-name="P33">Il giuramento degli Orazi</text:p>
        </text:list-item>
        <text:list-item>
          <text:p text:style-name="P33">I littori portano a Bruto le salme dei figli</text:p>
        </text:list-item>
        <text:list-item>
          <text:p text:style-name="P33">La morte di Marat</text:p>
        </text:list-item>
        <text:list-item>
          <text:p text:style-name="P33">Incoronazione di Napoleone</text:p>
        </text:list-item>
      </text:list>
      <text:p text:style-name="P10">Goya <text:span text:style-name="T27">(30 min)</text:span></text:p>
      <text:list xml:id="list5014644441593358511" text:style-name="L3">
        <text:list-item>
          <text:p text:style-name="P31">Maja desnuda</text:p>
        </text:list-item>
        <text:list-item>
          <text:p text:style-name="P31">Maja vestida</text:p>
        </text:list-item>
        <text:list-item>
          <text:p text:style-name="P31">Il sonno della ragione genera mostri</text:p>
        </text:list-item>
        <text:list-item>
          <text:p text:style-name="P31">La famiglia di Carlo IV</text:p>
        </text:list-item>
        <text:list-item>
          <text:p text:style-name="P31">Il 3 maggio 1808</text:p>
        </text:list-item>
        <text:list-item>
          <text:p text:style-name="P34">Saturno che divora un figlio</text:p>
        </text:list-item>
      </text:list>
      <text:p text:style-name="P10">Ingres (<text:span text:style-name="T27">30 min</text:span>)</text:p>
      <text:list xml:id="list38472395" text:continue-list="list4163409722093117519" text:style-name="L2">
        <text:list-item>
          <text:p text:style-name="P32">La bagnate di Valpincon</text:p>
        </text:list-item>
        <text:list-item>
          <text:p text:style-name="P32">Madame de Sennones</text:p>
        </text:list-item>
        <text:list-item>
          <text:p text:style-name="P32">Monsieur Bertin</text:p>
        </text:list-item>
        <text:list-item>
          <text:p text:style-name="P32">Napoleone attraversa le Alpi al S. Bernardo</text:p>
        </text:list-item>
        <text:list-item>
          <text:p text:style-name="P83"><text:span text:style-name="T28">Napoleone nel suo studio</text:span> </text:p>
        </text:list-item>
      </text:list>
      <text:p text:style-name="P10">Friedrich (<text:span text:style-name="T31">30 min</text:span>)</text:p>
      <text:list xml:id="list38476370" text:continue-numbering="true" text:style-name="L2">
        <text:list-item>
          <text:p text:style-name="P35">Monaco in riva al mare</text:p>
        </text:list-item>
        <text:list-item>
          <text:p text:style-name="P35">Viandante su un mare di nebbia</text:p>
        </text:list-item>
      </text:list>
      <text:p text:style-name="P11"><text:span text:style-name="T32">Co</text:span><text:span text:style-name="T31">n</text:span><text:span text:style-name="T32">stable </text:span><text:span text:style-name="T31">(30 min)</text:span></text:p>
      <text:list xml:id="list38470731" text:continue-numbering="true" text:style-name="L2">
        <text:list-item>
          <text:p text:style-name="P35"><text:soft-page-break/>Il mulino di Flatford</text:p>
        </text:list-item>
      </text:list>
      <text:p text:style-name="P11"><text:span text:style-name="T32">Turner </text:span><text:span text:style-name="T31">(30 min)</text:span></text:p>
      <text:list xml:id="list38466408" text:continue-numbering="true" text:style-name="L2">
        <text:list-item>
          <text:p text:style-name="P35">Pace. Esequie in mare</text:p>
        </text:list-item>
        <text:list-item>
          <text:p text:style-name="P35">Il mattino dopo il diluvio</text:p>
          <text:p text:style-name="P35">Pioggia, vapore e velocità</text:p>
        </text:list-item>
      </text:list>
      <text:p text:style-name="P10">Gericault <text:span text:style-name="T27">(30 min)</text:span></text:p>
      <text:list xml:id="list38468337" text:continue-list="list5014644441593358511" text:style-name="L3">
        <text:list-item>
          <text:p text:style-name="P31">Alienato con la monomania del furto</text:p>
        </text:list-item>
        <text:list-item>
          <text:p text:style-name="P31">Alienata con monomania dell'invidia</text:p>
        </text:list-item>
        <text:list-item>
          <text:p text:style-name="P34">La zattera della Medusa</text:p>
        </text:list-item>
      </text:list>
      <text:p text:style-name="P10">Delacroix (<text:span text:style-name="T27">30 min</text:span>)</text:p>
      <text:list xml:id="list4212535660081298606" text:style-name="L4">
        <text:list-item>
          <text:p text:style-name="P36">Donne di Algeri</text:p>
        </text:list-item>
        <text:list-item>
          <text:p text:style-name="P36">La libertà g<text:span text:style-name="T33">ui</text:span>da il popolo</text:p>
        </text:list-item>
      </text:list>
      <text:p text:style-name="Standard">Realismo Francese (<text:span text:style-name="T27">1</text:span>h)</text:p>
      <text:list xml:id="list38474222" text:continue-numbering="true" text:style-name="L4">
        <text:list-item>
          <text:p text:style-name="P36">Il ponte di Narni (Corot)</text:p>
        </text:list-item>
        <text:list-item>
          <text:p text:style-name="P36">L'Angelus (Millet)</text:p>
        </text:list-item>
        <text:list-item>
          <text:p text:style-name="P37">Il vagone di terza classe (Daum<text:span text:style-name="T55">i</text:span>er)</text:p>
        </text:list-item>
      </text:list>
      <text:p text:style-name="P12"><text:span text:style-name="T34">Courbet</text:span><text:span text:style-name="T35"> (</text:span><text:span text:style-name="T27">1h</text:span><text:span text:style-name="T35">)</text:span></text:p>
      <text:list xml:id="list38469534" text:continue-numbering="true" text:style-name="L4">
        <text:list-item>
          <text:p text:style-name="P37">Gli spaccapietre</text:p>
        </text:list-item>
        <text:list-item>
          <text:p text:style-name="P37">Funerale ad Ornans</text:p>
        </text:list-item>
        <text:list-item>
          <text:p text:style-name="P37">L'atelier del pittore</text:p>
        </text:list-item>
      </text:list>
      <text:p text:style-name="Standard">Impressionismo (1h)</text:p>
      <text:p text:style-name="P15">Monet <text:span text:style-name="T36">(30 min)</text:span></text:p>
      <text:list xml:id="list4328645041875287256" text:style-name="L5">
        <text:list-item>
          <text:p text:style-name="P38">Colazione sull'erba</text:p>
        </text:list-item>
        <text:list-item>
          <text:p text:style-name="P38">Olympia</text:p>
        </text:list-item>
        <text:list-item>
          <text:p text:style-name="P38">Il bar delle Folies-Bergères</text:p>
        </text:list-item>
      </text:list>
      <text:p text:style-name="P13"><text:span text:style-name="T37">Manet (</text:span><text:span text:style-name="T36">30 min</text:span><text:span text:style-name="T37">)</text:span></text:p>
      <text:list xml:id="list38480967" text:continue-numbering="true" text:style-name="L5">
        <text:list-item>
          <text:p text:style-name="P38">Impressione, sole nascente</text:p>
        </text:list-item>
        <text:list-item>
          <text:p text:style-name="P38">La Cattedrale di Rouen</text:p>
        </text:list-item>
        <text:list-item>
          <text:p text:style-name="P38">Ninfee</text:p>
        </text:list-item>
        <text:list-item>
          <text:p text:style-name="P38">Soleil couchant</text:p>
        </text:list-item>
      </text:list>
      <text:p text:style-name="P15">Renoir <text:span text:style-name="T38">(30 min)</text:span></text:p>
      <text:list xml:id="list4398512007278205329" text:style-name="L6">
        <text:list-item>
          <text:p text:style-name="P39">Il palco</text:p>
        </text:list-item>
        <text:list-item>
          <text:p text:style-name="P39">Nudo. Effetto sotto il sole</text:p>
        </text:list-item>
        <text:list-item>
          <text:p text:style-name="P39">Ballo al Moulin de la Gallette</text:p>
        </text:list-item>
      </text:list>
      <text:p text:style-name="P13"><text:span text:style-name="T37">Degas (</text:span><text:span text:style-name="T38">30 min</text:span><text:span text:style-name="T37">)</text:span></text:p>
      <text:list xml:id="list38460432" text:continue-numbering="true" text:style-name="L6">
        <text:list-item>
          <text:p text:style-name="P39">La modista</text:p>
        </text:list-item>
        <text:list-item>
          <text:p text:style-name="P39">Due stiratrici</text:p>
        </text:list-item>
        <text:list-item>
          <text:p text:style-name="P39">La classe di danza</text:p>
        </text:list-item>
        <text:list-item>
          <text:p text:style-name="P39">L'etoile</text:p>
        </text:list-item>
        <text:list-item>
          <text:p text:style-name="P39">L'assenzio</text:p>
        </text:list-item>
      </text:list>
      <text:p text:style-name="P15">Cezanne (1h)</text:p>
      <text:list xml:id="list736895762458435428" text:style-name="L7">
        <text:list-item>
          <text:p text:style-name="P43"><text:soft-page-break/>La casa dell'impiccato</text:p>
        </text:list-item>
      </text:list>
      <text:list xml:id="list1944917714560942618" text:style-name="L8">
        <text:list-item>
          <text:p text:style-name="P40">Natura morta con mele e arance</text:p>
        </text:list-item>
        <text:list-item>
          <text:p text:style-name="P40">Autoritratto con sfondo rosa</text:p>
        </text:list-item>
        <text:list-item>
          <text:p text:style-name="P40">Ambroise Vollard</text:p>
        </text:list-item>
        <text:list-item>
          <text:p text:style-name="P40">Le grandi bagnanti</text:p>
        </text:list-item>
        <text:list-item>
          <text:p text:style-name="P40">Due giocatori di carte</text:p>
        </text:list-item>
        <text:list-item>
          <text:p text:style-name="P40">Montaigne Sainte-Victoire</text:p>
        </text:list-item>
      </text:list>
      <text:p text:style-name="P15">Gauguin <text:span text:style-name="T40">(</text:span><text:span text:style-name="T41">1h</text:span><text:span text:style-name="T40">)</text:span></text:p>
      <text:list xml:id="list2452329057337835755" text:style-name="L9">
        <text:list-item>
          <text:p text:style-name="P41">I miserabili</text:p>
        </text:list-item>
        <text:list-item>
          <text:p text:style-name="P41">Cristo giallo</text:p>
        </text:list-item>
        <text:list-item>
          <text:p text:style-name="P41">Orana Maria</text:p>
        </text:list-item>
        <text:list-item>
          <text:p text:style-name="P41">La visione dopo il sermone</text:p>
        </text:list-item>
        <text:list-item>
          <text:p text:style-name="P41"><text:span text:style-name="T39">D</text:span>a dove veniamo? Cosa siamo? Dove andiamo?</text:p>
        </text:list-item>
      </text:list>
      <text:p text:style-name="P13"><text:span text:style-name="T37">Van Gogh (</text:span><text:span text:style-name="T40">30 min</text:span><text:span text:style-name="T37">)</text:span></text:p>
      <text:list xml:id="list4161560436194108822" text:style-name="L10">
        <text:list-item>
          <text:p text:style-name="P42">I mangiatori di patate</text:p>
        </text:list-item>
        <text:list-item>
          <text:p text:style-name="P42"><text:span text:style-name="T42">L</text:span>a notte stellata</text:p>
        </text:list-item>
        <text:list-item>
          <text:p text:style-name="P42">Autoritratto con cappello di feltro</text:p>
        </text:list-item>
        <text:list-item>
          <text:p text:style-name="P42">Autoritratto dedicato a Gauguin</text:p>
        </text:list-item>
        <text:list-item>
          <text:p text:style-name="P42">Autoritratto</text:p>
        </text:list-item>
        <text:list-item>
          <text:p text:style-name="P42">La camera ad Arles</text:p>
        </text:list-item>
        <text:list-item>
          <text:p text:style-name="P42">Girasoli</text:p>
        </text:list-item>
        <text:list-item>
          <text:p text:style-name="P42">Terrazza del caffè in Place du Forum ad Arles</text:p>
        </text:list-item>
      </text:list>
      <text:p text:style-name="P15">Toulouse-Lautrec (<text:span text:style-name="T33">30 min</text:span>)</text:p>
      <text:list xml:id="list6491610629239622982" text:style-name="L11">
        <text:list-item>
          <text:p text:style-name="P44">Au Moulin Rouge</text:p>
        </text:list-item>
        <text:list-item>
          <text:p text:style-name="P44">La toilette</text:p>
        </text:list-item>
        <text:list-item>
          <text:p text:style-name="P44">La pagliaccia Cha-u-kao</text:p>
        </text:list-item>
      </text:list>
      <text:p text:style-name="P15">Secessione di Vienna (30 min)</text:p>
      <text:list xml:id="list38479514" text:continue-numbering="true" text:style-name="L11">
        <text:list-item>
          <text:p text:style-name="P45">Il peccato ( Franz von Stuck)</text:p>
        </text:list-item>
      </text:list>
      <text:p text:style-name="P15"><text:span text:style-name="T44">Klimt (30 min</text:span>)</text:p>
      <text:list xml:id="list38471629" text:continue-numbering="true" text:style-name="L11">
        <text:list-item>
          <text:p text:style-name="P45">Le tre età della donna</text:p>
        </text:list-item>
        <text:list-item>
          <text:p text:style-name="P45">Il bacio</text:p>
        </text:list-item>
        <text:list-item>
          <text:p text:style-name="P45">Giuditta I</text:p>
        </text:list-item>
        <text:list-item>
          <text:p text:style-name="P45">Giuditta II</text:p>
        </text:list-item>
        <text:list-item>
          <text:p text:style-name="P45">Fregio di Beethoven</text:p>
        </text:list-item>
      </text:list>
      <text:p text:style-name="P15">Art Nouveau <text:span text:style-name="T44">(30 min)</text:span></text:p>
      <text:list xml:id="list38467198" text:continue-numbering="true" text:style-name="L11">
        <text:list-item>
          <text:p text:style-name="P45">Ingresso alla metro (Guimard)</text:p>
        </text:list-item>
        <text:list-item>
          <text:p text:style-name="P45">Cassa della maiolica (Wagner)</text:p>
        </text:list-item>
        <text:list-item>
          <text:p text:style-name="P45">Hotel Tassel (Horta)</text:p>
        </text:list-item>
      </text:list>
      <text:p text:style-name="P15">Gaud<text:span text:style-name="T19">í</text:span><text:span text:style-name="T14"> (</text:span><text:span text:style-name="T15">30 min</text:span><text:span text:style-name="T14">)</text:span></text:p>
      <text:list xml:id="list38483330" text:continue-numbering="true" text:style-name="L11">
        <text:list-item>
          <text:p text:style-name="P44"><text:span text:style-name="T15">Casa Batll</text:span><text:span text:style-name="T22">ó</text:span></text:p>
        </text:list-item>
        <text:list-item>
          <text:p text:style-name="P44"><text:span text:style-name="T45">Casa Mil</text:span><text:span text:style-name="T22">á</text:span></text:p>
        </text:list-item>
        <text:list-item>
          <text:p text:style-name="P44"><text:soft-page-break/><text:span text:style-name="T45">Parco G</text:span><text:span text:style-name="T22">ü</text:span><text:span text:style-name="T45">ell</text:span></text:p>
        </text:list-item>
        <text:list-item>
          <text:p text:style-name="P84">Sagrada Familia</text:p>
        </text:list-item>
      </text:list>
      <text:p text:style-name="P14">Espressionismo <text:span text:style-name="T43">(30 min)</text:span></text:p>
      <text:p text:style-name="P17">Munch (<text:span text:style-name="T43">30 min</text:span>)</text:p>
      <text:list xml:id="list5023242587215234384" text:style-name="L12">
        <text:list-item>
          <text:p text:style-name="P61">La bambina malata</text:p>
        </text:list-item>
        <text:list-item>
          <text:p text:style-name="P61">Il bacio</text:p>
        </text:list-item>
        <text:list-item>
          <text:p text:style-name="P61">Madonna</text:p>
        </text:list-item>
        <text:list-item>
          <text:p text:style-name="P61">Pubertà</text:p>
        </text:list-item>
        <text:list-item>
          <text:p text:style-name="P61">Sera sul viale Karl Johann</text:p>
        </text:list-item>
        <text:list-item>
          <text:p text:style-name="P61">L'urlo</text:p>
        </text:list-item>
      </text:list>
      <text:p text:style-name="P15"><text:span text:style-name="T14">Fauves,</text:span><text:span text:style-name="T16"> </text:span><text:span text:style-name="T14">Matisse </text:span><text:span text:style-name="T16">(30 min)</text:span></text:p>
      <text:list xml:id="list5609141648943998691" text:style-name="L13">
        <text:list-item>
          <text:p text:style-name="P62">Lusso , calma, voluttà</text:p>
        </text:list-item>
        <text:list-item>
          <text:p text:style-name="P62">Donna con cappello</text:p>
        </text:list-item>
        <text:list-item>
          <text:p text:style-name="P62">La gioia di vivere</text:p>
        </text:list-item>
        <text:list-item>
          <text:p text:style-name="P62">Madame Matisse con scialle</text:p>
        </text:list-item>
        <text:list-item>
          <text:p text:style-name="P62">La danza</text:p>
        </text:list-item>
        <text:list-item>
          <text:p text:style-name="P62">La musica</text:p>
        </text:list-item>
        <text:list-item>
          <text:p text:style-name="P62">La tavola imbandita</text:p>
        </text:list-item>
      </text:list>
      <text:p text:style-name="P15"><text:span text:style-name="T14">Die Br</text:span><text:span text:style-name="T19">ü</text:span><text:span text:style-name="T14">cke </text:span><text:span text:style-name="T16">(30 min)</text:span></text:p>
      <text:list xml:id="list5808039658066545234" text:style-name="L14">
        <text:list-item>
          <text:p text:style-name="P63">Testa di donna ( Schimdt-Rottluff)</text:p>
        </text:list-item>
        <text:list-item>
          <text:p text:style-name="P63">Giornata cristallina (Heckel)</text:p>
        </text:list-item>
        <text:list-item>
          <text:p text:style-name="P63">La le<text:span text:style-name="T47">g</text:span>genda <text:span text:style-name="T47">d</text:span>i <text:span text:style-name="T47">S</text:span>anta Maria Egiziaca ( Nolde)</text:p>
        </text:list-item>
        <text:list-item>
          <text:p text:style-name="P63">Nudo sotto la tenda (Pechstein)</text:p>
        </text:list-item>
      </text:list>
      <text:p text:style-name="P15"><text:span text:style-name="T14">Kirchner (</text:span><text:span text:style-name="T16">30 min</text:span><text:span text:style-name="T14">)</text:span></text:p>
      <text:list xml:id="list384923952262703530" text:style-name="L15">
        <text:list-item>
          <text:p text:style-name="P64">Marcella</text:p>
        </text:list-item>
        <text:list-item>
          <text:p text:style-name="P64">Autoritratto come soldato</text:p>
        </text:list-item>
        <text:list-item>
          <text:p text:style-name="P64">Cinque donne sulla strada</text:p>
        </text:list-item>
      </text:list>
      <text:p text:style-name="P17">Der Blaue Reiter <text:span text:style-name="T43">(30 min)</text:span></text:p>
      <text:list xml:id="list733127482802548245" text:style-name="L16">
        <text:list-item>
          <text:p text:style-name="P65">Cavaliere azzurro (Kandi<text:span text:style-name="T47">ns</text:span>kji)</text:p>
        </text:list-item>
        <text:list-item>
          <text:p text:style-name="P65">Cavallo blu I (Marc)</text:p>
        </text:list-item>
      </text:list>
      <text:p text:style-name="P17">Kokoschka <text:span text:style-name="T43">(30 min)</text:span></text:p>
      <text:list xml:id="list787987195183443723" text:style-name="L17">
        <text:list-item>
          <text:p text:style-name="P66">Autoritratto</text:p>
        </text:list-item>
        <text:list-item>
          <text:p text:style-name="P66">La sposa del vento</text:p>
        </text:list-item>
      </text:list>
      <text:p text:style-name="P17">Schiele (<text:span text:style-name="T43">30 min</text:span>)</text:p>
      <text:list xml:id="list7430630456217638450" text:style-name="L18">
        <text:list-item>
          <text:p text:style-name="P67">Autoritratto con braccio intorno alla testa</text:p>
        </text:list-item>
        <text:list-item>
          <text:p text:style-name="P67">L'abbraccio</text:p>
        </text:list-item>
        <text:list-item>
          <text:p text:style-name="P67">La famiglia</text:p>
        </text:list-item>
      </text:list>
      <text:p text:style-name="P21"><text:span text:style-name="T19">É</text:span><text:span text:style-name="T14">cole de Paris </text:span><text:span text:style-name="T17">(30 min)</text:span></text:p>
      <text:p text:style-name="P20">Modigliani (30 min)</text:p>
      <text:list xml:id="list7889230726761470755" text:style-name="L19">
        <text:list-item>
          <text:p text:style-name="P71">Lunia Czechowska</text:p>
        </text:list-item>
        <text:list-item>
          <text:p text:style-name="P71">Ritartto di Pierre Edouard</text:p>
        </text:list-item>
        <text:list-item>
          <text:p text:style-name="P71"><text:soft-page-break/>Nudo rosso</text:p>
        </text:list-item>
      </text:list>
      <text:p text:style-name="P21"><text:span text:style-name="T14">Chagall (</text:span><text:span text:style-name="T17">30 min</text:span><text:span text:style-name="T14">)</text:span></text:p>
      <text:list xml:id="list2927931151053417042" text:style-name="L20">
        <text:list-item>
          <text:p text:style-name="P72">Autoritratto con sette dita</text:p>
        </text:list-item>
        <text:list-item>
          <text:p text:style-name="P72">La passeggiata</text:p>
        </text:list-item>
        <text:list-item>
          <text:p text:style-name="P72">Io e il mio villaggio</text:p>
        </text:list-item>
      </text:list>
      <text:p text:style-name="P18">Cubismo <text:span text:style-name="T48">( 30 min)</text:span></text:p>
      <text:list xml:id="list6402242832822715234" text:style-name="L21">
        <text:list-item>
          <text:p text:style-name="P73">Fabbrica a Horta de Ebro (Picasso)</text:p>
        </text:list-item>
        <text:list-item>
          <text:p text:style-name="P73">Natura morta con vino (Braque)</text:p>
        </text:list-item>
      </text:list>
      <text:p text:style-name="P18">Brancusi (1h)</text:p>
      <text:list xml:id="list3084353821126154733" text:style-name="L22">
        <text:list-item>
          <text:p text:style-name="P74">Il neonato</text:p>
        </text:list-item>
        <text:list-item>
          <text:p text:style-name="P74">La musa che dorme II</text:p>
        </text:list-item>
        <text:list-item>
          <text:p text:style-name="P74">La Maiastra</text:p>
        </text:list-item>
        <text:list-item>
          <text:p text:style-name="P74">Uccello nello spazio</text:p>
        </text:list-item>
      </text:list>
      <text:p text:style-name="P16">Picasso (1h)</text:p>
      <text:list xml:id="list3777179168637505645" text:style-name="L23">
        <text:list-item>
          <text:p text:style-name="P68">Madre e figlio</text:p>
        </text:list-item>
        <text:list-item>
          <text:p text:style-name="P68">Ragazzo con pipa</text:p>
        </text:list-item>
        <text:list-item>
          <text:p text:style-name="P68">La famiglia di saltimbanchi</text:p>
        </text:list-item>
        <text:list-item>
          <text:p text:style-name="P68">Ritratto di Gertrude Stein</text:p>
        </text:list-item>
        <text:list-item>
          <text:p text:style-name="P75">Autoritratto</text:p>
        </text:list-item>
        <text:list-item>
          <text:p text:style-name="P68">Les Demoiselles d'Avignon</text:p>
        </text:list-item>
        <text:list-item>
          <text:p text:style-name="P68">Ritratto di daniel-Henry Kahnweiler</text:p>
        </text:list-item>
        <text:list-item>
          <text:p text:style-name="P68">Il portoghese</text:p>
        </text:list-item>
        <text:list-item>
          <text:p text:style-name="P68">Chitarra</text:p>
        </text:list-item>
        <text:list-item>
          <text:p text:style-name="P68">Natura morta con sedia impagliata</text:p>
        </text:list-item>
        <text:list-item>
          <text:p text:style-name="P68">Guernica</text:p>
        </text:list-item>
      </text:list>
      <text:p text:style-name="P16">Futurismo (1h)</text:p>
      <text:list xml:id="list5026827764770176001" text:style-name="L24">
        <text:list-item>
          <text:p text:style-name="P69">Velocità d'automobile (Balla)</text:p>
        </text:list-item>
        <text:list-item>
          <text:p text:style-name="P69">Dinamismo di un cane (Balla)</text:p>
        </text:list-item>
      </text:list>
      <text:p text:style-name="P16">Boccioni (1h)</text:p>
      <text:list xml:id="list3632755803890367632" text:style-name="L25">
        <text:list-item>
          <text:p text:style-name="P70">La città che sale</text:p>
        </text:list-item>
        <text:list-item>
          <text:p text:style-name="P70">La strada che entra nella casa</text:p>
        </text:list-item>
        <text:list-item>
          <text:p text:style-name="P70">Stati d'animo: gli addii</text:p>
        </text:list-item>
        <text:list-item>
          <text:p text:style-name="P76">Materia</text:p>
        </text:list-item>
        <text:list-item>
          <text:p text:style-name="P76">Forme uniche della continuità nello spazio</text:p>
        </text:list-item>
      </text:list>
      <text:p text:style-name="P22"><text:span text:style-name="T14">Astrattismo, Kandiskij</text:span><text:span text:style-name="T18"> (30 min)</text:span></text:p>
      <text:list xml:id="list1566328336111916916" text:style-name="L26">
        <text:list-item>
          <text:p text:style-name="P77">Paesaggio con pioggia</text:p>
        </text:list-item>
        <text:list-item>
          <text:p text:style-name="P77">Primo acquerello astratto</text:p>
        </text:list-item>
        <text:list-item>
          <text:p text:style-name="P80">Composizione VIII</text:p>
        </text:list-item>
      </text:list>
      <text:p text:style-name="P22"><text:span text:style-name="T14">Malevi</text:span><text:span text:style-name="T19">č </text:span><text:span text:style-name="T20">( 30 min)</text:span></text:p>
      <text:list xml:id="list6143112339951895180" text:style-name="L27">
        <text:list-item>
          <text:p text:style-name="P87">Arrotino</text:p>
        </text:list-item>
        <text:list-item>
          <text:p text:style-name="P87">Suprematismo</text:p>
        </text:list-item>
        <text:list-item>
          <text:p text:style-name="P87"><text:soft-page-break/>Quattro quadrati</text:p>
        </text:list-item>
        <text:list-item>
          <text:p text:style-name="P87">quadrato nero si fondo bianco</text:p>
        </text:list-item>
      </text:list>
      <text:p text:style-name="P22"><text:span text:style-name="T19">Mondrian </text:span><text:span text:style-name="T14">(</text:span><text:span text:style-name="T18">30 min</text:span><text:span text:style-name="T14">)</text:span></text:p>
      <text:list xml:id="list7596402819371407272" text:style-name="L28">
        <text:list-item>
          <text:p text:style-name="P81">Composizione con rosso giallo e blu</text:p>
        </text:list-item>
        <text:list-item>
          <text:p text:style-name="P81">L'albero rosso</text:p>
        </text:list-item>
        <text:list-item>
          <text:p text:style-name="P81">L'albero grigio</text:p>
        </text:list-item>
        <text:list-item>
          <text:p text:style-name="P81">Melo in fiore</text:p>
        </text:list-item>
        <text:list-item>
          <text:p text:style-name="P81">Evoluzione</text:p>
        </text:list-item>
        <text:list-item>
          <text:p text:style-name="P81">Victory boogie-woogie</text:p>
        </text:list-item>
      </text:list>
      <text:p text:style-name="P19">Bauhaus <text:span text:style-name="T49">(30 min)</text:span></text:p>
      <text:list xml:id="list4722879047805864707" text:style-name="L29">
        <text:list-item>
          <text:p text:style-name="P78"><text:span text:style-name="T50">P</text:span>oltrona Vasilij (Breuer)</text:p>
        </text:list-item>
        <text:list-item>
          <text:p text:style-name="P78">Sgabelli-tavolini (Breuer)</text:p>
        </text:list-item>
        <text:list-item>
          <text:p text:style-name="P82">Poltrona Barcellona (Mies van der Rohe)</text:p>
        </text:list-item>
      </text:list>
      <text:p text:style-name="P19">Gropius <text:span text:style-name="T49">(30 min)</text:span> </text:p>
      <text:list xml:id="list7936247474647178260" text:style-name="L30">
        <text:list-item>
          <text:p text:style-name="P79">Sede del Bauhaus a Dessau</text:p>
        </text:list-item>
      </text:list>
      <text:p text:style-name="P23">Dadaismo <text:span text:style-name="T49">(30 min)</text:span></text:p>
      <text:list xml:id="list4086239053375801530" text:style-name="L31">
        <text:list-item>
          <text:p text:style-name="P46"><text:span text:style-name="T51">Taglio con coltello da cucina il ventre gonfio di birra dell'ultimo periodo di Weimar (H</text:span><text:span text:style-name="T23">ö</text:span><text:span text:style-name="T46">ch)</text:span></text:p>
        </text:list-item>
        <text:list-item>
          <text:p text:style-name="P85">Adolfo il superuomo ingoia oro e dice sciocchezze (Heartfield)</text:p>
        </text:list-item>
        <text:list-item>
          <text:p text:style-name="P85">Merz con arcobaleno (Schwitters)</text:p>
        </text:list-item>
        <text:list-item>
          <text:p text:style-name="P86">Merzbau (Schwitters)</text:p>
        </text:list-item>
      </text:list>
      <text:p text:style-name="P23">Man Ray <text:span text:style-name="T49">(30 min)</text:span></text:p>
      <text:list xml:id="list4551151834059740974" text:style-name="L32">
        <text:list-item>
          <text:p text:style-name="P47">Cadeau</text:p>
        </text:list-item>
        <text:list-item>
          <text:p text:style-name="P48">L'enigma di Isadore Ducasse</text:p>
        </text:list-item>
        <text:list-item>
          <text:p text:style-name="P48">Merletto con piume, pinza, scorpione e fotografo</text:p>
        </text:list-item>
        <text:list-item>
          <text:p text:style-name="P48">Les Champs delicieux</text:p>
        </text:list-item>
      </text:list>
      <text:p text:style-name="P23">Duchamp (<text:span text:style-name="T53">30 min</text:span>) <text:s text:c="4"/></text:p>
      <text:list xml:id="list3988163586553212849" text:style-name="L33">
        <text:list-item>
          <text:p text:style-name="P49">Nudo che scende le scale n°2</text:p>
        </text:list-item>
        <text:list-item>
          <text:p text:style-name="P49">Fontana</text:p>
        </text:list-item>
        <text:list-item>
          <text:p text:style-name="P50">L.H.O.O.Q.</text:p>
        </text:list-item>
        <text:list-item>
          <text:p text:style-name="P50">Ruota di bicicletta</text:p>
        </text:list-item>
        <text:list-item>
          <text:p text:style-name="P50">Belle Haleine – Eau de Violette</text:p>
        </text:list-item>
      </text:list>
      <text:p text:style-name="P23">Metafisica <text:span text:style-name="T54">(30 min)</text:span></text:p>
      <text:list xml:id="list6965674305781448578" text:style-name="L34">
        <text:list-item>
          <text:p text:style-name="P91"><text:span text:style-name="T54"><text:s/></text:span><text:span text:style-name="T29">Idolo ermafrodito </text:span><text:span text:style-name="T30">(Carrà)</text:span></text:p>
        </text:list-item>
      </text:list>
      <text:p text:style-name="P23"><text:span text:style-name="T54">De Chirico </text:span><text:span text:style-name="T52">(30 min)</text:span></text:p>
      <text:list xml:id="list7673556927139783766" text:style-name="L35">
        <text:list-item>
          <text:p text:style-name="P51">L'enigma di una giornata</text:p>
        </text:list-item>
        <text:list-item>
          <text:p text:style-name="P51">L'enigma dell'ora</text:p>
        </text:list-item>
        <text:list-item>
          <text:p text:style-name="P51">L'enigma dell'oracolo</text:p>
        </text:list-item>
        <text:list-item>
          <text:p text:style-name="P51">Ettore e Andromaca</text:p>
        </text:list-item>
        <text:list-item>
          <text:p text:style-name="P51">Gioie ed enigmi di un'ora strana</text:p>
        </text:list-item>
        <text:list-item>
          <text:p text:style-name="P51">Ritratto premonitore di Guillaume Apollinaire</text:p>
        </text:list-item>
        <text:list-item>
          <text:p text:style-name="P51">Le muse inquietanti</text:p>
        </text:list-item>
      </text:list>
      <text:p text:style-name="P23"><text:soft-page-break/>Surrealismo <text:span text:style-name="T54">(30 min) *</text:span></text:p>
      <text:list xml:id="list949284967818416649" text:style-name="L36">
        <text:list-item>
          <text:p text:style-name="P52">Tazza con cucchiaino e pelliccia (Oppenheim)</text:p>
        </text:list-item>
      </text:list>
      <text:p text:style-name="P23">Ernst <text:span text:style-name="T52">(30 min) *</text:span></text:p>
      <text:list xml:id="list2783663983182895335" text:style-name="L37">
        <text:list-item>
          <text:p text:style-name="P53">La vergine che sculaccia il Bambino Gesù davanti a tre testimoni</text:p>
        </text:list-item>
        <text:list-item>
          <text:p text:style-name="P53">La grande foresta</text:p>
        </text:list-item>
        <text:list-item>
          <text:p text:style-name="P53">La vestizione della sposa</text:p>
        </text:list-item>
      </text:list>
      <text:p text:style-name="P23">Dal<text:span text:style-name="T19">í </text:span><text:span text:style-name="T21">(30 min) *</text:span></text:p>
      <text:list xml:id="list1792966844569140271" text:style-name="L38">
        <text:list-item>
          <text:p text:style-name="P88">La persistenza della memoria</text:p>
        </text:list-item>
        <text:list-item>
          <text:p text:style-name="P88">Sogno causato dal volo di un'ape</text:p>
        </text:list-item>
        <text:list-item>
          <text:p text:style-name="P88">La Venere a cassetti</text:p>
        </text:list-item>
      </text:list>
      <text:p text:style-name="P23"><text:span text:style-name="T19">Magritte (</text:span><text:span text:style-name="T21">30 min</text:span><text:span text:style-name="T19">) *</text:span></text:p>
      <text:list xml:id="list6154027171994152112" text:style-name="L39">
        <text:list-item>
          <text:p text:style-name="P89">Gli amanti</text:p>
        </text:list-item>
        <text:list-item>
          <text:p text:style-name="P89">L'impero delle luci II</text:p>
        </text:list-item>
        <text:list-item>
          <text:p text:style-name="P89">L'uso della parola I</text:p>
        </text:list-item>
      </text:list>
      <text:p text:style-name="P92">Espressionismo astratto <text:span text:style-name="T56">(30 min) *</text:span></text:p>
      <text:list xml:id="list3008692845342229365" text:style-name="L40">
        <text:list-item>
          <text:p text:style-name="P54"><text:span text:style-name="T57">Rosso, bianco e bruno (Rothko)</text:span></text:p>
        </text:list-item>
      </text:list>
      <text:p text:style-name="P92">Pollock <text:span text:style-name="T56">(30 min) *</text:span></text:p>
      <text:list xml:id="list6482848504195028012" text:style-name="L46">
        <text:list-item>
          <text:p text:style-name="P55">Convergence</text:p>
        </text:list-item>
        <text:list-item>
          <text:p text:style-name="P55"><text:span text:style-name="T57">N</text:span><text:span text:style-name="T58">umber 31</text:span></text:p>
        </text:list-item>
        <text:list-item>
          <text:p text:style-name="P55"><text:span text:style-name="T57">Numero 27</text:span></text:p>
        </text:list-item>
      </text:list>
      <text:p text:style-name="P92">De Kooning (<text:span text:style-name="T56">30 min</text:span>) *</text:p>
      <text:list xml:id="list7522448381161276061" text:style-name="L47">
        <text:list-item>
          <text:p text:style-name="P56">Excavation</text:p>
        </text:list-item>
        <text:list-item>
          <text:p text:style-name="P56">Donna I</text:p>
        </text:list-item>
      </text:list>
      <text:p text:style-name="P93"><text:span text:style-name="T65">I</text:span><text:span text:style-name="T59">nformale italiano (30 min) *</text:span></text:p>
      <text:list xml:id="list5353143023638966489" text:style-name="L48">
        <text:list-item>
          <text:p text:style-name="P57"><text:span text:style-name="T59">SZ1 (</text:span><text:span text:style-name="T60">Burri</text:span><text:span text:style-name="T59">)</text:span></text:p>
        </text:list-item>
        <text:list-item>
          <text:p text:style-name="P57"><text:span text:style-name="T61">Concetto spaziale. </text:span><text:span text:style-name="T62">Attesa</text:span><text:span text:style-name="T61"> (</text:span><text:span text:style-name="T60">Fontana</text:span><text:span text:style-name="T61">)</text:span><text:span text:style-name="T60"> </text:span></text:p>
        </text:list-item>
        <text:list-item>
          <text:p text:style-name="P57"><text:span text:style-name="T61">Concetto spaziale. </text:span><text:span text:style-name="T62">Fine di Dio</text:span><text:span text:style-name="T61"> (</text:span><text:span text:style-name="T60">Fontana</text:span><text:span text:style-name="T61">)</text:span><text:span text:style-name="T60"> </text:span></text:p>
        </text:list-item>
      </text:list>
      <text:p text:style-name="P92">Pop art <text:span text:style-name="T63">(30 min) *</text:span></text:p>
      <text:list xml:id="list4979834191199841582" text:style-name="L49">
        <text:list-item>
          <text:p text:style-name="P58">Ma cosa c'è che rende le case di oggi così diverse, così attraenti? (Hamilton)</text:p>
        </text:list-item>
        <text:list-item>
          <text:p text:style-name="P59">Stufa con carne (Oldenburg)</text:p>
        </text:list-item>
        <text:list-item>
          <text:p text:style-name="P59">M-Maybe (Lichtenstein)</text:p>
        </text:list-item>
      </text:list>
      <text:p text:style-name="P92"><text:span text:style-name="T64">Warhol</text:span> (<text:span text:style-name="T63">30 min</text:span>) *</text:p>
      <text:list xml:id="list1192385027310174428" text:style-name="L50">
        <text:list-item>
          <text:p text:style-name="P60">Campbell's Soup</text:p>
        </text:list-item>
        <text:list-item>
          <text:p text:style-name="P60">Chairman Mao</text:p>
        </text:list-item>
        <text:list-item>
          <text:p text:style-name="P60">Brillo Soap Pads Box</text:p>
        </text:list-item>
        <text:list-item>
          <text:p text:style-name="P60">Marilyn Monroe</text:p>
        </text:list-item>
      </text:list>
      <text:p text:style-name="P92"/>
      <text:p text:style-name="P90">* <text:span text:style-name="T56">Questi argomenti saranno svolti dal 15 maggio in poi.</text:span></text:p>
      <text:p text:style-name="P23"><text:s/></text:p>
      <text:p text:style-name="P23"/>
      <text:p text:style-name="P23"/>
      <text:p text:style-name="P23"/>
      <text:p text:style-name="P9"><text:soft-page-break/></text:p>
      <text:p text:style-name="Standard"/>
      <text:p text:style-name="Standard"/>
      <text:p text:style-name="P28"/>
      <text:p text:style-name="P28">Il Docente</text:p>
      <text:p text:style-name="Standard"/>
      <text:p text:style-name="Standard"/>
      <text:p text:style-name="Standard"/>
      <text:p text:style-name="Standard"/>
      <text:p text:style-name="P29"><text:span text:style-name="T25"><text:s text:c="6"/></text:span><text:span text:style-name="T24">I rappresentanti degli Studenti</text:span><text:bookmark-end text:name="__Fieldmark__0_328014752"/><text:bookmark-end text:name="__Fieldmark__4_922449312"/><text:bookmark-end text:name="__Fieldmark__9_327610282"/><text:bookmark-end text:name="__Fieldmark__1_1447047738"/><text:bookmark-end text:name="__Fieldmark__126_1310657757"/><text:bookmark-end text:name="__Fieldmark__0_1674621692"/><text:bookmark-end text:name="__Fieldmark__4_1360585463"/><text:bookmark-end text:name="__Fieldmark__0_116482156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pitch="variable" style:font-charset="x-symbol"/>
    <style:font-face style:name="Symbol1" svg:font-family="Symbol" style:font-family-generic="roman" style:font-pitch="variable" style:font-charset="x-symbol"/>
    <style:font-face style:name="Mangal2" svg:font-family="Mangal"/>
    <style:font-face style:name="OpenSymbol2" svg:font-family="OpenSymbol"/>
    <style:font-face style:name="OpenSymbol" svg:font-family="OpenSymbol, 'Arial Unicode MS'"/>
    <style:font-face style:name="Courier New" svg:font-family="'Courier New'" style:font-family-generic="modern"/>
    <style:font-face style:name="Arial1" svg:font-family="Arial" style:font-family-generic="swiss"/>
    <style:font-face style:name="Mangal1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 style:writing-mode="lr-tb"/>
      <style:text-properties style:use-window-font-color="true" style:font-name="Arial" fo:font-size="11pt" fo:language="it" fo:country="IT" style:font-name-asian="Times New Roman" style:font-size-asian="11pt" style:language-asian="zh" style:country-asian="CN" style:font-name-complex="Arial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Standard" style:class="list">
      <style:paragraph-properties fo:margin-left="0.499cm" fo:margin-right="0cm" fo:text-align="start" style:justify-single-word="false" fo:text-indent="-0.499cm" style:auto-text-indent="false"/>
      <style:text-properties style:font-name="Times New Roman" fo:font-size="10pt" style:font-size-asian="10pt" style:font-name-complex="Times New Roman" style:font-size-complex="10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Heading_20_1" style:display-name="Heading 1" style:family="paragraph" style:parent-style-name="Standard" style:next-style-name="Standard" style:class="text">
      <style:paragraph-properties fo:text-align="center" style:justify-single-word="false"/>
      <style:text-properties fo:font-variant="small-caps" fo:font-size="18pt" style:font-size-asian="18pt" style:font-size-complex="18pt"/>
    </style:style>
    <style:style style:name="Heading_20_2" style:display-name="Heading 2" style:family="paragraph" style:parent-style-name="Standard" style:next-style-name="Standard" style:default-outline-level="2" style:class="text">
      <style:text-properties fo:font-size="11.5pt" fo:font-weight="bold" style:font-size-asian="11.5pt" style:font-weight-asian="bold" style:font-weight-complex="bold"/>
    </style:style>
    <style:style style:name="Heading_20_3" style:display-name="Heading 3" style:family="paragraph" style:parent-style-name="Standard" style:next-style-name="Standard" style:class="text">
      <style:paragraph-properties fo:keep-with-next="always"/>
      <style:text-properties fo:font-size="13pt" style:font-size-asian="13pt" style:font-name-complex="Arial" style:font-size-complex="13pt" style:font-weight-complex="bold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ile_20_Titolo_20_3_20__2b__20_Grassetto" style:display-name="Stile Titolo 3 + Grassetto" style:family="paragraph" style:parent-style-name="Heading_20_3">
      <style:text-properties fo:font-weight="bold" style:font-weight-asian="bold" style:font-weight-complex="normal"/>
    </style:style>
    <style:style style:name="Subtitle" style:family="paragraph" style:parent-style-name="Standard" style:next-style-name="Text_20_body" style:class="chapter">
      <style:paragraph-properties fo:text-align="center" style:justify-single-word="false" fo:hyphenation-ladder-count="no-limit"/>
      <style:text-properties fo:font-variant="small-caps" style:font-name="Garamond" fo:font-size="14pt" fo:font-weight="bold" style:font-size-asian="14pt" style:font-weight-asian="bold" style:font-name-complex="Garamond" style:font-weight-complex="bold" fo:hyphenate="false" fo:hyphenation-remain-char-count="2" fo:hyphenation-push-char-count="2"/>
    </style:style>
    <style:style style:name="Contents_20_1" style:display-name="Contents 1" style:family="paragraph" style:parent-style-name="Standard" style:next-style-name="Standard" style:class="index">
      <style:paragraph-properties fo:margin-top="0.635cm" fo:margin-bottom="0cm" style:contextual-spacing="false" fo:text-align="start" style:justify-single-word="false"/>
      <style:text-properties fo:text-transform="uppercase" fo:font-size="12pt" fo:font-weight="bold" style:font-size-asian="12pt" style:font-weight-asian="bold" style:font-name-complex="Arial" style:font-size-complex="14pt" style:font-weight-complex="bold"/>
    </style:style>
    <style:style style:name="Contents_20_2" style:display-name="Contents 2" style:family="paragraph" style:parent-style-name="Standard" style:next-style-name="Standard" style:class="index">
      <style:paragraph-properties fo:margin-top="0.423cm" fo:margin-bottom="0cm" style:contextual-spacing="false" fo:text-align="start" style:justify-single-word="false"/>
      <style:text-properties style:font-name="Times New Roman" fo:font-size="10pt" fo:font-weight="bold" style:font-size-asian="10pt" style:font-weight-asian="bold" style:font-name-complex="Times New Roman" style:font-weight-complex="bold"/>
    </style:style>
    <style:style style:name="Contents_20_3" style:display-name="Contents 3" style:family="paragraph" style:parent-style-name="Standard" style:next-style-name="Standard" style:class="index">
      <style:paragraph-properties fo:margin-left="0.388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4" style:display-name="Contents 4" style:family="paragraph" style:parent-style-name="Standard" style:next-style-name="Standard" style:class="index">
      <style:paragraph-properties fo:margin-left="0.776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5" style:display-name="Contents 5" style:family="paragraph" style:parent-style-name="Standard" style:next-style-name="Standard" style:class="index">
      <style:paragraph-properties fo:margin-left="1.164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6" style:display-name="Contents 6" style:family="paragraph" style:parent-style-name="Standard" style:next-style-name="Standard" style:class="index">
      <style:paragraph-properties fo:margin-left="1.552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7" style:display-name="Contents 7" style:family="paragraph" style:parent-style-name="Standard" style:next-style-name="Standard" style:class="index">
      <style:paragraph-properties fo:margin-left="1.94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8" style:display-name="Contents 8" style:family="paragraph" style:parent-style-name="Standard" style:next-style-name="Standard" style:class="index">
      <style:paragraph-properties fo:margin-left="2.328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Contents_20_9" style:display-name="Contents 9" style:family="paragraph" style:parent-style-name="Standard" style:next-style-name="Standard" style:class="index">
      <style:paragraph-properties fo:margin-left="2.716cm" fo:margin-right="0cm" fo:text-align="start" style:justify-single-word="false" fo:text-indent="0cm" style:auto-text-indent="false"/>
      <style:text-properties style:font-name="Times New Roman" fo:font-size="10pt" style:font-size-asian="10pt" style:font-name-complex="Times New Roman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8Num2z0" style:family="text">
      <style:text-properties style:font-name="Symbol" style:font-name-complex="Wingdings"/>
    </style:style>
    <style:style style:name="WW8Num2z1" style:family="text">
      <style:text-properties style:font-name="OpenSymbol" style:font-name-complex="Courier New"/>
    </style:style>
    <style:style style:name="WW8Num3z0" style:family="text">
      <style:text-properties style:use-window-font-color="true" style:font-name="Arial" fo:font-size="12pt" fo:font-weight="bold" style:font-name-asian="Arial" style:font-size-asian="12pt" style:font-weight-asian="bold" style:font-name-complex="Arial" style:font-size-complex="11pt"/>
    </style:style>
    <style:style style:name="WW8Num3z1" style:family="text">
      <style:text-properties style:font-name="OpenSymbol" style:font-name-complex="OpenSymbol"/>
    </style:style>
    <style:style style:name="WW8Num4z0" style:family="text">
      <style:text-properties style:font-name="Wingdings" style:font-name-complex="Wingdings"/>
    </style:style>
    <style:style style:name="WW8Num4z1" style:family="text">
      <style:text-properties style:font-name="Courier New" style:font-name-complex="Courier New"/>
    </style:style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1z0" style:family="text">
      <style:text-properties style:font-name="Symbol1" style:font-name-complex="OpenSymbol1"/>
    </style:style>
    <style:style style:name="WW8Num1z1" style:family="text">
      <style:text-properties style:font-name="OpenSymbol1" style:font-name-complex="OpenSymbol1"/>
    </style:style>
    <style:style style:name="WW8Num2zfalse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8Num3zfalse" style:family="text"/>
    <style:style style:name="WW8Num3ztrue" style:family="text"/>
    <style:style style:name="WW-WW8Num3ztrue" style:family="text"/>
    <style:style style:name="WW-WW8Num3ztrue1" style:family="text"/>
    <style:style style:name="WW-WW8Num3ztrue12" style:family="text"/>
    <style:style style:name="WW-WW8Num3ztrue123" style:family="text"/>
    <style:style style:name="WW-WW8Num3ztrue1234" style:family="text"/>
    <style:style style:name="WW-WW8Num3ztrue12345" style:family="text"/>
    <style:style style:name="WW-WW8Num3ztrue123456" style:family="text"/>
    <style:style style:name="WW8Num4z3" style:family="text">
      <style:text-properties style:font-name="Symbol1" style:font-name-complex="Symbol1"/>
    </style:style>
    <style:style style:name="WW8Num5z0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3" style:family="text">
      <style:text-properties style:font-name="Symbol1" style:font-name-complex="Symbol1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false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outline-level-style>
      <text:outline-level-style text:level="2" text:style-name="WW8Num1ztrue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3" text:style-name="WW8Num1ztrue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true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true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true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true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true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true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false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ztrue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1ztrue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true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true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true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true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true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true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fo:font-variant="small-caps" fo:font-size="9pt" fo:letter-spacing="0.141cm" style:font-size-asian="9pt" style:font-size-complex="9pt"/>
    </style:style>
    <style:style style:name="MP3" style:family="paragraph" style:parent-style-name="Standard">
      <style:paragraph-properties fo:margin-top="0.106cm" fo:margin-bottom="0cm" style:contextual-spacing="false" fo:text-align="center" style:justify-single-word="false"/>
    </style:style>
    <style:style style:name="MP4" style:family="paragraph" style:parent-style-name="Footer">
      <style:paragraph-properties fo:text-align="center" style:justify-single-word="false"/>
    </style:style>
    <style:style style:name="MP5" style:family="paragraph" style:parent-style-name="Footer">
      <style:paragraph-properties fo:text-align="center" style:justify-single-word="false"/>
      <style:text-properties style:font-name="Arial Narrow" fo:font-size="8pt" fo:font-weight="bold" style:font-size-asian="8pt" style:font-weight-asian="bold" style:font-name-complex="Arial Narrow"/>
    </style:style>
    <style:style style:name="MP6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</style:style>
    <style:style style:name="MT1" style:family="text">
      <style:text-properties fo:font-size="10pt" fo:letter-spacing="0.141cm" style:font-name-asian="Arial" style:font-size-asian="10pt" style:font-size-complex="10pt"/>
    </style:style>
    <style:style style:name="MT2" style:family="text">
      <style:text-properties fo:font-size="10pt" fo:letter-spacing="0.141cm" style:font-size-asian="10pt" style:font-size-complex="10pt"/>
    </style:style>
    <style:style style:name="MT3" style:family="text">
      <style:text-properties fo:font-size="10.5pt" style:font-size-asian="10.5pt" style:font-size-complex="10.5pt"/>
    </style:style>
    <style:style style:name="MT4" style:family="text">
      <style:text-properties style:font-name="Arial Narrow" fo:font-size="8pt" fo:font-weight="bold" style:font-size-asian="8pt" style:font-weight-asian="bold" style:font-name-complex="Arial Narrow"/>
    </style:style>
    <style:style style:name="MT5" style:family="text">
      <style:text-properties style:font-name="Arial Narrow" fo:font-size="8pt" style:font-size-asian="8pt" style:font-name-complex="Arial Narrow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fo:padding-left="0.256cm" fo:padding-right="0.256cm" fo:padding-top="0.129cm" fo:padding-bottom="0.129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2.3cm" fo:margin-right="1.3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magini1" text:anchor-type="as-char" svg:width="1.401cm" svg:height="0.887cm" draw:z-index="8"><draw:image xlink:href="Pictures/100000000000023A0000016E1AF5478C.jpg" xlink:type="simple" xlink:show="embed" xlink:actuate="onLoad"/></draw:frame></text:p>
        <text:p text:style-name="MP2"/>
        <text:p text:style-name="MP2"/>
        <text:p text:style-name="MP2"/>
        <text:p text:style-name="MP2"/>
        <text:p text:style-name="MP2"/>
        <text:p text:style-name="MP2"/>
        <text:p text:style-name="MP2">Istituto di Istruzione Superiore</text:p>
        <text:p text:style-name="MP3"><text:span text:style-name="MT1">“</text:span><text:span text:style-name="MT2">CONCETTO MARCHESI”</text:span></text:p>
        <text:p text:style-name="Header"/>
        <text:p text:style-name="Header"/>
      </style:header>
      <style:footer>
        <text:p text:style-name="MP4"><text:span text:style-name="Page_20_Number"><text:span text:style-name="MT3"><text:page-number text:select-page="current">9</text:page-number></text:span></text:span></text:p>
        <text:p text:style-name="MP5"/>
        <text:p text:style-name="MP5"/>
        <text:p text:style-name="MP5"/>
        <text:p text:style-name="MP5"/>
        <text:p text:style-name="MP5"/>
        <text:p text:style-name="MP5"/>
        <text:p text:style-name="MP5"/>
        <text:p text:style-name="MP5"/>
        <text:p text:style-name="MP6"><text:span text:style-name="MT4">MOD-20</text:span><text:span text:style-name="MT5"> <text:s text:c="2"/>Rev. 2 <text:s text:c="2"/>18/04/2011 <text:s text:c="3"/>RQ <text:s text:c="5"/>DS</text:span></text:p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ISTITUTO DI ISTRUZIONE SUPERIORE</dc:title>
    <meta:initial-creator>Giordano</meta:initial-creator>
    <meta:creation-date>2013-04-15T16:03:00</meta:creation-date>
    <dc:creator>- -</dc:creator>
    <dc:date>2017-05-07T18:28:07.99</dc:date>
    <meta:editing-cycles>21</meta:editing-cycles>
    <meta:editing-duration>PT28M47S</meta:editing-duration>
    <meta:generator>LibreOffice/4.0.3.3$Windows_x86 LibreOffice_project/0eaa50a932c8f2199a615e1eb30f7ac74279539</meta:generator>
    <meta:document-statistic meta:table-count="0" meta:image-count="1" meta:object-count="0" meta:page-count="9" meta:paragraph-count="304" meta:word-count="1465" meta:character-count="8139" meta:non-whitespace-character-count="7149"/>
  </office:meta>
</office:document-meta>
</file>