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image/jpeg" manifest:full-path="Pictures/100000000000023A0000016EA55F8077.jp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1" svg:font-family="Arial" style:font-family-generic="swiss"/>
    <style:font-face style:name="Courier" svg:font-family="Courier, 'Courier New'" style:font-pitch="variable"/>
    <style:font-face style:name="GillSans" svg:font-family="GillSans" style:font-pitch="variable"/>
    <style:font-face style:name="OpenSymbol" svg:font-family="OpenSymbol"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P3" style:family="paragraph" style:parent-style-name="Standard">
      <style:text-properties fo:font-weight="bold" style:font-weight-asian="bold" style:font-weight-complex="bold"/>
    </style:style>
    <style:style style:name="P4" style:family="paragraph" style:parent-style-name="Standard">
      <style:paragraph-properties fo:text-align="start" style:justify-single-word="false"/>
    </style:style>
    <style:style style:name="P5" style:family="paragraph" style:parent-style-name="Standard">
      <style:paragraph-properties fo:text-align="justify" style:justify-single-word="false"/>
    </style:style>
    <style:style style:name="P6" style:family="paragraph" style:parent-style-name="Standard">
      <style:paragraph-properties fo:text-align="justify" style:justify-single-word="false"/>
      <style:text-properties style:font-name="Arial" fo:font-size="11pt" style:font-size-asian="11pt" style:font-name-complex="Arial" style:font-size-complex="11pt"/>
    </style:style>
    <style:style style:name="P7" style:family="paragraph" style:parent-style-name="Standard">
      <style:paragraph-properties style:line-height-at-least="0.176cm" fo:text-align="justify" style:justify-single-word="false"/>
      <style:text-properties style:font-name="Arial" fo:font-size="11pt" fo:font-weight="normal" style:font-size-asian="11pt" style:font-weight-asian="normal" style:font-name-complex="Arial" style:font-size-complex="11pt" style:font-weight-complex="normal"/>
    </style:style>
    <style:style style:name="P8" style:family="paragraph" style:parent-style-name="Standard">
      <style:text-properties fo:font-style="normal" style:font-style-asian="normal" style:font-style-complex="normal"/>
    </style:style>
    <style:style style:name="P9" style:family="paragraph" style:parent-style-name="Standard">
      <style:text-properties fo:language="en" fo:country="US" fo:font-style="normal" style:font-style-asian="normal" style:language-complex="ar" style:country-complex="SA" style:font-style-complex="normal"/>
    </style:style>
    <style:style style:name="P10" style:family="paragraph" style:parent-style-name="Standard">
      <style:paragraph-properties fo:margin-top="0.106cm" fo:margin-bottom="0cm" fo:text-align="center" style:justify-single-word="false"/>
      <style:text-properties fo:font-size="10pt" fo:letter-spacing="0.141cm" style:font-size-asian="10pt" style:font-size-complex="10pt"/>
    </style:style>
    <style:style style:name="P11" style:family="paragraph" style:parent-style-name="Footer">
      <style:paragraph-properties fo:text-align="center" style:justify-single-word="false"/>
    </style:style>
    <style:style style:name="P1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P13" style:family="paragraph" style:parent-style-name="WW-Testo_20_normale">
      <style:paragraph-properties fo:margin-left="0.651cm" fo:margin-right="0cm" fo:text-indent="0cm" style:auto-text-indent="false">
        <style:tab-stops>
          <style:tab-stop style:position="0cm"/>
        </style:tab-stops>
      </style:paragraph-properties>
      <style:text-properties style:font-name="Arial" fo:font-size="11pt" style:font-size-asian="11pt" style:font-name-complex="Arial" style:font-size-complex="11pt"/>
    </style:style>
    <style:style style:name="P14" style:family="paragraph" style:parent-style-name="WW-Testo_20_normale">
      <style:paragraph-properties fo:margin-left="0.651cm" fo:margin-right="0cm" fo:text-indent="0cm" style:auto-text-indent="false">
        <style:tab-stops>
          <style:tab-stop style:position="0cm"/>
        </style:tab-stops>
      </style:paragraph-properties>
      <style:text-properties style:font-name="Arial" fo:font-size="11pt" fo:font-style="normal" style:font-size-asian="11pt" style:font-style-asian="normal" style:font-name-complex="Arial" style:font-size-complex="11pt" style:font-style-complex="normal"/>
    </style:style>
    <style:style style:name="P15" style:family="paragraph" style:parent-style-name="WW-Plain_20_Text" style:master-page-name="">
      <style:paragraph-properties fo:margin-left="0.651cm" fo:margin-right="0cm" fo:text-align="justify" style:justify-single-word="false" fo:orphans="2" fo:widows="2" fo:text-indent="0cm" style:auto-text-indent="false" style:page-number="auto" style:snap-to-layout-grid="false" style:writing-mode="lr-tb"/>
      <style:text-properties style:font-name="Arial" fo:font-size="11pt" style:font-size-asian="11pt" style:font-size-complex="11pt"/>
    </style:style>
    <style:style style:name="P16" style:family="paragraph" style:parent-style-name="Standard" style:master-page-name="">
      <style:paragraph-properties fo:margin-left="0.651cm" fo:margin-right="0cm" fo:text-align="justify" style:justify-single-word="false" fo:orphans="2" fo:widows="2" fo:text-indent="0cm" style:auto-text-indent="false" style:page-number="auto" style:writing-mode="lr-tb"/>
      <style:text-properties style:font-name="Arial" fo:font-size="11pt" style:font-size-asian="11pt" style:font-name-complex="Arial" style:font-size-complex="11pt"/>
    </style:style>
    <style:style style:name="P17" style:family="paragraph" style:parent-style-name="Standard">
      <style:paragraph-properties fo:margin-left="0.651cm" fo:margin-right="0cm" fo:text-align="justify" style:justify-single-word="false" fo:orphans="2" fo:widows="2" fo:text-indent="0cm" style:auto-text-indent="false" style:writing-mode="lr-tb"/>
      <style:text-properties style:font-name="Arial" fo:font-size="11pt" style:font-size-asian="11pt" style:font-name-complex="Arial" style:font-size-complex="11pt"/>
    </style:style>
    <style:style style:name="P18" style:family="paragraph" style:parent-style-name="Standard">
      <style:paragraph-properties fo:margin-left="0.651cm" fo:margin-right="0cm" fo:text-align="justify" style:justify-single-word="false" fo:orphans="2" fo:widows="2" fo:text-indent="0cm" style:auto-text-indent="false" style:writing-mode="lr-tb"/>
      <style:text-properties style:font-name="Arial" fo:font-size="11pt" fo:font-style="italic" style:font-size-asian="11pt" style:font-style-asian="italic" style:font-name-complex="Arial" style:font-size-complex="11pt" style:font-style-complex="italic"/>
    </style:style>
    <style:style style:name="P19" style:family="paragraph" style:parent-style-name="Standard">
      <style:paragraph-properties fo:margin-left="0.651cm" fo:margin-right="0cm" fo:text-indent="0cm" style:auto-text-indent="false"/>
      <style:text-properties style:font-name="Arial" fo:font-size="11pt" style:font-size-asian="11pt" style:font-name-complex="Arial" style:font-size-complex="11pt"/>
    </style:style>
    <style:style style:name="P20" style:family="paragraph" style:parent-style-name="Standard">
      <style:paragraph-properties fo:margin-left="0.651cm" fo:margin-right="0cm" fo:text-align="justify" style:justify-single-word="false" fo:text-indent="0cm" style:auto-text-indent="false"/>
      <style:text-properties style:font-name="Arial" fo:font-size="11pt" style:font-size-asian="11pt" style:font-name-complex="Arial" style:font-size-complex="11pt"/>
    </style:style>
    <style:style style:name="P21" style:family="paragraph" style:parent-style-name="Standard">
      <style:paragraph-properties fo:margin-left="0.651cm" fo:margin-right="0cm" fo:text-align="justify" style:justify-single-word="false" fo:text-indent="0cm" style:auto-text-indent="false">
        <style:tab-stops>
          <style:tab-stop style:position="1.27cm"/>
        </style:tab-stops>
      </style:paragraph-properties>
      <style:text-properties style:font-name="Arial" fo:font-size="11pt" style:font-size-asian="11pt" style:font-size-complex="11pt"/>
    </style:style>
    <style:style style:name="P22" style:family="paragraph" style:parent-style-name="Standard" style:master-page-name="">
      <style:paragraph-properties fo:margin-left="0.018cm" fo:margin-right="0cm" fo:text-align="justify" style:justify-single-word="false" fo:orphans="2" fo:widows="2" fo:text-indent="0cm" style:auto-text-indent="false" style:page-number="auto" style:snap-to-layout-grid="false" style:writing-mode="lr-tb"/>
      <style:text-properties style:font-name="Arial" fo:font-size="11pt" style:font-size-asian="11pt" style:font-name-complex="Arial" style:font-size-complex="11pt"/>
    </style:style>
    <style:style style:name="P23" style:family="paragraph" style:parent-style-name="WW-Plain_20_Text" style:master-page-name="">
      <style:paragraph-properties fo:margin-left="0.018cm" fo:margin-right="0cm" fo:text-align="justify" style:justify-single-word="false" fo:orphans="2" fo:widows="2" fo:text-indent="0cm" style:auto-text-indent="false" style:page-number="auto" style:snap-to-layout-grid="false" style:writing-mode="lr-tb"/>
      <style:text-properties style:font-name="Arial" fo:font-size="11pt" fo:language="it" fo:country="IT" style:font-size-asian="11pt" style:font-name-complex="Arial" style:font-size-complex="11pt"/>
    </style:style>
    <style:style style:name="P24" style:family="paragraph" style:parent-style-name="WW-Plain_20_Text">
      <style:paragraph-properties fo:margin-left="0.018cm" fo:margin-right="0cm" fo:text-align="justify" style:justify-single-word="false" fo:orphans="2" fo:widows="2" fo:text-indent="0cm" style:auto-text-indent="false" style:snap-to-layout-grid="false" style:writing-mode="lr-tb"/>
      <style:text-properties style:font-name="Arial" fo:font-size="11pt" fo:language="it" fo:country="IT" style:font-size-asian="11pt" style:font-name-complex="Arial" style:font-size-complex="11pt"/>
    </style:style>
    <style:style style:name="P25" style:family="paragraph" style:parent-style-name="Standard">
      <style:paragraph-properties fo:margin-left="11.24cm" fo:margin-right="0cm" fo:text-indent="1.249cm" style:auto-text-indent="false"/>
      <style:text-properties fo:font-variant="small-caps"/>
    </style:style>
    <style:style style:name="P26" style:family="paragraph" style:parent-style-name="Standard">
      <style:paragraph-properties fo:margin-left="0.684cm" fo:margin-right="0cm" style:line-height-at-least="0.176cm" fo:text-indent="0cm" style:auto-text-indent="false"/>
      <style:text-properties style:font-name="Arial" fo:font-size="11pt" style:font-size-asian="11pt" style:font-name-complex="Arial" style:font-size-complex="11pt"/>
    </style:style>
    <style:style style:name="P27" style:family="paragraph" style:parent-style-name="Standard">
      <style:paragraph-properties fo:margin-left="0.684cm" fo:margin-right="0cm" style:line-height-at-least="0.176cm" fo:text-align="justify" style:justify-single-word="false" fo:text-indent="0cm" style:auto-text-indent="false"/>
    </style:style>
    <style:style style:name="P28" style:family="paragraph" style:parent-style-name="Standard">
      <style:paragraph-properties fo:margin-left="0.016cm" fo:margin-right="0cm" style:line-height-at-least="0.176cm" fo:text-align="justify" style:justify-single-word="false" fo:text-indent="0cm" style:auto-text-indent="false"/>
      <style:text-properties style:font-name="Arial" fo:font-size="11pt" fo:font-weight="normal" style:font-size-asian="11pt" style:font-weight-asian="normal" style:font-name-complex="Arial" style:font-size-complex="11pt" style:font-weight-complex="normal"/>
    </style:style>
    <style:style style:name="P29" style:family="paragraph" style:parent-style-name="Standard">
      <style:paragraph-properties fo:margin-left="0.016cm" fo:margin-right="0cm" style:line-height-at-least="0.176cm" fo:text-align="justify" style:justify-single-word="false" fo:text-indent="0cm" style:auto-text-indent="false"/>
    </style:style>
    <style:style style:name="P30" style:family="paragraph" style:parent-style-name="Standard">
      <style:paragraph-properties fo:margin-left="0.016cm" fo:margin-right="0cm" style:line-height-at-least="0.176cm" fo:text-align="justify" style:justify-single-word="false" fo:text-indent="0cm" style:auto-text-indent="false"/>
      <style:text-properties style:font-name="Arial1" fo:font-size="11pt" fo:font-weight="normal" style:font-size-asian="11pt" style:font-weight-asian="normal" style:font-name-complex="Arial1" style:font-size-complex="11pt" style:font-weight-complex="normal"/>
    </style:style>
    <style:style style:name="P31" style:family="paragraph" style:parent-style-name="Standard">
      <style:paragraph-properties fo:margin-left="0.016cm" fo:margin-right="0cm" fo:text-align="justify" style:justify-single-word="false" fo:text-indent="0cm" style:auto-text-indent="false"/>
      <style:text-properties fo:font-size="11pt" style:font-size-asian="11pt" style:font-name-complex="Arial" style:font-size-complex="11pt"/>
    </style:style>
    <style:style style:name="P32" style:family="paragraph" style:parent-style-name="Standard">
      <style:paragraph-properties fo:margin-left="0.016cm" fo:margin-right="0cm" fo:text-align="justify" style:justify-single-word="false" fo:text-indent="0cm" style:auto-text-indent="false"/>
    </style:style>
    <style:style style:name="P33" style:family="paragraph" style:parent-style-name="Standard">
      <style:paragraph-properties fo:margin-left="0.03cm" fo:margin-right="0cm" style:line-height-at-least="0.176cm" fo:text-align="justify" style:justify-single-word="false" fo:text-indent="0cm" style:auto-text-indent="false"/>
      <style:text-properties style:font-name="Arial" fo:font-size="11pt" fo:font-weight="normal" style:font-size-asian="11pt" style:font-weight-asian="normal" style:font-name-complex="Arial" style:font-size-complex="11pt" style:font-weight-complex="normal"/>
    </style:style>
    <style:style style:name="P34" style:family="paragraph" style:parent-style-name="Standard">
      <style:paragraph-properties fo:margin-left="0.736cm" fo:margin-right="0cm" style:line-height-at-least="0.176cm" fo:text-align="justify" style:justify-single-word="false" fo:text-indent="0cm" style:auto-text-indent="false"/>
      <style:text-properties style:font-name="Arial" fo:font-size="11pt" fo:font-weight="normal" style:font-size-asian="11pt" style:font-weight-asian="normal" style:font-name-complex="Arial" style:font-size-complex="11pt" style:font-weight-complex="normal"/>
    </style:style>
    <style:style style:name="P35" style:family="paragraph" style:parent-style-name="Standard">
      <style:paragraph-properties fo:margin-left="0.736cm" fo:margin-right="0cm" style:line-height-at-least="0.176cm" fo:text-align="justify" style:justify-single-word="false" fo:text-indent="0cm" style:auto-text-indent="false"/>
    </style:style>
    <style:style style:name="P36" style:family="paragraph" style:parent-style-name="Standard">
      <style:paragraph-properties fo:margin-left="0.751cm" fo:margin-right="0cm" style:line-height-at-least="0.176cm" fo:text-align="justify" style:justify-single-word="false" fo:text-indent="0cm" style:auto-text-indent="false"/>
    </style:style>
    <style:style style:name="P37" style:family="paragraph" style:parent-style-name="Standard">
      <style:paragraph-properties fo:margin-left="0.751cm" fo:margin-right="0cm" style:line-height-at-least="0.176cm" fo:text-align="justify" style:justify-single-word="false" fo:text-indent="0cm" style:auto-text-indent="false"/>
      <style:text-properties style:font-name="Arial" fo:font-size="11pt" fo:font-weight="normal" style:font-size-asian="11pt" style:font-weight-asian="normal" style:font-name-complex="Arial" style:font-size-complex="11pt" style:font-weight-complex="normal"/>
    </style:style>
    <style:style style:name="P38" style:family="paragraph" style:parent-style-name="Standard">
      <style:paragraph-properties fo:margin-left="0.06cm" fo:margin-right="0cm" style:line-height-at-least="0.176cm" fo:text-align="justify" style:justify-single-word="false" fo:text-indent="-0.023cm" style:auto-text-indent="false"/>
      <style:text-properties style:font-name="Arial" fo:font-size="11pt" style:font-size-asian="11pt" style:font-name-complex="Arial" style:font-size-complex="11pt"/>
    </style:style>
    <style:style style:name="P39" style:family="paragraph" style:parent-style-name="Standard">
      <style:paragraph-properties fo:margin-left="0.06cm" fo:margin-right="0cm" style:line-height-at-least="0.176cm" fo:text-align="justify" style:justify-single-word="false" fo:text-indent="-0.023cm" style:auto-text-indent="false"/>
    </style:style>
    <style:style style:name="P40" style:family="paragraph" style:parent-style-name="Standard">
      <style:paragraph-properties fo:margin-left="0.811cm" fo:margin-right="0cm" fo:text-align="justify" style:justify-single-word="false" fo:orphans="2" fo:widows="2" fo:text-indent="0cm" style:auto-text-indent="false" style:writing-mode="lr-tb"/>
      <style:text-properties style:font-name="Arial" fo:font-size="11pt" style:font-size-asian="11pt" style:font-size-complex="11pt"/>
    </style:style>
    <style:style style:name="P41" style:family="paragraph" style:parent-style-name="Standard">
      <style:paragraph-properties fo:margin-left="0.811cm" fo:margin-right="0cm" fo:text-align="justify" style:justify-single-word="false" fo:orphans="2" fo:widows="2" fo:text-indent="0cm" style:auto-text-indent="false" style:writing-mode="lr-tb"/>
      <style:text-properties style:font-name="Arial" fo:font-size="11pt" fo:font-style="normal" style:font-size-asian="11pt" style:font-style-asian="normal" style:font-name-complex="Arial" style:font-size-complex="11pt" style:font-style-complex="normal"/>
    </style:style>
    <style:style style:name="P42" style:family="paragraph" style:parent-style-name="Standard">
      <style:paragraph-properties fo:margin-left="0.66cm" fo:margin-right="0cm" fo:text-align="justify" style:justify-single-word="false" fo:orphans="2" fo:widows="2" fo:text-indent="0cm" style:auto-text-indent="false" style:writing-mode="lr-tb"/>
      <style:text-properties style:font-name="Arial" fo:font-size="11pt" style:font-size-asian="11pt" style:font-name-complex="Arial" style:font-size-complex="11pt"/>
    </style:style>
    <style:style style:name="P43" style:family="paragraph" style:parent-style-name="Standard">
      <style:paragraph-properties fo:margin-left="0.66cm" fo:margin-right="0cm" fo:text-align="justify" style:justify-single-word="false" fo:orphans="2" fo:widows="2" fo:text-indent="0cm" style:auto-text-indent="false" style:snap-to-layout-grid="false" style:writing-mode="lr-tb"/>
      <style:text-properties style:font-name="Arial" fo:font-size="11pt" style:font-size-asian="11pt" style:font-name-complex="Arial" style:font-size-complex="11pt"/>
    </style:style>
    <style:style style:name="P44" style:family="paragraph" style:parent-style-name="Standard">
      <style:paragraph-properties fo:margin-left="0.66cm" fo:margin-right="0cm" fo:text-align="justify" style:justify-single-word="false" fo:orphans="2" fo:widows="2" fo:text-indent="0cm" style:auto-text-indent="false" style:snap-to-layout-grid="false" style:writing-mode="lr-tb"/>
      <style:text-properties style:font-name="Arial" fo:font-size="11pt" style:font-size-asian="11pt" style:font-size-complex="11pt"/>
    </style:style>
    <style:style style:name="P45" style:family="paragraph" style:parent-style-name="Standard" style:master-page-name="">
      <style:paragraph-properties fo:margin-left="0.66cm" fo:margin-right="0cm" fo:text-align="justify" style:justify-single-word="false" fo:orphans="2" fo:widows="2" fo:text-indent="0cm" style:auto-text-indent="false" style:page-number="auto" style:snap-to-layout-grid="false" style:writing-mode="lr-tb"/>
      <style:text-properties style:font-name="Arial" fo:font-size="11pt" style:font-size-asian="11pt" style:font-name-complex="Arial" style:font-size-complex="11pt"/>
    </style:style>
    <style:style style:name="P46" style:family="paragraph" style:parent-style-name="Standard">
      <style:paragraph-properties fo:margin-left="0cm" fo:margin-right="0cm" fo:text-align="justify" style:justify-single-word="false" fo:text-indent="0cm" style:auto-text-indent="false" style:snap-to-layout-grid="false"/>
      <style:text-properties style:font-name="Arial" fo:font-size="11pt" style:font-size-asian="11pt" style:font-name-complex="Arial" style:font-size-complex="11pt"/>
    </style:style>
    <style:style style:name="P47" style:family="paragraph" style:parent-style-name="Standard">
      <style:paragraph-properties fo:margin-left="0.649cm" fo:margin-right="0cm" fo:text-indent="0cm" style:auto-text-indent="false"/>
      <style:text-properties style:font-name="Arial" fo:font-size="11pt" style:font-size-asian="11pt" style:font-name-complex="Arial" style:font-size-complex="11pt"/>
    </style:style>
    <style:style style:name="P48" style:family="paragraph" style:parent-style-name="Standard">
      <style:paragraph-properties fo:margin-left="0.649cm" fo:margin-right="0cm" fo:text-indent="0cm" style:auto-text-indent="false" style:snap-to-layout-grid="false"/>
      <style:text-properties style:font-name="Arial" fo:font-size="11pt" style:font-size-asian="11pt" style:font-name-complex="Arial" style:font-size-complex="11pt"/>
    </style:style>
    <style:style style:name="P49" style:family="paragraph" style:parent-style-name="Standard">
      <style:paragraph-properties fo:margin-left="0.649cm" fo:margin-right="0cm" fo:text-align="justify" style:justify-single-word="false" fo:text-indent="0cm" style:auto-text-indent="false"/>
      <style:text-properties style:font-name="Arial" fo:font-size="11pt" style:font-size-asian="11pt" style:font-name-complex="Arial" style:font-size-complex="11pt"/>
    </style:style>
    <style:style style:name="P50" style:family="paragraph" style:parent-style-name="Standard">
      <style:paragraph-properties fo:margin-left="0.649cm" fo:margin-right="0cm" fo:text-align="justify" style:justify-single-word="false" fo:text-indent="0cm" style:auto-text-indent="false" style:snap-to-layout-grid="false">
        <style:tab-stops>
          <style:tab-stop style:position="2.485cm"/>
        </style:tab-stops>
      </style:paragraph-properties>
      <style:text-properties style:font-name="Arial" fo:font-size="11pt" style:font-size-asian="11pt" style:font-name-complex="Arial" style:font-size-complex="11pt"/>
    </style:style>
    <style:style style:name="P51" style:family="paragraph" style:parent-style-name="Standard">
      <style:paragraph-properties fo:margin-left="0.649cm" fo:margin-right="0cm" fo:text-align="justify" style:justify-single-word="false" fo:text-indent="0cm" style:auto-text-indent="false" style:snap-to-layout-grid="false"/>
      <style:text-properties style:font-name="Arial" fo:font-size="11pt" style:font-size-asian="11pt" style:font-name-complex="Arial" style:font-size-complex="11pt"/>
    </style:style>
    <style:style style:name="P52" style:family="paragraph" style:parent-style-name="Standard">
      <style:paragraph-properties fo:margin-left="0.649cm" fo:margin-right="0cm" fo:text-align="justify" style:justify-single-word="false" fo:text-indent="0cm" style:auto-text-indent="false" style:snap-to-layout-grid="false">
        <style:tab-stops>
          <style:tab-stop style:position="2.485cm"/>
        </style:tab-stops>
      </style:paragraph-properties>
      <style:text-properties style:font-name="Arial" fo:font-size="11pt" fo:font-style="normal" style:font-size-asian="11pt" style:font-style-asian="normal" style:font-name-complex="Arial" style:font-size-complex="11pt" style:font-style-complex="normal"/>
    </style:style>
    <style:style style:name="P53" style:family="paragraph" style:parent-style-name="Standard">
      <style:paragraph-properties fo:margin-left="0.649cm" fo:margin-right="0cm" fo:text-indent="0cm" style:auto-text-indent="false"/>
      <style:text-properties style:font-name="Arial" fo:font-size="11pt" fo:language="it" fo:country="IT" style:font-size-asian="11pt" style:font-name-complex="Arial" style:font-size-complex="11pt"/>
    </style:style>
    <style:style style:name="P54" style:family="paragraph" style:parent-style-name="Standard">
      <style:paragraph-properties fo:margin-left="0.649cm" fo:margin-right="0cm" fo:text-align="justify" style:justify-single-word="false" fo:text-indent="0cm" style:auto-text-indent="false" style:snap-to-layout-grid="false"/>
      <style:text-properties style:font-name="Arial" fo:font-size="11pt" fo:language="it" fo:country="IT" style:font-size-asian="11pt" style:font-name-complex="Arial" style:font-size-complex="11pt"/>
    </style:style>
    <style:style style:name="P55" style:family="paragraph" style:parent-style-name="Standard">
      <style:paragraph-properties fo:margin-left="0.649cm" fo:margin-right="0cm" fo:text-align="center" style:justify-single-word="false" fo:text-indent="0cm" style:auto-text-indent="false"/>
      <style:text-properties style:font-name="Arial" fo:font-size="11pt" fo:language="it" fo:country="IT" style:font-size-asian="11pt" style:font-name-complex="Arial" style:font-size-complex="11pt"/>
    </style:style>
    <style:style style:name="P56" style:family="paragraph" style:parent-style-name="Standard" style:master-page-name="">
      <style:paragraph-properties fo:margin-left="0.035cm" fo:margin-right="0cm" fo:text-align="justify" style:justify-single-word="false" fo:orphans="2" fo:widows="2" fo:text-indent="0cm" style:auto-text-indent="false" style:page-number="auto" style:snap-to-layout-grid="false" style:writing-mode="lr-tb"/>
      <style:text-properties style:font-name="Arial" fo:font-size="11pt" style:font-size-asian="11pt" style:font-name-complex="Arial" style:font-size-complex="11pt"/>
    </style:style>
    <style:style style:name="P57" style:family="paragraph" style:parent-style-name="Standard" style:master-page-name="">
      <style:paragraph-properties fo:margin-left="-0.035cm" fo:margin-right="0cm" fo:text-align="justify" style:justify-single-word="false" fo:orphans="2" fo:widows="2" fo:text-indent="0cm" style:auto-text-indent="false" style:page-number="auto" style:writing-mode="lr-tb"/>
      <style:text-properties style:font-name="Arial" fo:font-size="11pt" style:font-size-asian="11pt" style:font-size-complex="11pt"/>
    </style:style>
    <style:style style:name="P58" style:family="paragraph" style:parent-style-name="Text_20_body">
      <style:paragraph-properties fo:margin-top="0cm" fo:margin-bottom="0cm" fo:line-height="100%" fo:text-align="justify" style:justify-single-word="false"/>
    </style:style>
    <style:style style:name="P59" style:family="paragraph" style:parent-style-name="Text_20_body" style:master-page-name="">
      <style:paragraph-properties fo:margin-left="0.824cm" fo:margin-right="0cm" fo:margin-top="0cm" fo:margin-bottom="0cm" fo:line-height="100%" fo:text-align="justify" style:justify-single-word="false" fo:orphans="2" fo:widows="2" fo:text-indent="0cm" style:auto-text-indent="false" style:page-number="auto" style:writing-mode="lr-tb"/>
    </style:style>
    <style:style style:name="P60" style:family="paragraph" style:parent-style-name="Text_20_body">
      <style:paragraph-properties fo:margin-left="0.824cm" fo:margin-right="0cm" fo:margin-top="0cm" fo:margin-bottom="0cm" fo:line-height="100%" fo:text-align="justify" style:justify-single-word="false" fo:orphans="2" fo:widows="2" fo:text-indent="0cm" style:auto-text-indent="false" style:writing-mode="lr-tb"/>
    </style:style>
    <style:style style:name="P61" style:family="paragraph" style:parent-style-name="Text_20_body">
      <style:paragraph-properties fo:margin-left="0.824cm" fo:margin-right="0cm" fo:line-height="100%" fo:text-align="justify" style:justify-single-word="false" fo:orphans="2" fo:widows="2" fo:text-indent="0cm" style:auto-text-indent="false" style:writing-mode="lr-tb"/>
    </style:style>
    <style:style style:name="P62" style:family="paragraph" style:parent-style-name="Text_20_body">
      <style:paragraph-properties fo:margin-left="0.034cm" fo:margin-right="0cm" fo:margin-top="0cm" fo:margin-bottom="0.212cm" fo:line-height="100%" fo:text-align="justify" style:justify-single-word="false" fo:orphans="2" fo:widows="2" fo:text-indent="0cm" style:auto-text-indent="false" style:writing-mode="lr-tb"/>
    </style:style>
    <style:style style:name="P63" style:family="paragraph" style:parent-style-name="Text_20_body" style:master-page-name="">
      <style:paragraph-properties fo:margin-left="0.034cm" fo:margin-right="0cm" fo:margin-top="0cm" fo:margin-bottom="0cm" fo:line-height="100%" fo:text-align="justify" style:justify-single-word="false" fo:orphans="2" fo:widows="2" fo:text-indent="0cm" style:auto-text-indent="false" style:page-number="auto" style:writing-mode="lr-tb"/>
    </style:style>
    <style:style style:name="P64" style:family="paragraph" style:parent-style-name="Text_20_body">
      <style:paragraph-properties fo:margin-left="0.034cm" fo:margin-right="0cm" fo:margin-top="0cm" fo:margin-bottom="0cm" fo:line-height="100%" fo:text-align="justify" style:justify-single-word="false" fo:orphans="2" fo:widows="2" fo:text-indent="0cm" style:auto-text-indent="false" style:writing-mode="lr-tb"/>
    </style:style>
    <style:style style:name="P65" style:family="paragraph" style:parent-style-name="Text_20_body" style:master-page-name="">
      <style:paragraph-properties fo:margin-left="0.806cm" fo:margin-right="0cm" fo:margin-top="0cm" fo:margin-bottom="0cm" fo:line-height="100%" fo:text-align="justify" style:justify-single-word="false" fo:orphans="2" fo:widows="2" fo:text-indent="0cm" style:auto-text-indent="false" style:page-number="auto" style:writing-mode="lr-tb"/>
    </style:style>
    <style:style style:name="P66" style:family="paragraph" style:parent-style-name="Text_20_body">
      <style:paragraph-properties fo:margin-left="0.806cm" fo:margin-right="0cm" fo:margin-top="0cm" fo:margin-bottom="0cm" fo:line-height="100%" fo:text-align="justify" style:justify-single-word="false" fo:orphans="2" fo:widows="2" fo:text-indent="0cm" style:auto-text-indent="false" style:writing-mode="lr-tb"/>
    </style:style>
    <style:style style:name="P67" style:family="paragraph" style:parent-style-name="Text_20_body" style:master-page-name="">
      <style:paragraph-properties fo:margin-left="0.84cm" fo:margin-right="0cm" fo:margin-top="0cm" fo:margin-bottom="0cm" fo:line-height="100%" fo:text-align="justify" style:justify-single-word="false" fo:orphans="2" fo:widows="2" fo:text-indent="0cm" style:auto-text-indent="false" style:page-number="auto" style:writing-mode="lr-tb"/>
    </style:style>
    <style:style style:name="P68" style:family="paragraph" style:parent-style-name="Text_20_body">
      <style:paragraph-properties fo:margin-left="0.84cm" fo:margin-right="0cm" fo:margin-top="0cm" fo:margin-bottom="0cm" fo:line-height="100%" fo:text-align="justify" style:justify-single-word="false" fo:orphans="2" fo:widows="2" fo:text-indent="0cm" style:auto-text-indent="false" style:writing-mode="lr-tb"/>
    </style:style>
    <style:style style:name="P69" style:family="paragraph" style:parent-style-name="Text_20_body" style:master-page-name="">
      <style:paragraph-properties fo:margin-left="0.873cm" fo:margin-right="0cm" fo:margin-top="0cm" fo:margin-bottom="0cm" fo:line-height="100%" fo:text-align="justify" style:justify-single-word="false" fo:orphans="2" fo:widows="2" fo:text-indent="0cm" style:auto-text-indent="false" style:page-number="auto" style:writing-mode="lr-tb"/>
    </style:style>
    <style:style style:name="P70" style:family="paragraph" style:parent-style-name="Text_20_body">
      <style:paragraph-properties fo:margin-left="0.873cm" fo:margin-right="0cm" fo:margin-top="0cm" fo:margin-bottom="0cm" fo:line-height="100%" fo:text-align="justify" style:justify-single-word="false" fo:orphans="2" fo:widows="2" fo:text-indent="0cm" style:auto-text-indent="false" style:writing-mode="lr-tb"/>
    </style:style>
    <style:style style:name="P71" style:family="paragraph" style:parent-style-name="Standard">
      <style:paragraph-properties fo:margin-left="0.873cm" fo:margin-right="0cm" fo:margin-top="0cm" fo:margin-bottom="0cm" fo:line-height="100%" fo:text-align="justify" style:justify-single-word="false" fo:orphans="2" fo:widows="2" fo:text-indent="0cm" style:auto-text-indent="false" style:writing-mode="lr-tb"/>
      <style:text-properties fo:font-weight="normal" style:font-weight-asian="normal" style:font-weight-complex="normal"/>
    </style:style>
    <style:style style:name="P72" style:family="paragraph" style:parent-style-name="Standard">
      <style:paragraph-properties fo:margin-left="9.991cm" fo:margin-right="0cm" fo:text-indent="0cm" style:auto-text-indent="false"/>
      <style:text-properties fo:font-variant="small-caps"/>
    </style:style>
    <style:style style:name="P73" style:family="paragraph" style:parent-style-name="Text_20_body">
      <style:paragraph-properties fo:text-align="justify" style:justify-single-word="false"/>
    </style:style>
    <style:style style:name="P74" style:family="paragraph" style:parent-style-name="Standard" style:list-style-name="L1"/>
    <style:style style:name="P75" style:family="paragraph" style:parent-style-name="Standard" style:list-style-name="L1">
      <style:paragraph-properties style:line-height-at-least="0.176cm" fo:text-align="justify" style:justify-single-word="false"/>
    </style:style>
    <style:style style:name="P76" style:family="paragraph" style:parent-style-name="Standard">
      <style:paragraph-properties fo:margin-left="-0.018cm" fo:margin-right="0cm" fo:text-align="justify" style:justify-single-word="false" fo:orphans="2" fo:widows="2" fo:text-indent="0cm" style:auto-text-indent="false" style:writing-mode="lr-tb"/>
      <style:text-properties fo:font-size="11pt" style:font-size-asian="11pt" style:font-name-complex="Arial" style:font-size-complex="11pt"/>
    </style:style>
    <style:style style:name="P77" style:family="paragraph" style:parent-style-name="Heading_20_3" style:master-page-name="Standard">
      <style:paragraph-properties style:page-number="auto"/>
    </style:style>
    <style:style style:name="P78" style:family="paragraph" style:parent-style-name="Text_20_body_20_indent" style:list-style-name="L1">
      <style:paragraph-properties fo:margin-left="0.721cm" fo:margin-right="0cm" fo:text-align="justify" style:justify-single-word="false" fo:text-indent="0cm" style:auto-text-indent="false"/>
    </style:style>
    <style:style style:name="P79" style:family="paragraph" style:parent-style-name="Text_20_body_20_indent" style:list-style-name="L1" style:master-page-name="">
      <style:paragraph-properties fo:margin-left="-0.018cm" fo:margin-right="0cm" fo:margin-top="0cm" fo:margin-bottom="0cm" fo:text-align="justify" style:justify-single-word="false" fo:orphans="2" fo:widows="2" fo:text-indent="0cm" style:auto-text-indent="false" style:page-number="auto" style:writing-mode="lr-tb"/>
      <style:text-properties style:font-name="Arial" fo:font-size="11pt" style:font-size-asian="11pt" style:font-name-complex="Arial" style:font-size-complex="11pt"/>
    </style:style>
    <style:style style:name="P80" style:family="paragraph" style:parent-style-name="WW-Rientro_20_corpo_20_del_20_testo_20_2" style:list-style-name="L1">
      <style:paragraph-properties fo:margin-left="0cm" fo:margin-right="0cm" style:line-height-at-least="0.176cm" fo:text-align="justify" style:justify-single-word="false" fo:text-indent="0cm" style:auto-text-indent="false"/>
      <style:text-properties style:font-name="Arial" fo:font-size="11pt" style:font-size-asian="11pt" style:font-name-complex="Arial" style:font-size-complex="11pt"/>
    </style:style>
    <style:style style:name="P81" style:family="paragraph" style:parent-style-name="WW-Rientro_20_corpo_20_del_20_testo_20_2" style:list-style-name="L1" style:master-page-name="">
      <style:paragraph-properties fo:margin-left="0.639cm" fo:margin-right="0cm" fo:margin-top="0cm" fo:margin-bottom="0cm" style:line-height-at-least="0.176cm" fo:text-align="justify" style:justify-single-word="false" fo:orphans="2" fo:widows="2" fo:text-indent="0cm" style:auto-text-indent="false" style:page-number="auto" style:writing-mode="lr-tb"/>
      <style:text-properties style:font-name="Arial" fo:font-size="11pt" style:font-size-asian="11pt" style:font-name-complex="Arial" style:font-size-complex="11pt"/>
    </style:style>
    <style:style style:name="P82" style:family="paragraph" style:parent-style-name="WW-Rientro_20_corpo_20_del_20_testo_20_2" style:list-style-name="L1" style:master-page-name="">
      <style:paragraph-properties fo:margin-left="0.621cm" fo:margin-right="0cm" fo:margin-top="0cm" fo:margin-bottom="0cm" style:line-height-at-least="0.176cm" fo:text-align="justify" style:justify-single-word="false" fo:orphans="2" fo:widows="2" fo:text-indent="-0.018cm" style:auto-text-indent="false" style:page-number="auto" style:writing-mode="lr-tb"/>
    </style:style>
    <style:style style:name="T1" style:family="text">
      <style:text-properties fo:font-size="10.5pt" style:font-size-asian="10.5pt" style:font-size-complex="10.5pt"/>
    </style:style>
    <style:style style:name="T2" style:family="text">
      <style:text-properties style:font-name="Arial Narrow" fo:font-size="8pt" fo:font-weight="bold" style:font-size-asian="8pt" style:font-weight-asian="bold" style:font-name-complex="Arial Narrow"/>
    </style:style>
    <style:style style:name="T3" style:family="text">
      <style:text-properties style:font-name="Arial Narrow" fo:font-size="8pt" style:font-size-asian="8pt" style:font-name-complex="Arial Narrow"/>
    </style:style>
    <style:style style:name="T4" style:family="text">
      <style:text-properties fo:font-weight="bold" style:font-weight-asian="bold" style:font-weight-complex="normal"/>
    </style:style>
    <style:style style:name="T5" style:family="text">
      <style:text-properties fo:font-weight="bold" style:font-weight-asian="bold" style:font-weight-complex="bold"/>
    </style:style>
    <style:style style:name="T6" style:family="text">
      <style:text-properties style:font-name="Arial" fo:font-size="11pt" style:font-size-asian="11pt" style:font-name-complex="Arial" style:font-size-complex="11pt"/>
    </style:style>
    <style:style style:name="T7" style:family="text">
      <style:text-properties style:font-name="Arial" fo:font-size="11pt" fo:font-style="italic" style:font-size-asian="11pt" style:font-style-asian="italic" style:font-name-complex="Arial" style:font-size-complex="11pt"/>
    </style:style>
    <style:style style:name="T8" style:family="text">
      <style:text-properties style:font-name="Arial" fo:font-size="11pt" fo:font-style="italic" style:font-size-asian="11pt" style:font-style-asian="italic" style:font-name-complex="Arial" style:font-size-complex="11pt" style:font-style-complex="italic"/>
    </style:style>
    <style:style style:name="T9" style:family="text">
      <style:text-properties style:font-name="Arial" fo:font-size="11pt" fo:font-style="italic" fo:font-weight="normal" style:font-size-asian="11pt" style:font-style-asian="italic" style:font-weight-asian="normal" style:font-name-complex="Arial" style:font-size-complex="11pt" style:font-style-complex="italic" style:font-weight-complex="normal"/>
    </style:style>
    <style:style style:name="T10" style:family="text">
      <style:text-properties style:font-name="Arial" fo:font-size="11pt" fo:font-style="italic" fo:font-weight="normal" style:font-size-asian="11pt" style:font-style-asian="italic" style:font-weight-asian="normal" style:font-name-complex="Arial" style:font-size-complex="11pt" style:font-weight-complex="normal"/>
    </style:style>
    <style:style style:name="T11" style:family="text">
      <style:text-properties style:font-name="Arial" fo:font-size="11pt" fo:font-weight="normal" style:font-size-asian="11pt" style:font-weight-asian="normal" style:font-name-complex="Arial" style:font-size-complex="11pt" style:font-weight-complex="normal"/>
    </style:style>
    <style:style style:name="T12" style:family="text">
      <style:text-properties style:font-name="Arial1" fo:font-size="11pt" fo:font-weight="normal" style:font-size-asian="11pt" style:font-weight-asian="normal" style:font-name-complex="Arial1" style:font-size-complex="11pt" style:font-weight-complex="normal"/>
    </style:style>
    <style:style style:name="T13" style:family="text">
      <style:text-properties fo:font-size="11pt" fo:font-weight="normal" style:font-size-asian="11pt" style:font-weight-asian="normal" style:font-name-complex="Arial" style:font-size-complex="11pt" style:font-weight-complex="normal"/>
    </style:style>
    <style:style style:name="T14" style:family="text">
      <style:text-properties fo:font-style="italic" style:font-style-asian="italic" style:font-style-complex="italic"/>
    </style:style>
    <style:style style:name="T15" style:family="text">
      <style:text-properties fo:font-style="italic" style:font-style-asian="italic" style:font-name-complex="Arial"/>
    </style:style>
    <style:style style:name="T16" style:family="text">
      <style:text-properties fo:font-style="italic" style:font-style-asian="italic" style:font-name-complex="Arial" style:font-style-complex="italic"/>
    </style:style>
    <style:style style:name="T17" style:family="text">
      <style:text-properties fo:font-style="italic" style:text-underline-style="none" style:font-style-asian="italic" style:font-name-complex="Arial" style:font-style-complex="italic"/>
    </style:style>
    <style:style style:name="T18" style:family="text">
      <style:text-properties fo:font-style="normal" style:font-style-asian="normal" style:font-style-complex="normal"/>
    </style:style>
    <style:style style:name="T19" style:family="text">
      <style:text-properties fo:font-style="normal" style:font-style-asian="normal" style:font-name-complex="Arial" style:font-style-complex="normal"/>
    </style:style>
    <style:style style:name="T20" style:family="text">
      <style:text-properties style:font-name-complex="Arial"/>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prefix="("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77" text:outline-level="3">Prof.<text:bookmark-start text:name="Testo1"/><text:span text:style-name="T4"> </text:span><text:bookmark-end text:name="Testo1"/><text:span text:style-name="T4">GIANGIACOMO GEREVINI</text:span><text:tab/><text:tab/><text:tab/>Materia <text:span text:style-name="T5">FILOSOFIA</text:span><text:tab/><text:tab/><text:tab/><text:tab/><text:tab/></text:h>
      <text:p text:style-name="Standard"/>
      <text:p text:style-name="Standard"/>
      <text:p text:style-name="Standard">In relazione alla programmazione curricolare sono stati conseguiti i seguenti obiettivi in termini di:</text:p>
      <text:p text:style-name="Standard"/>
      <text:p text:style-name="P3">CONOSCENZE</text:p>
      <text:p text:style-name="P4"/>
      <text:p text:style-name="P5">Per quegli studenti che, in sede di valutazione finale, non siano pervenuti al livello di sufficienza, non è possibile parlare di conseguimento di obiettivi. Infatti, ancorché singoli contenuti possano essere stati rilevati in questa o in quella prova, essi non si sono integrati in contesti d’uso – non si sono cioè consolidati in misura significativa.</text:p>
      <text:p text:style-name="P6">Gli studenti che nella valutazione finale per contro si situano quanto meno al livello della sufficienza, hanno raggiunto, seppure con discontinuità, i requisiti minimi di conoscenza necessari per lo sviluppo di competenze e capacità disciplinari. Essi conoscono, talora in forma semplificata e frammentaria:</text:p>
      <text:p text:style-name="P26">(1) gli oggetti, le convenzioni e le classificazioni correnti nella manualistica filosofica («autore», «opera», «periodo», «scuola», «tendenza» ecc.)</text:p>
      <text:p text:style-name="P27"><text:span text:style-name="T6">(2) gli elementi necessari per la </text:span><text:span text:style-name="T8">definizione</text:span><text:span text:style-name="T6"> di quei concetti prodotti dalle pratiche della filosofia <text:s/>contemporanea che sia il manuale in adozione sia la didattica del corrente anno scolastico hanno selezionato</text:span></text:p>
      <text:p text:style-name="P27"><text:span text:style-name="T6">(3) i </text:span><text:span text:style-name="T7">campi concettuali</text:span><text:span text:style-name="T6"> entro cui connettere e ordinare tali concetti, nei contesti della filosofia contemporanea presentati</text:span></text:p>
      <text:list xml:id="list4704536609054179047" text:style-name="L1">
        <text:list-item>
          <text:p text:style-name="P78"><text:span text:style-name="T6">le brevi sequenze discorsive contenute nei materiali di apprendimento, quanto dire gli elementari procedimenti mediante i quali le dimensioni </text:span><text:span text:style-name="T8">argomentativa</text:span><text:span text:style-name="T6"> e </text:span><text:span text:style-name="T8">dimostrativa</text:span><text:span text:style-name="T6"> sono connesse in vista della validazione di una tesi.</text:span></text:p>
          <text:p text:style-name="P79">Quegli studenti che nella valutazione finale si collocano a un livello discreto (7), oltre a individuare e riprodurre con maggiore completezza e accuratezza gli elementi (1)-(4), sanno individuare e riprodurre:</text:p>
        </text:list-item>
        <text:list-item>
          <text:p text:style-name="P75"><text:span text:style-name="T6">semplici relazioni fra i concetti prodotti nelle differenti pratiche filosofiche ed i loro riferimenti, vale a dire le </text:span><text:span text:style-name="T7">relazioni di senso</text:span><text:span text:style-name="T6"> instaurate nei contesti loro presentati della filosofia contemporanea</text:span></text:p>
        </text:list-item>
        <text:list-item>
          <text:p text:style-name="P74"><text:span text:style-name="T6">le relazioni elementari fra i concetti prodotti in una specifica pratica filosofica e i concetti prodotti in altre pratiche filosofiche il cui insieme forma il </text:span><text:span text:style-name="T7">campo semantico</text:span><text:span text:style-name="T6"> dell’enunciazione filosofica.</text:span></text:p>
          <text:p text:style-name="P80">Studenti situati a un livello buono (8) o superiore al buono, oltre a individuare e riprodurre in modo completo e organico gli elementi (1)-(6), sanno enucleare e riprodurre:</text:p>
          <text:list>
            <text:list-header>
              <text:p text:style-name="P81">(7) gli elementi costitutivi della definizione rigorosa dei concetti fondamentali prodotti dalle pratiche filosofiche nei contesti della filosofia contemporanea</text:p>
            </text:list-header>
          </text:list>
          <text:p text:style-name="P82"><text:span text:style-name="T6">(8) relazioni di una certa complessità fra i concetti prodotti in una specifica pratica filosofica e la concettualità prodotta in altre pratiche filosofiche, il cui insieme forma il </text:span><text:span text:style-name="T7">campo semantico</text:span><text:span text:style-name="T6"> dell’enunciazione filosofica nei contesti loro presentati della filosofia contemporanea.</text:span></text:p>
        </text:list-item>
      </text:list>
      <text:p text:style-name="Standard"/>
      <text:p text:style-name="Standard"/>
      <text:p text:style-name="P3">COMPETENZE</text:p>
      <text:p text:style-name="P3"/>
      <text:p text:style-name="P33">Gli studenti che, in sede di valutazione finale, si situano a livello di sufficienza, sono in grado di</text:p>
      <text:p text:style-name="P34">(1) esporre, in forma sia orale sia scritta (sulla quale ho particolarmente insistito nel corso di questo anno scolastico), gli elementi minimi necessari per la definizione di alcuni dei concetti fondamentali prodotti dalle pratiche filosofiche nei contesti della filosofia contemporanea presentati;</text:p>
      <text:p text:style-name="P35"><text:span text:style-name="T11">(2) esplicitare, in forma sia orale sia scritta, semplici procedure discorsive apprese, mediante le quali la dimensione </text:span><text:span text:style-name="T9">argomentativa</text:span><text:span text:style-name="T11"> e quella </text:span><text:span text:style-name="T9">dimostrativa</text:span><text:span text:style-name="T11"> sono connesse in vista della validazione di una tesi.</text:span></text:p>
      <text:p text:style-name="P7">Gli studenti che si situano nell’area del discreto (7) sono inoltre in grado di:</text:p>
      <text:p text:style-name="P36"><text:soft-page-break/><text:span text:style-name="T11">(3) esplicitare, in forma sia orale sia scritta, in modo tecnicamente corretto le relazioni tra i concetti appresi nello studio delle differenti pratiche filosofiche ed il loro riferimenti, ossia di esplicitare le fondamentali </text:span><text:span text:style-name="T10">relazioni di senso</text:span><text:span text:style-name="T11"> instaurate nei contesti della filosofia contemporanea</text:span></text:p>
      <text:p text:style-name="P37">(4) ricavare, mediante semplici procedimenti inferenziali, implicazioni, conseguenze, corollari degli enunciati di partenza</text:p>
      <text:p text:style-name="P37">(5) esporre in modo tecnicamente corretto le relazioni tra i concetti appresi nello studio di una determinata pratica filosofica ed altri concetti presenti negli enunciati della stessa pratica.</text:p>
      <text:p text:style-name="P28">Gli studenti situati a un livello buono (8) o superiore al buono sono in grado di esplicitare e organizzare in modo tecnicamente appropriato e in conformità agli standard minimi che regolano gli usi disciplinari gli elementi (1)-(5), sia nella forma <text:s/>espositiva orale sia in quella scritta.</text:p>
      <text:p text:style-name="Standard"/>
      <text:p text:style-name="Standard"/>
      <text:p text:style-name="P3">CAPACITÀ</text:p>
      <text:p text:style-name="Standard"/>
      <text:p text:style-name="P30">Gli studenti le cui valutazioni finale sono collocate tra i livelli del discreto (7) e quelli del buono (8) ovvero superiori al buono, sono in grado di tradurre le competenze di tipo espositivo ed espressivo acquisite, applicandole in analisi pertinenti (in misura corrispondente alla valutazione) e di dar conto dei risultati di tali analisi (a livelli di complessità di nuovo congruenti con la valutazione espressa) in comunicazioni di sintesi, scritte e orali, lessicalmente appropriate, logicamente articolate e organicamente strutturate nel merito degli elementi appresi nello studio dei contesti della filosofia moderna e contemporanea. Tali procedimenti si possono applicare, negli studenti che hanno conseguito le valutazioni più elevate, a compiti caratterizzati da elementi di novità, orientando le conoscenze e competenze acquisite a quesiti implicanti l’applicazione degli elementi noti a contesti originali.</text:p>
      <text:p text:style-name="P29"><text:span text:style-name="T12">Poiché la distinzione sopra tratteggiata in termini di conoscenze/competenze/capacità può essere trasposta senza eccessivi stravolgimenti nella distinzione tra operazioni di base</text:span><text:span text:style-name="T6"> in ogni apprendimento <text:s/>(</text:span><text:span text:style-name="T8">lower order thinking skills</text:span><text:span text:style-name="T6">) (ricordare termini e singoli elementi, identificare il lessico) e operazioni di ordine superiore (</text:span><text:span text:style-name="T8">higher order thinking skills</text:span><text:span text:style-name="T6">), l’individuazione degli elementi che precede, decisiva ai fini dell’attribuzione di una valutazione agli apprendimenti, si può estendere anche alla seconda parte del programma, svolta in L2 con aggiustamento della metodologia CLIL al profilo cognitivo del gruppo.</text:span></text:p>
      <text:p text:style-name="Standard"/>
      <text:p text:style-name="Standard"/>
      <text:p text:style-name="P3">METODOLOGIE </text:p>
      <text:p text:style-name="Standard"/>
      <text:p text:style-name="P38">L’insegnamento della filosofia in lingua italiana si è articolato in una serie di lezioni frontali la cui articolazione può essere differenziata come segue:</text:p>
      <text:p text:style-name="P39"><text:span text:style-name="T6">(a) presentazione dei concetti fondamentali richiesti per la comprensione delle unità selezionate nel piano di lavoro annuale, nel modo più possibile fedele alla scansione selezionata dagli autori del manuale in adozione (menzionato </text:span><text:span text:style-name="T8">infra</text:span><text:span text:style-name="T6">).</text:span></text:p>
      <text:p text:style-name="P39"><text:span text:style-name="T11">(b) </text:span><text:span text:style-name="T13">brevi esemplificazioni dei contesti d’uso tecnici di concetti o formulazione di semplici <text:s/>argomentazioni che connettano i concetti così introdotti e si configurino come specifici modelli d’uso per i concetti introdotti.</text:span></text:p>
      <text:p text:style-name="Standard">Per quanto riguarda la seconda parte del programma, svolta con metodologia CLIL, sono essenzialmente mutati i supporti della comunicazione, che si è fondata esclusivamente su presentazioni multimediali, sia già disponibili come materiali <text:span text:style-name="T14">iTunesU</text:span>, (in misura limitata) sia appositamente predisposti in forma di slideshows, caricate nel registro elettronico e accessibili agli studenti (in misura prevalente). </text:p>
      <text:p text:style-name="Standard">Poiché d’altro canto, la tradizione nell’insegnamento della filosofia nella scuola superiore italiana, ha sempre conferito un peso precipuo alla dimensione trasmissiva, <text:span text:style-name="T14">lecture-like</text:span><text:span text:style-name="T18">, dei contenuti didattici, ho voluto preservare tale impostazione in quanto decisiva per lo sviluppo di una dimensione essenziale della </text:span><text:span text:style-name="T14">academic competence</text:span><text:span text:style-name="T18">: quella di seguire e prendere appunti su esposizione teoriche, cui la metodologia CLIL attribuisce pure un positivo apprezzamento (</text:span><text:span text:style-name="T14">cognitive academic language proficiency, </text:span><text:span text:style-name="T18">CALP).</text:span></text:p>
      <text:p text:style-name="P8"><text:soft-page-break/>Nella valutazione dei risultati, il riferimento è per questa parte del programma, la classificazione in cinque bande di risultati, che tradizionalmente si sogliono così individuare:</text:p>
      <text:p text:style-name="P9">Expert User – Very Good User (8/9): Has fully operational command of the language, with only occasional, unsystematic inaccuracies and inappropriacies: appropriate, accurate and fluent with complete understanding. Handles complex detailed argumentation well.</text:p>
      <text:p text:style-name="P9">Good User (7): Has operational command of the language, though with occasional inaccuracies, inappropriacies and misunderstandings in some situations. Generally handles complex language well and understands detailed reasoning.</text:p>
      <text:p text:style-name="P9">Competent User (6): Has generally effective command of the language despite some inaccuracies, inappropriacies and misunderstandings. Can use and understand fairly complex language, particularly in familiar situations.</text:p>
      <text:p text:style-name="P9">Limited User (5): Basic competence is limited to familiar situations. Has frequent problems in understanding and expression. Is not able to use complex language.</text:p>
      <text:p text:style-name="P9">Extremely Limited User (4): Conveys and understands only general meaning in very familiar situations. Frequent breakdown in communication occur.</text:p>
      <text:p text:style-name="Standard"/>
      <text:p text:style-name="Standard"/>
      <text:p text:style-name="P3">MATERIALI DIDATTICI </text:p>
      <text:p text:style-name="Standard"/>
      <text:p text:style-name="Standard">Manuale in adozione: F. DE LUISE, G. FARINETTI, <text:span text:style-name="T14">Lezioni di storia della filosofia</text:span>, Volume C (Ottocento e primo Novecento), Zanichelli, Bologna 2011.</text:p>
      <text:p text:style-name="Standard"/>
      <text:p text:style-name="Standard">Appunti delle lezioni.</text:p>
      <text:p text:style-name="Standard"/>
      <text:p text:style-name="Standard">Per la sezione di programma svolta con metodologia CLIL:</text:p>
      <text:p text:style-name="Standard">Materiali video/slideshows: <text:span text:style-name="T14">iTunesU</text:span>: prof. Richard Candida Smith (University of California at Berkeley, «American Studies C. 1328»): Lecture 10: Introduction to Pragmatism; Charles Sanders Peirce on community and knowledge. Peirce’s semiotic systems; Lecture 11: Pragmatism continued. William James on truth, systems of representation, will, and habit</text:p>
      <text:p text:style-name="Standard">Professor R. Brandom, Cambridge Pragmatism. A Research Workshop (Winstanley Lecture Theatre, Trinity College, Cambridge)</text:p>
      <text:p text:style-name="Standard">Presentazioni in Keynote: 5 serie per Charles S. Peirce (circa 90 slides); 6 serie per Josiah Royce (circa 120 slides); 6 serie per Wilfrid Sellars (circa 120 slides).</text:p>
      <text:p text:style-name="Standard"/>
      <text:p text:style-name="P4"/>
      <text:p text:style-name="P3">SPAZI </text:p>
      <text:p text:style-name="Standard"/>
      <text:p text:style-name="P5">Com’è possibile evincere dalla lettura della voce «metodologie» (<text:span text:style-name="T14">supra</text:span><text:span text:style-name="T18">)</text:span>, nel primo periodo la struttura dell’insegnamento ha seguito volutamente un’impostazione tradizionale. Considerate l’ampiezza del programma e la necessità di presentare contenuti assai articolati, non è stato possibile il ricorso alla strumentazione multimediale. </text:p>
      <text:p text:style-name="P5">Nel secondo periodo (dai primi di marzo), con l’introduzione dell’insegnamento in L2, le lezioni si sono svolte esclusivamente con l’ausilio di supporti digitali (disponibili in <text:span text:style-name="T14">iTunesU</text:span> ovvero preparati appositamente per il corso).</text:p>
      <text:p text:style-name="Standard">La classe nella sua totalità ha inoltre seguito una giornata del <text:span text:style-name="T14">festivalfilosofia 2016</text:span><text:span text:style-name="T18"> di Modena/Carpi/Sassuolo, presenziando a due lezioni di lettura dei classici (G. Marramao su </text:span><text:span text:style-name="T14">Leviathan</text:span><text:span text:style-name="T18"> di Th. Hobbes; G. Campioni su </text:span><text:span text:style-name="T14">Also sprach Zarathustra </text:span><text:span text:style-name="T18">di Fr. Nietzsche) e a due lezioni magistrali (A. Riccardi e A. Dal Lago).</text:span></text:p>
      <text:p text:style-name="P8"/>
      <text:p text:style-name="P8"/>
      <text:p text:style-name="P3">CRITERI E STRUMENTI DI VALUTAZIONE ADOTTATI </text:p>
      <text:p text:style-name="P31"/>
      <text:p text:style-name="P31">Per quanto attiene agli strumenti: due verifiche scritte nella modalità B della Terza Prova d’esame nel primo periodo (la seconda delle quali inserita nella 1ª simulazione di Terza Prova) .</text:p>
      <text:p text:style-name="P31"><text:soft-page-break/>Una verifica scritta in lingua italiana, sempre nella modalità B della Terza Prova, nel secondo periodo (non inserita però nella 2ª simulazione di Terza Prova).</text:p>
      <text:p text:style-name="P76">La medesima tipologia è stata impiegata nelle prove per il recupero dell’insufficienza conseguita nel primo periodo.</text:p>
      <text:p text:style-name="P31">Poiché il secondo periodo ha visto, a partire dalla prima settimana di marzo, l’insegnamento in L2, una prova di <text:span text:style-name="T14">writing</text:span><text:span text:style-name="T18"> (inserita nella 3ª simulazione di Terza Prova d’esame)</text:span> e una di <text:span text:style-name="T14">reading/comprehension</text:span>. I risultati di queste verifiche sono stati aggregati con criteri ponderati.</text:p>
      <text:p text:style-name="P32"/>
      <text:p text:style-name="P32"/>
      <text:p text:style-name="P3">CONTENUTI DISCIPLINARI DETTAGLIATI</text:p>
      <text:p text:style-name="Standard"/>
      <text:p text:style-name="P22">§ 1. G.W.F. HEGEL (18 ore) </text:p>
      <text:p text:style-name="P45">Vita. Opere</text:p>
      <text:p text:style-name="P43">Gli scritti giovanili: da <text:s/>Bern a Frankfurt</text:p>
      <text:p text:style-name="P43">Il periodo jenense</text:p>
      <text:p text:style-name="P44"><text:span text:style-name="T16">Ph</text:span><text:span text:style-name="T17">änomenologie des Geistes</text:span><text:span text:style-name="T20">: Coscienza; Autocoscienza; Ragione; Spirito; Arte; Religione; Filosofia</text:span></text:p>
      <text:p text:style-name="P44"><text:span text:style-name="T16">Wissenschaft der Logik</text:span><text:span text:style-name="T19">: logica</text:span><text:span text:style-name="T20"> dell’essere: qualità, quantità, misura. Logica dell’essenza: determinazioni essenziali; fenomeno; effettualità. Logica del concetto: concetto; giudizio; sillogismo. Dottrina delle idee: la vita; la conoscenza e il bene; il sapere</text:span></text:p>
      <text:p text:style-name="P44"><text:span text:style-name="T16">Enzykopädie</text:span><text:span text:style-name="T20">: Scienza della natura</text:span></text:p>
      <text:p text:style-name="P44"><text:span text:style-name="T16">Enzykopädie</text:span><text:span text:style-name="T19">:</text:span><text:span text:style-name="T16"> </text:span><text:span text:style-name="T20">Scienza dello spirito</text:span></text:p>
      <text:p text:style-name="P42">Lo spirito nel suo concetto: sentimento; rappresentazione; pensiero</text:p>
      <text:p text:style-name="P16">Lo spirito pratico: diritto; moralità; stato</text:p>
      <text:p text:style-name="P17">La filosofia della storia</text:p>
      <text:p text:style-name="P17">Lo spirito nella sua rappresentazione pura: arte; religione; filosofia</text:p>
      <text:p text:style-name="P15"/>
      <text:p text:style-name="P56">§ 2. LA SINISTRA HEGELIANA E LUDWIG FEUERBACH (4 ore)</text:p>
      <text:p text:style-name="P48">Destra e sinistra hegeliana</text:p>
      <text:p text:style-name="P48">Ludwig Feuerbach e la critica della dialettica hegeliana</text:p>
      <text:p text:style-name="P50">Feuerbach e la critica del cristianesimo</text:p>
      <text:p text:style-name="P50">Dall’<text:span text:style-name="T14">Essenza del Cristianesimo </text:span><text:span text:style-name="T18">all’</text:span><text:span text:style-name="T14">Essenza della religione</text:span></text:p>
      <text:p text:style-name="P52">La filosofia dialogica. Il rapporto sensibile <text:span text:style-name="T14">Ich/Du</text:span></text:p>
      <text:p text:style-name="P49">La filosofia dell’avvenire</text:p>
      <text:p text:style-name="P47">La dipendenza dalla natura</text:p>
      <text:p text:style-name="P51"/>
      <text:p text:style-name="P46">§ 3. K. MARX – FR. ENGELS (15 ore)</text:p>
      <text:p text:style-name="P51">Vita. Opere</text:p>
      <text:p text:style-name="P51">K. Marx: Il periodo umanista</text:p>
      <text:p text:style-name="P49">La critica della filosofia del diritto e del diritto pubblico di Hegel</text:p>
      <text:p text:style-name="P49">Alienazione e estraneazione</text:p>
      <text:p text:style-name="P53">La rottura con l’umanismo: critica dell’«essenza dell’uomo»; la produzione di una teoria della storia e della politica; il concetto di «ideologia»<text:tab/><text:tab/><text:tab/><text:tab/></text:p>
      <text:p text:style-name="P54">K. Marx-Fr. Engels: Il materialismo storico</text:p>
      <text:p text:style-name="P49">Teoria della struttura sociale</text:p>
      <text:p text:style-name="P49">Modo di produzione e formazione sociale</text:p>
      <text:p text:style-name="P47">Teoria dei modi di produzione</text:p>
      <text:p text:style-name="P51">K. Marx-Fr. Engels: Il modo di produzione capitalistico</text:p>
      <text:p text:style-name="P49">Merce e valore della merci. Il «feticismo» delle merci</text:p>
      <text:p text:style-name="P49">Il ciclo del capitale. Composizione organica. Profitto e plusvalore. Valori e prezzi di produzione</text:p>
      <text:p text:style-name="P49">L’accumulazione del capitale: accumulazione e produzione semplice di merci; produzione di merci e capitalismo</text:p>
      <text:p text:style-name="P53">La riproduzione del capitale. La riproduzione e le crisi. Realizzazione di capitale e caduta tendenziale del saggio di profitto</text:p>
      <text:p text:style-name="P53">Fr. Engels e il <text:span text:style-name="T14">Diamat</text:span>: la dialettica della natura.</text:p>
      <text:p text:style-name="P55"><text:soft-page-break/></text:p>
      <text:p text:style-name="P23"/>
      <text:p text:style-name="P24">§ 4. FR. NIETZSCHE (15 ore)</text:p>
      <text:p text:style-name="P19">Vita. Opere</text:p>
      <text:p text:style-name="P13">Dalla filologia alla filosofia come critica della cultura</text:p>
      <text:p text:style-name="P13">Die <text:span text:style-name="T14">Geburt der Tragödie</text:span>: il problema filologico. Nascita della forma drammatica dal ditirambo: la doppia allucinazione</text:p>
      <text:p text:style-name="P13">Apollineo e dionisiaco come istinti artistici fondamentali</text:p>
      <text:p text:style-name="P13">Il periodo illuministico: <text:span text:style-name="T14">Menschliches, Allzumenschliches </text:span><text:span text:style-name="T18">I-II. </text:span><text:span text:style-name="T14">Morgenröte</text:span><text:span text:style-name="T18">. </text:span><text:span text:style-name="T14">Die fröhliche Wissenschaft</text:span></text:p>
      <text:p text:style-name="P14">La morte di Dio</text:p>
      <text:p text:style-name="P21"><text:span text:style-name="T15">Also sprach</text:span><text:span text:style-name="T20"> </text:span><text:span text:style-name="T15">Zarathustra</text:span><text:span text:style-name="T20">: genesi e composizione</text:span></text:p>
      <text:p text:style-name="P20">La <text:span text:style-name="T14">Stimmung</text:span><text:span text:style-name="T18"> dell’eterno ritorno</text:span></text:p>
      <text:p text:style-name="P20">La volontà di potenza. Le forze. Tipologia e topologia delle forze</text:p>
      <text:p text:style-name="P20">L’eterno ritorno come principio di riproduzione delle forze</text:p>
      <text:p text:style-name="P20">L’eterno ritorno come pensiero etico e selettivo</text:p>
      <text:p text:style-name="P20">L’uomo dell’oltrepassamento</text:p>
      <text:p text:style-name="P20">Le forme del nihilismo</text:p>
      <text:p text:style-name="P20">Il nihilismo attivo</text:p>
      <text:p text:style-name="P17">La produzione successiva allo <text:span text:style-name="T14">Zarathustra</text:span></text:p>
      <text:p text:style-name="P18"/>
      <text:p text:style-name="P57">§ 5. S. FREUD (8 ore)</text:p>
      <text:p text:style-name="P40">Vita. Opere</text:p>
      <text:p text:style-name="P40">L’incontro con Breuer. Il metodo catartico. Scoperta della rimozione</text:p>
      <text:p text:style-name="P40">La prima topica</text:p>
      <text:p text:style-name="P40">Le formazioni dell’inconscio</text:p>
      <text:p text:style-name="P40">Destini delle pulsioni sessuali</text:p>
      <text:p text:style-name="P40">La scoperta del concetto di narcisismo</text:p>
      <text:p text:style-name="P40">Le fasi della sessualità infantile</text:p>
      <text:p text:style-name="P40">L’accesso all’Edipo</text:p>
      <text:p text:style-name="P40">Al di là del principio di piacere: la seconda teoria delle pulsioni</text:p>
      <text:p text:style-name="P41">La seconda topica</text:p>
      <text:p text:style-name="Standard"/>
      <text:p text:style-name="P73">Con riferimento al capo 3.1.2. della Nota MIUR 25 luglio 2014 (“Norme transitorie”) in merito all’avvio nell’ordinamento dell’insegnamento di DNL in lingua straniera secondo la metodologia CLIL, recante la disciplina per il “quinto anno degli altri Licei”, vorrei ricordare come esso suggerisca “l’attivazione in classe quinta preferibilmente del 50 per cento del monte ore” in lingua straniera (proporzione rispettata in linea di massima nel programma svolto). Posto che nulla era dato sapere, nel corso del primo periodo, circa la composizione della Commissione esaminatrice, mi pareva prudente attivare detto insegnamento nel secondo periodo dell’anno scolastico. Il che risultava per altro compatibile con l’insieme dei contenuti trattati, che si possono ricondurre alla fine dell’Ottocento e al Novecento:</text:p>
      <text:p text:style-name="P58">§ 6. THE AGE OF PRAGMATISM (2 ore)</text:p>
      <text:p text:style-name="P65">The Shape of Revolution</text:p>
      <text:p text:style-name="P66">The Impact in America of Darwin’s <text:span text:style-name="T14">Origin of Species</text:span><text:span text:style-name="T18">, Scottish common sense philosophy and German Criticism</text:span></text:p>
      <text:p text:style-name="P58"/>
      <text:p text:style-name="P58">§ 7. PRAGMATISM IN CAMBRIDGE. CHARLES S. PEIRCE AND THE SEMIOTICS (10 ore)</text:p>
      <text:p text:style-name="P59">Brief Biography</text:p>
      <text:p text:style-name="P60">Basic Sign Structures:</text:p>
      <text:p text:style-name="P60">The Signifying Element of Signs</text:p>
      <text:p text:style-name="P60">The Object</text:p>
      <text:p text:style-name="P65">The Interpretant</text:p>
      <text:p text:style-name="P60">The Early Account: 1867-1868:</text:p>
      <text:p text:style-name="P60">Thought-Signs</text:p>
      <text:p text:style-name="P60">Infinite Semiosis</text:p>
      <text:p text:style-name="P60"><text:soft-page-break/>The Interim Account: 1903:</text:p>
      <text:p text:style-name="P60">Sign-Vehicles Objects</text:p>
      <text:p text:style-name="P60">Interpretants</text:p>
      <text:p text:style-name="P61">The Ten Classes of Signs</text:p>
      <text:p text:style-name="P63">§ 8. PRAGMATISM AT HARVARD. JOSIAH ROYCE (10 ore)</text:p>
      <text:p text:style-name="P67">Brief Biography</text:p>
      <text:p text:style-name="P68">The Argument From Error</text:p>
      <text:p text:style-name="P68">Royce’s Metaphysics and Epistemology</text:p>
      <text:p text:style-name="P68">The Struggle for the Absolute</text:p>
      <text:p text:style-name="P68">The Philosophy of Loyalty</text:p>
      <text:p text:style-name="P68">Royce’s Theory of Community</text:p>
      <text:p text:style-name="P68">Royce’s Philosophy of Religion</text:p>
      <text:p text:style-name="P68">The Problem of Evil</text:p>
      <text:p text:style-name="P64"/>
      <text:p text:style-name="P64">§ 9. PRAGMATISM AND PROFESSIONAL REALISM. WILFRID SELLARS (11 ore)</text:p>
      <text:p text:style-name="P69">Brief Biography</text:p>
      <text:p text:style-name="P70">Language and Being: Semantics and Ontology</text:p>
      <text:p text:style-name="P70">*Sellar’s Epistemology</text:p>
      <text:p text:style-name="P70">“The Myth of the Given”</text:p>
      <text:p text:style-name="P70">*Philosophy of Mind</text:p>
      <text:p text:style-name="P70">*The Structure of Intentionality</text:p>
      <text:p text:style-name="P70">*Science and Reality</text:p>
      <text:p text:style-name="P70"/>
      <text:p text:style-name="P71">N. B. I punti contrassegnati con (*) si intendono da svolgere nel periodo successivo alla stesura della presente relazione</text:p>
      <text:p text:style-name="P62"><text:tab/></text:p>
      <text:p text:style-name="P25">Il Docente</text:p>
      <text:p text:style-name="Standard"/>
      <text:p text:style-name="Standard"/>
      <text:p text:style-name="Standard"/>
      <text:p text:style-name="Standard"/>
      <text:p text:style-name="Standard"/>
      <text:p text:style-name="P72"><text:s text:c="6"/>I rappresentanti degli Studenti</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1" svg:font-family="Arial" style:font-family-generic="swiss"/>
    <style:font-face style:name="Courier" svg:font-family="Courier, 'Courier New'" style:font-pitch="variable"/>
    <style:font-face style:name="GillSans" svg:font-family="GillSans" style:font-pitch="variable"/>
    <style:font-face style:name="OpenSymbol" svg:font-family="OpenSymbol"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style:writing-mode="lr-tb"/>
      <style:text-properties style:use-window-font-color="true" style:font-name="Arial" fo:font-size="11pt" fo:language="it" fo:country="IT" style:font-name-asian="Times New Roman" style:font-size-asian="11pt" style:font-name-complex="Arial"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Standard" style:class="list">
      <style:paragraph-properties fo:margin-left="0.499cm" fo:margin-right="0cm" fo:text-align="start" style:justify-single-word="false" fo:text-indent="-0.499cm" style:auto-text-indent="false"/>
      <style:text-properties style:font-name="Times New Roman" fo:font-size="10pt" style:font-size-asian="10pt" style:font-name-complex="Times New Roman" style:font-size-complex="10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list-style-name="" style:class="text">
      <style:paragraph-properties fo:text-align="center" style:justify-single-word="false"/>
      <style:text-properties fo:font-variant="small-caps" fo:font-size="18pt" style:font-size-asian="18pt" style:font-size-complex="18pt"/>
    </style:style>
    <style:style style:name="Heading_20_2" style:display-name="Heading 2" style:family="paragraph" style:parent-style-name="Standard" style:next-style-name="Standard" style:default-outline-level="2" style:list-style-name="WW8Num2" style:class="text">
      <style:text-properties fo:font-size="11.5pt" fo:font-weight="bold" style:font-size-asian="11.5pt" style:font-weight-asian="bold" style:font-weight-complex="bold"/>
    </style:style>
    <style:style style:name="Heading_20_3" style:display-name="Heading 3" style:family="paragraph" style:parent-style-name="Standard" style:next-style-name="Standard" style:default-outline-level="3" style:list-style-name="" style:class="text">
      <style:paragraph-properties fo:keep-with-next="always"/>
      <style:text-properties fo:font-size="13pt" style:font-size-asian="13pt" style:font-name-complex="Arial" style:font-size-complex="13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Stile_20_Titolo_20_3_20__2b__20_Grassetto" style:display-name="Stile Titolo 3 + Grassetto" style:family="paragraph" style:parent-style-name="Heading_20_3">
      <style:text-properties fo:font-weight="bold" style:font-weight-asian="bold" style:font-weight-complex="normal"/>
    </style:style>
    <style:style style:name="Subtitle" style:family="paragraph" style:parent-style-name="Standard" style:next-style-name="Text_20_body" style:class="chapter">
      <style:paragraph-properties fo:text-align="center" style:justify-single-word="false" fo:hyphenation-ladder-count="no-limit"/>
      <style:text-properties fo:font-variant="small-caps" style:font-name="Garamond" fo:font-size="14pt" fo:font-weight="bold" style:font-size-asian="14pt" style:font-weight-asian="bold" style:font-name-complex="Garamond" style:font-weight-complex="bold" fo:hyphenate="false" fo:hyphenation-remain-char-count="2" fo:hyphenation-push-char-count="2"/>
    </style:style>
    <style:style style:name="Contents_20_1" style:display-name="Contents 1" style:family="paragraph" style:parent-style-name="Standard" style:next-style-name="Standard" style:class="index">
      <style:paragraph-properties fo:margin-top="0.635cm" fo:margin-bottom="0cm" fo:text-align="start" style:justify-single-word="false"/>
      <style:text-properties fo:text-transform="uppercase" fo:font-size="12pt" fo:font-weight="bold" style:font-size-asian="12pt" style:font-weight-asian="bold" style:font-name-complex="Arial" style:font-size-complex="14pt" style:font-weight-complex="bold"/>
    </style:style>
    <style:style style:name="Contents_20_2" style:display-name="Contents 2" style:family="paragraph" style:parent-style-name="Standard" style:next-style-name="Standard" style:class="index">
      <style:paragraph-properties fo:margin-top="0.423cm" fo:margin-bottom="0cm" fo:text-align="start" style:justify-single-word="false"/>
      <style:text-properties style:font-name="Times New Roman" fo:font-size="10pt" fo:font-weight="bold" style:font-size-asian="10pt" style:font-weight-asian="bold" style:font-name-complex="Times New Roman" style:font-weight-complex="bold"/>
    </style:style>
    <style:style style:name="Contents_20_3" style:display-name="Contents 3" style:family="paragraph" style:parent-style-name="Standard" style:next-style-name="Standard" style:class="index">
      <style:paragraph-properties fo:margin-left="0.388cm" fo:margin-right="0cm" fo:text-align="start" style:justify-single-word="false" fo:text-indent="0cm" style:auto-text-indent="false"/>
      <style:text-properties style:font-name="Times New Roman" fo:font-size="10pt" style:font-size-asian="10pt" style:font-name-complex="Times New Roman"/>
    </style:style>
    <style:style style:name="Contents_20_4" style:display-name="Contents 4" style:family="paragraph" style:parent-style-name="Standard" style:next-style-name="Standard" style:class="index">
      <style:paragraph-properties fo:margin-left="0.776cm" fo:margin-right="0cm" fo:text-align="start" style:justify-single-word="false" fo:text-indent="0cm" style:auto-text-indent="false"/>
      <style:text-properties style:font-name="Times New Roman" fo:font-size="10pt" style:font-size-asian="10pt" style:font-name-complex="Times New Roman"/>
    </style:style>
    <style:style style:name="Contents_20_5" style:display-name="Contents 5" style:family="paragraph" style:parent-style-name="Standard" style:next-style-name="Standard" style:class="index">
      <style:paragraph-properties fo:margin-left="1.164cm" fo:margin-right="0cm" fo:text-align="start" style:justify-single-word="false" fo:text-indent="0cm" style:auto-text-indent="false"/>
      <style:text-properties style:font-name="Times New Roman" fo:font-size="10pt" style:font-size-asian="10pt" style:font-name-complex="Times New Roman"/>
    </style:style>
    <style:style style:name="Contents_20_6" style:display-name="Contents 6" style:family="paragraph" style:parent-style-name="Standard" style:next-style-name="Standard" style:class="index">
      <style:paragraph-properties fo:margin-left="1.552cm" fo:margin-right="0cm" fo:text-align="start" style:justify-single-word="false" fo:text-indent="0cm" style:auto-text-indent="false"/>
      <style:text-properties style:font-name="Times New Roman" fo:font-size="10pt" style:font-size-asian="10pt" style:font-name-complex="Times New Roman"/>
    </style:style>
    <style:style style:name="Contents_20_7" style:display-name="Contents 7" style:family="paragraph" style:parent-style-name="Standard" style:next-style-name="Standard" style:class="index">
      <style:paragraph-properties fo:margin-left="1.94cm" fo:margin-right="0cm" fo:text-align="start" style:justify-single-word="false" fo:text-indent="0cm" style:auto-text-indent="false"/>
      <style:text-properties style:font-name="Times New Roman" fo:font-size="10pt" style:font-size-asian="10pt" style:font-name-complex="Times New Roman"/>
    </style:style>
    <style:style style:name="Contents_20_8" style:display-name="Contents 8" style:family="paragraph" style:parent-style-name="Standard" style:next-style-name="Standard" style:class="index">
      <style:paragraph-properties fo:margin-left="2.328cm" fo:margin-right="0cm" fo:text-align="start" style:justify-single-word="false" fo:text-indent="0cm" style:auto-text-indent="false"/>
      <style:text-properties style:font-name="Times New Roman" fo:font-size="10pt" style:font-size-asian="10pt" style:font-name-complex="Times New Roman"/>
    </style:style>
    <style:style style:name="Contents_20_9" style:display-name="Contents 9" style:family="paragraph" style:parent-style-name="Standard" style:next-style-name="Standard" style:class="index">
      <style:paragraph-properties fo:margin-left="2.716cm" fo:margin-right="0cm" fo:text-align="start" style:justify-single-word="false" fo:text-indent="0cm" style:auto-text-indent="false"/>
      <style:text-properties style:font-name="Times New Roman" fo:font-size="10pt" style:font-size-asian="10pt" style:font-name-complex="Times New Roman"/>
    </style:style>
    <style:style style:name="Text_20_body_20_indent" style:display-name="Text body indent" style:family="paragraph" style:parent-style-name="Standard" style:class="text">
      <style:paragraph-properties fo:margin-left="0cm" fo:margin-right="0cm" fo:margin-top="0cm" fo:margin-bottom="0cm" fo:text-align="justify" style:justify-single-word="false" fo:text-indent="1.251cm" style:auto-text-indent="false"/>
      <style:text-properties style:font-name="GillSans" style:font-name-complex="GillSans"/>
    </style:style>
    <style:style style:name="WW-Rientro_20_corpo_20_del_20_testo_20_2" style:display-name="WW-Rientro corpo del testo 2" style:family="paragraph" style:parent-style-name="Standard">
      <style:paragraph-properties fo:margin-left="0cm" fo:margin-right="0cm" fo:margin-top="0cm" fo:margin-bottom="0cm" fo:text-align="justify" style:justify-single-word="false" fo:text-indent="1.023cm" style:auto-text-indent="false"/>
      <style:text-properties style:font-name="GillSans" style:font-name-complex="GillSans"/>
    </style:style>
    <style:style style:name="WW-Plain_20_Text" style:display-name="WW-Plain Text" style:family="paragraph" style:parent-style-name="Standard">
      <style:text-properties style:font-name="Courier" fo:font-size="10pt" fo:language="en" fo:country="US" style:font-name-asian="Times New Roman" style:font-size-asian="10pt" style:font-name-complex="Courier"/>
    </style:style>
    <style:style style:name="WW-Testo_20_normale" style:display-name="WW-Testo normale" style:family="paragraph" style:parent-style-name="Standard">
      <style:text-properties style:font-name="Courier" fo:font-size="10pt" fo:language="en" fo:country="US" style:font-name-asian="Times New Roman" style:font-size-asian="10pt" style:font-name-complex="Courier"/>
    </style:style>
    <style:style style:name="WW8Num1z0" style:family="text">
      <style:text-properties style:font-name="Symbol" style:font-name-complex="OpenSymbol"/>
    </style:style>
    <style:style style:name="WW8Num1z1" style:family="text">
      <style:text-properties style:font-name="OpenSymbol" style:font-name-complex="Open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Wingdings" style:font-name-complex="Wingdings"/>
    </style:style>
    <style:style style:name="WW8Num4z1" style:family="text">
      <style:text-properties style:font-name="Courier New" style:font-name-complex="Courier New"/>
    </style:style>
    <style:style style:name="WW8Num4z3" style:family="text">
      <style:text-properties style:font-name="Symbol" style:font-name-complex="Symbol"/>
    </style:style>
    <style:style style:name="WW8Num5z0" style:family="text">
      <style:text-properties style:font-name="Wingdings" style:font-name-complex="Wingdings"/>
    </style:style>
    <style:style style:name="WW8Num5z1" style:family="text">
      <style:text-properties style:font-name="Courier New" style:font-name-complex="Courier New"/>
    </style:style>
    <style:style style:name="WW8Num5z3" style:family="text">
      <style:text-properties style:font-name="Symbol" style:font-name-comple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4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4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4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5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5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MP3" style:family="paragraph" style:parent-style-name="Standard">
      <style:paragraph-properties fo:margin-top="0.106cm" fo:margin-bottom="0cm" fo:text-align="center" style:justify-single-word="false"/>
      <style:text-properties fo:font-size="10pt" fo:letter-spacing="0.141cm" style:font-size-asian="10pt" style:font-size-complex="10pt"/>
    </style:style>
    <style:style style:name="MP4" style:family="paragraph" style:parent-style-name="Footer">
      <style:paragraph-properties fo:text-align="center" style:justify-single-word="false"/>
    </style:style>
    <style:style style:name="MP5"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MT1" style:family="text">
      <style:text-properties fo:font-size="10.5pt" style:font-size-asian="10.5pt" style:font-size-complex="10.5pt"/>
    </style:style>
    <style:style style:name="MT2" style:family="text">
      <style:text-properties style:font-name="Arial Narrow" fo:font-size="8pt" fo:font-weight="bold" style:font-size-asian="8pt" style:font-weight-asian="bold" style:font-name-complex="Arial Narrow"/>
    </style:style>
    <style:style style:name="MT3" style:family="text">
      <style:text-properties style:font-name="Arial Narrow" fo:font-size="8pt" style:font-size-asian="8pt" style:font-name-complex="Arial Narrow"/>
    </style:style>
    <style:style style:name="M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0.801cm" fo:margin-bottom="0.801cm" fo:margin-left="2.3cm" fo:margin-right="1.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0.801cm" fo:margin-bottom="0.801cm" fo:margin-left="2.3cm" fo:margin-right="1.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graphics1" text:anchor-type="as-char" svg:width="1.401cm" svg:height="0.887cm" draw:z-index="5"><draw:image xlink:href="Pictures/100000000000023A0000016EA55F8077.jpg" xlink:type="simple" xlink:show="embed" xlink:actuate="onLoad"/></draw:frame></text:p>
        <text:p text:style-name="MP2">Istituto di Istruzione Superiore</text:p>
        <text:p text:style-name="MP3">“CONCETTO MARCHESI”</text:p>
        <text:p text:style-name="Header"/>
        <text:p text:style-name="Header"/>
      </style:header>
      <style:footer>
        <text:p text:style-name="MP4"><text:span text:style-name="Page_20_Number"><text:span text:style-name="MT1"><text:page-number text:select-page="current">2</text:page-number></text:span></text:span></text:p>
        <text:p text:style-name="MP5"><text:span text:style-name="MT2">MOD-20</text:span><text:span text:style-name="MT3"> <text:s text:c="2"/>Rev. 2 <text:s text:c="2"/>18/04/2011 <text:s text:c="3"/>RQ <text:s text:c="5"/>DS</text:span></text:p>
      </style:footer>
    </style:master-page>
    <style:master-page style:name="First_20_Page" style:display-name="First Page" style:page-layout-name="Mpm2" style:next-style-name="Standard">
      <style:header>
        <text:p text:style-name="MP1"><draw:frame draw:style-name="Mfr1" draw:name="graphics2" text:anchor-type="as-char" svg:width="1.401cm" svg:height="0.887cm" draw:z-index="0"><draw:image xlink:href="Pictures/100000000000023A0000016EA55F8077.jpg" xlink:type="simple" xlink:show="embed" xlink:actuate="onLoad"/></draw:frame></text:p>
        <text:p text:style-name="MP2">Istituto di Istruzione Superiore</text:p>
        <text:p text:style-name="MP3">“CONCETTO MARCHESI”</text:p>
        <text:p text:style-name="Header"/>
        <text:p text:style-name="Header"/>
        <text:p text:style-name="Header"/>
      </style:header>
      <style:footer>
        <text:p text:style-name="MP4"><text:span text:style-name="Page_20_Number"><text:span text:style-name="MT1"><text:page-number text:select-page="current">3</text:page-number></text:span></text:span></text:p>
        <text:p text:style-name="MP5"><text:span text:style-name="MT2">MOD-20</text:span><text:span text:style-name="MT3"> <text:s text:c="2"/>Rev. 2 <text:s text:c="2"/>08/02/11 <text:s text:c="3"/>RQ <text:s text:c="5"/>DS</text:span></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ISTITUTO DI ISTRUZIONE SUPERIORE</dc:title>
    <meta:initial-creator>Giordano</meta:initial-creator>
    <meta:creation-date>2013-04-15T15:03:00</meta:creation-date>
    <dc:creator>Giangiacomo Gerevini</dc:creator>
    <dc:date>2017-05-08T10:49:16</dc:date>
    <meta:editing-cycles>9</meta:editing-cycles>
    <meta:editing-duration>PT2H31M47S</meta:editing-duration>
    <meta:generator>OpenOffice/4.1.3$Unix OpenOffice.org_project/413m1$Build-9783</meta:generator>
    <meta:document-statistic meta:table-count="0" meta:image-count="2" meta:object-count="0" meta:page-count="6" meta:paragraph-count="167" meta:word-count="2336" meta:character-count="16536"/>
  </office:meta>
</office:document-meta>
</file>