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image/jpeg" manifest:full-path="Pictures/100000000000023A0000016EA55F8077.jpg"/>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OpenSymbol" svg:font-family="OpenSymbol" style:font-pitch="variable"/>
    <style:font-face style:name="Garamond" svg:font-family="Garamond"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paragraph-properties fo:text-align="center" style:justify-single-word="false"/>
      <style:text-properties fo:font-variant="small-caps" fo:font-size="9pt" fo:letter-spacing="0.141cm" style:font-size-asian="9pt" style:font-size-complex="9pt"/>
    </style:style>
    <style:style style:name="P3" style:family="paragraph" style:parent-style-name="Standard">
      <style:text-properties fo:font-variant="small-caps" fo:font-weight="normal" style:font-weight-asian="normal" style:font-weight-complex="normal"/>
    </style:style>
    <style:style style:name="P4" style:family="paragraph" style:parent-style-name="Standard">
      <style:text-properties fo:font-weight="bold" style:font-weight-asian="bold" style:font-weight-complex="bold"/>
    </style:style>
    <style:style style:name="P5" style:family="paragraph" style:parent-style-name="Standard">
      <style:paragraph-properties fo:text-align="start" style:justify-single-word="false"/>
    </style:style>
    <style:style style:name="P6" style:family="paragraph" style:parent-style-name="Standard">
      <style:paragraph-properties fo:text-align="justify" style:justify-single-word="false"/>
    </style:style>
    <style:style style:name="P7" style:family="paragraph" style:parent-style-name="Standard">
      <style:paragraph-properties fo:text-align="start" style:justify-single-word="false"/>
      <style:text-properties style:font-name="Arial" fo:font-size="11pt" style:font-size-asian="11pt" style:font-size-complex="11pt"/>
    </style:style>
    <style:style style:name="P8" style:family="paragraph" style:parent-style-name="Standard">
      <style:paragraph-properties fo:text-align="start" style:justify-single-word="false" style:text-autospace="none"/>
      <style:text-properties style:font-name="Arial" fo:font-size="11pt" style:font-size-asian="11pt" style:font-size-complex="11pt"/>
    </style:style>
    <style:style style:name="P9" style:family="paragraph" style:parent-style-name="Standard">
      <style:paragraph-properties fo:text-align="justify" style:justify-single-word="false"/>
      <style:text-properties style:font-name="Arial" fo:font-size="11pt" fo:font-weight="normal" style:font-size-asian="11pt" style:font-weight-asian="normal" style:font-size-complex="11pt" style:font-weight-complex="normal"/>
    </style:style>
    <style:style style:name="P10" style:family="paragraph" style:parent-style-name="Standard">
      <style:paragraph-properties fo:text-align="justify" style:justify-single-word="false" style:text-autospace="none"/>
      <style:text-properties style:font-name="Arial" fo:font-size="11pt" fo:font-weight="normal" style:font-size-asian="11pt" style:font-weight-asian="normal" style:font-size-complex="11pt" style:font-weight-complex="normal"/>
    </style:style>
    <style:style style:name="P11" style:family="paragraph" style:parent-style-name="Standard">
      <style:paragraph-properties fo:text-align="start" style:justify-single-word="false" style:text-autospace="none"/>
      <style:text-properties style:font-name="Arial" fo:font-size="11pt" fo:font-weight="normal" style:font-size-asian="11pt" style:font-weight-asian="normal" style:font-size-complex="11pt" style:font-weight-complex="normal"/>
    </style:style>
    <style:style style:name="P12" style:family="paragraph" style:parent-style-name="Standard">
      <style:text-properties fo:language="it" fo:country="IT"/>
    </style:style>
    <style:style style:name="P13" style:family="paragraph" style:parent-style-name="Standard">
      <style:text-properties fo:font-weight="normal" style:font-weight-asian="normal" style:font-weight-complex="normal"/>
    </style:style>
    <style:style style:name="P14" style:family="paragraph" style:parent-style-name="Standard">
      <style:paragraph-properties fo:margin-top="0.106cm" fo:margin-bottom="0cm" fo:text-align="center" style:justify-single-word="false"/>
      <style:text-properties fo:font-size="10pt" fo:letter-spacing="0.141cm" style:font-size-asian="10pt" style:font-size-complex="10pt"/>
    </style:style>
    <style:style style:name="P15" style:family="paragraph" style:parent-style-name="Footer">
      <style:paragraph-properties fo:text-align="center" style:justify-single-word="false"/>
    </style:style>
    <style:style style:name="P16"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style>
    <style:style style:name="P17" style:family="paragraph" style:parent-style-name="Standard">
      <style:paragraph-properties fo:margin-left="0.06cm" fo:margin-right="0cm" style:line-height-at-least="0.176cm" fo:text-align="justify" style:justify-single-word="false" fo:text-indent="0cm" style:auto-text-indent="false"/>
      <style:text-properties fo:font-size="11pt" fo:font-weight="normal" style:font-size-asian="11pt" style:font-weight-asian="normal" style:font-name-complex="Arial" style:font-size-complex="11pt" style:font-weight-complex="normal"/>
    </style:style>
    <style:style style:name="P18" style:family="paragraph" style:parent-style-name="Standard">
      <style:paragraph-properties fo:margin-left="-0.018cm" fo:margin-right="0cm" fo:text-align="justify" style:justify-single-word="false" fo:orphans="2" fo:widows="2" fo:text-indent="0cm" style:auto-text-indent="false" style:writing-mode="lr-tb"/>
    </style:style>
    <style:style style:name="P19" style:family="paragraph" style:parent-style-name="Standard">
      <style:paragraph-properties fo:margin-left="0cm" fo:margin-right="0cm" fo:text-align="justify" style:justify-single-word="false" fo:orphans="2" fo:widows="2" fo:text-indent="0cm" style:auto-text-indent="false" style:writing-mode="lr-tb"/>
      <style:text-properties fo:font-size="11pt" style:font-size-asian="11pt" style:font-name-complex="Arial" style:font-size-complex="11pt"/>
    </style:style>
    <style:style style:name="P20" style:family="paragraph" style:parent-style-name="Text_20_body">
      <style:paragraph-properties fo:margin-left="0cm" fo:margin-right="6.951cm" fo:text-indent="0cm" style:auto-text-indent="false"/>
      <style:text-properties fo:font-size="11pt" fo:language="it" fo:country="IT"/>
    </style:style>
    <style:style style:name="P21" style:family="paragraph" style:parent-style-name="Standard" style:master-page-name="">
      <style:paragraph-properties fo:margin-left="0cm" fo:margin-right="4.888cm" fo:text-align="end" style:justify-single-word="false" fo:orphans="2" fo:widows="2" fo:text-indent="0cm" style:auto-text-indent="false" style:page-number="auto" style:writing-mode="lr-tb"/>
      <style:text-properties fo:font-variant="small-caps"/>
    </style:style>
    <style:style style:name="P22" style:family="paragraph" style:parent-style-name="Standard">
      <style:paragraph-properties fo:margin-left="9.991cm" fo:margin-right="0cm" fo:text-indent="0cm" style:auto-text-indent="false"/>
      <style:text-properties fo:font-variant="small-caps"/>
    </style:style>
    <style:style style:name="P23" style:family="paragraph" style:parent-style-name="Heading_20_3" style:master-page-name="Standard">
      <style:paragraph-properties style:page-number="auto"/>
    </style:style>
    <style:style style:name="T1" style:family="text">
      <style:text-properties fo:font-size="10.5pt" style:font-size-asian="10.5pt" style:font-size-complex="10.5pt"/>
    </style:style>
    <style:style style:name="T2" style:family="text">
      <style:text-properties style:font-name="Arial Narrow" fo:font-size="8pt" fo:font-weight="bold" style:font-size-asian="8pt" style:font-weight-asian="bold" style:font-name-complex="Arial Narrow"/>
    </style:style>
    <style:style style:name="T3" style:family="text">
      <style:text-properties style:font-name="Arial Narrow" fo:font-size="8pt" style:font-size-asian="8pt" style:font-name-complex="Arial Narrow"/>
    </style:style>
    <style:style style:name="T4" style:family="text">
      <style:text-properties fo:font-weight="bold" style:font-weight-asian="bold" style:font-weight-complex="bold"/>
    </style:style>
    <style:style style:name="T5" style:family="text">
      <style:text-properties fo:language="it" fo:country="IT"/>
    </style:style>
    <style:style style:name="T6" style:family="text">
      <style:text-properties fo:font-style="italic" style:font-style-asian="italic" style:font-style-complex="italic"/>
    </style:style>
    <style:style style:name="T7" style:family="text">
      <style:text-properties fo:font-style="normal" style:font-style-asian="normal" style:font-style-complex="normal"/>
    </style:style>
    <style:style style:name="T8" style:family="text">
      <style:text-properties fo:text-transform="uppercase"/>
    </style:style>
    <style:style style:name="fr1" style:family="graphic" style:parent-style-name="Graphics">
      <style:graphic-properties fo:margin-left="0cm" fo:margin-right="0cm" style:vertical-pos="top" style:vertical-rel="baseline" fo:padding="0.026cm" fo:border="none" style:mirror="none" fo:clip="rect(0cm, 0cm, 0cm, 0cm)" draw:luminance="0%" draw:contrast="0%" draw:red="0%" draw:green="0%" draw:blue="0%" draw:gamma="100%" draw:color-inversion="false" draw:image-opacity="100%" draw:color-mode="standard"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23" text:outline-level="3">Prof.<text:tab/><text:span text:style-name="T4">GIANGIACOMO GEREVINI</text:span><text:bookmark text:name="Testo1"/><text:tab/><text:tab/>Materia<text:tab/><text:span text:style-name="T4">STORIA </text:span></text:h>
      <text:p text:style-name="Standard"/>
      <text:p text:style-name="Standard"/>
      <text:p text:style-name="Standard">In relazione alla programmazione curricolare sono stati conseguiti i seguenti obiettivi in termini di:</text:p>
      <text:p text:style-name="Standard"/>
      <text:p text:style-name="P4">CONOSCENZE</text:p>
      <text:p text:style-name="P5"/>
      <text:p text:style-name="Standard">Per quanto attiene alla sempre problematica individuazione degli obiettivi conseguiti e dei rispettivi livelli, giova forse introdurre una correlazione tra le qualificazioni degli apprendimenti in termini valutativi e le corrispondenti conoscenze, competenze e capacità.</text:p>
      <text:p text:style-name="Standard">In questa ottica, gli studenti che, in sede di valutazione finale, sono collocati al livello della sufficienza, hanno raggiunto gli obiettivi minimi di conoscenza necessari per lo sviluppo di competenze e capacità specifiche. Essi conoscono, vale a dire individuano e riproducono, ancorché in modo semplificato e talora frammentario:</text:p>
      <text:p text:style-name="Standard">(1) gli eventi e i fatti elementari relativi al Novecento selezionati dal manuale in adozione e presentati nel corso dell’insegnamento;</text:p>
      <text:p text:style-name="Standard">(2) le sequenze di fatti ed eventi relativi alla storia del Novecento, selezionati dal manuale in adozione e presentati nel corso dell’insegnamento.</text:p>
      <text:p text:style-name="Standard">Gli studenti i cui apprendimenti, in sede di valutazione finale, sono qualificati come discreti (7), oltre a individuare e riprodurre con maggiore completezza e accuratezza gli elementi (1)-(2), sanno individuare e riprodurre:</text:p>
      <text:p text:style-name="Standard">(3) alcuni basilari concetti esplicativi, teorie e meccanismi causali elaborati nell’ambito dei saperi ricompresi nelle scienze storico-sociali;</text:p>
      <text:p text:style-name="Standard">(4) le procedure necessarie a connettere gli eventi e i fatti elementari relativi alla storia del Novecento, selezionati dal manuale in adozione e presentati nell’insegnamento, mediante i concetti esplicativi, le teorie e i meccanismi causali menzionati in (3).</text:p>
      <text:p text:style-name="P6">Gli studenti che sono situati a livelli buono (8) o superiore individuano e riproducono in modo corretto, adeguato e completo, con determinazione precisa ed esauriente degli spazi e della cronologia, della terminologia e della pertinente concettualità, gli elementi (1)-(4).</text:p>
      <text:p text:style-name="Standard"/>
      <text:p text:style-name="Standard"/>
      <text:p text:style-name="P4">COMPETENZE</text:p>
      <text:p text:style-name="Standard"/>
      <text:p text:style-name="Standard">Gli studenti che nella valutazione finale sono pervenuti al livello della sufficienza, sono in grado di:</text:p>
      <text:p text:style-name="Standard">(1) descrivere gli eventi e i fatti relativi al Novecento selezionati dal manuale e quelli presentati nel corso dell’insegnamento, dimostrando elementari competenze d’uso e adeguata comprensione degli standard che controllano la formazione degli enunciati disciplinari;</text:p>
      <text:p text:style-name="Standard">(2) articolare ed esporre, grazie a competenze d’uso elementari e nel rispetto degli standard che controllano la formazione degli enunciati disciplinari, sequenze di eventi e fatti al Novecento selezionati dal manuale e presentati nel corso dell’insegnamento, nel corretto ordine cronologico e con riferimento agli spazi geo-politici di riferimento.</text:p>
      <text:p text:style-name="Standard">Gli studenti che, in sede di valutazione finale, si situano a livello discreto (7), oltre a produrre le comunicazioni relative a (1) e (2), sono in grado di:</text:p>
      <text:p text:style-name="Standard">3) controllare un reticolo di sostituzioni che permette di rimpiazzare termini, enunciati o serie degli enunciati presenti nelle comunicazioni, scritte o orali, di partenza, con altri termini, enunciati o serie di enunciati accettati nella storia “esperta”.</text:p>
      <text:p text:style-name="Standard">Gli studenti che, in sede di valutazione finale, si situano a livello buono (8) o eventualmente superiore al buono, oltre a saper produrre comunicazioni che realizzano, a un livello di maggior padronanza, le competenze incluse in (1)-(3), sono in grado di:</text:p>
      <text:p text:style-name="Standard">(4) tradurre gli enunciati presentati del manuale e quelli presentati nell’insegnamento svolto in classe <text:s/>– anche in relazione a materiali complessi ovvero a temi più settoriali della storia del Novecento – in <text:s/>enunciati originali, formalmente corretti e coerenti con gli standard che controllano la formazione degli enunciati disciplinari.</text:p>
      <text:p text:style-name="Standard"/>
      <text:p text:style-name="Standard"/>
      <text:p text:style-name="P4"><text:soft-page-break/>CAPACITÀ</text:p>
      <text:p text:style-name="P4"/>
      <text:p text:style-name="P17">Gli studenti valutati nell’area del discreto o del buono (ed eventualmente a livelli superiori) sono in grado di impiegare sistematicamente le competenze espositive ed espressive acquisite, approfondendo analiticamente (a livelli corrispondenti alle valutazioni) e di dar conto dei risultati di tali analisi (a livelli di complessità parimenti congruenti con le rispettive valutazioni) in comunicazioni di sintesi lessicalmente appropriate, logicamente articolate e strutturate in maniera organica. </text:p>
      <text:p text:style-name="P17">In tali comunicazioni di sintesi, sia scritte sia orali, sanno altresì impiegare i pertinenti elementi appresi dalla esperienza di saperi ausiliari.</text:p>
      <text:p text:style-name="P5"/>
      <text:p text:style-name="P5"/>
      <text:p text:style-name="P4">METODOLOGIE</text:p>
      <text:p text:style-name="P4"/>
      <text:p text:style-name="P9">Il corso si è articolato essenzialmente in una serie di lezioni frontali la cui tipologia può peraltro essere differenziata come segue:</text:p>
      <text:p text:style-name="P10">(a) lezioni “introduttive”, destinate alla presentazione degli eventi e dei fatti fondamentali richiesti per la comprensione delle unità individuate nella programmazione didattica (riportata sopra). La predisposizione di tali lezioni attinge a contributi della “storia esperta”: il mio impegno è stato quello di rifondere le fonti in modo da fornire presentazioni sufficientemente articolate degli eventi/fatti introdotti;</text:p>
      <text:p text:style-name="P10">(b) lezioni di approfondimento o integrazione di alcuni materiali sinteticamente presentati dal manuale, che ne sviluppino alcune dimensioni rilevanti per la ricerca storico/sociale mediante l’impiego di concetti e la presentazione di meccanismi più complessi, o che infine individuino implicazioni dei concetti e meccanismi introdotti.</text:p>
      <text:p text:style-name="P10">Devo peraltro sottolineare come, a seguito dei risultati assai modesti della prova scritta di storia inserita nella 2ª simulazione di Terza prova, le modalità di trasmissione siano mutate in misura significativa. A fronte delle limitate conoscenze (nell’accezione dettagliata <text:span text:style-name="T6">supra</text:span><text:span text:style-name="T7">) acquisite da una parte rilevante della classe, che rendevano impossibile prevedere il conseguimento dei livelli minimi attesi, ho preferito limitare la verifica degli apprendimenti ai soli materiali presentati dal manuale, pur controllando attentamente i livelli di correttezza della loro acquisizione. In tal senso, le lezioni frontali sono state sostituite da verifiche orali più numerose e sistematiche, che mi permettessero se non altro di accertare la presenza degli elementi (1) e (2) (sempre nell’accezione riportata </text:span><text:span text:style-name="T6">supra</text:span><text:span text:style-name="T7">), rinunciando a integrazioni che risultavano alquanto dubbie.</text:span></text:p>
      <text:p text:style-name="P11"/>
      <text:p text:style-name="Standard"/>
      <text:p text:style-name="P4">MATERIALI DIDATTICI </text:p>
      <text:p text:style-name="Standard"/>
      <text:p text:style-name="P7">Manuale in adozione: GIARDINA, SABBATUCCI, VIDOTTO, <text:span text:style-name="T6">Mondi della storia</text:span>, Voll. II, <text:span text:style-name="T6">Ascesa ed egemonia europea nel mondo</text:span><text:span text:style-name="T7"> e</text:span> <text:s/>III, <text:span text:style-name="T6">Guerre mondiali, decolonizzazione, globalizzazione</text:span>, Laterza, Roma-Bari 2013</text:p>
      <text:p text:style-name="P8">Appunti delle lezioni</text:p>
      <text:p text:style-name="Standard"/>
      <text:p text:style-name="Standard"/>
      <text:p text:style-name="P4">SPAZI </text:p>
      <text:p text:style-name="Standard"/>
      <text:p text:style-name="P6">Com’è possibile evincere già dalla lettura della voce «metodologie» (<text:span text:style-name="T6">supra</text:span><text:span text:style-name="T7">)</text:span>, la struttura dell’insegnamento ha seguito volutamente un’impostazione tradizionale. Considerate l’ampiezza del programma, la necessità di presentare contenuti assai articolati e le difficoltà cui ho brevemente accennato, non è stato possibile il ricorso a dispositivi e materiali di carattere multimediale.</text:p>
      <text:p text:style-name="Standard"/>
      <text:p text:style-name="Standard"/>
      <text:p text:style-name="P4">CRITERI E STRUMENTI DI VALUTAZIONE ADOTTATI </text:p>
      <text:p text:style-name="Standard"/>
      <text:p text:style-name="P18"><text:soft-page-break/>Per quanto attiene agli strumenti: nel primo periodo, due prove scritte rispettivamente effettuate fra ottobre e novembre e nella prima quindicina di gennaio (nella tipologia B di Terza Prova d’Esame, ancorché non inclusa nella simulazione di Terza Prova).</text:p>
      <text:p text:style-name="P18">La medesima tipologia è stata impiegata nelle prove per il recupero dell’insufficienza conseguita nel primo periodo.</text:p>
      <text:p text:style-name="P18">Nel secondo periodo, una prova scritta, sempre con tipologia B, condotta però nell’ambito della seconda simulazione di Terza Prova d’Esame, e una prova orale.</text:p>
      <text:p text:style-name="P19">La necessità di acquisire ulteriori elementi valutativi ha motivato, per alcuni studenti, l’effettuazione di una terza prova, sempre orale, nella fase finale del secondo periodo.</text:p>
      <text:p text:style-name="P19">Per quanto attiene ai criteri, il rimando è alla griglia di valutazione che integra il presente Allegato.</text:p>
      <text:p text:style-name="Standard"/>
      <text:p text:style-name="Standard"/>
      <text:p text:style-name="P4">CONTENUTI DISCIPLINARI DETTAGLIATI</text:p>
      <text:p text:style-name="Standard"/>
      <text:p text:style-name="P20">1. L’EUROPA AGLI INIZI DEL NOVECENTO (5 ore)</text:p>
      <text:p text:style-name="Standard">1.1          Il neuer Kurs e la diplomazia post-bismarckiana</text:p>
      <text:p text:style-name="Standard">1.2          Crisi marocchine</text:p>
      <text:p text:style-name="Standard">1.3          Guerra anglo-boera</text:p>
      <text:p text:style-name="Standard">1.4          La Duplice Monarchia danubiana: la Cisleithania</text:p>
      <text:p text:style-name="Standard">1.5          La Duplice Monarchia danubiana: la Transleithania</text:p>
      <text:p text:style-name="Standard">1.6          La Troisième République: l’affaire Dreyfus</text:p>
      <text:p text:style-name="Standard">1.7          L’affermazione dei libs in Inghilterra. Home Rule</text:p>
      <text:p text:style-name="Standard">1.8          Il conflitto russo-giapponese</text:p>
      <text:p text:style-name="Standard">1.9          La rivoluzione russa del 1905</text:p>
      <text:p text:style-name="Standard">1.10        Lo pseudo-costituzionalismo di P. A. Stolypin</text:p>
      <text:p text:style-name="Standard"> </text:p>
      <text:p text:style-name="Standard">2. ASIA E AMERICHE AGLI INIZI DEL NOVECENTO (3 ore)</text:p>
      <text:p text:style-name="Standard">2.1          La crisi della dinastia Qing</text:p>
      <text:p text:style-name="Standard">2.2          Il Guomindang e la rivoluzione del 1911</text:p>
      <text:p text:style-name="Standard">2.3          The Progressive Era: profili interni</text:p>
      <text:p text:style-name="Standard">2.4          The Progressive Era: profili internazionali</text:p>
      <text:p text:style-name="Standard">2.5          Elezioni presidenziali del 1912</text:p>
      <text:p text:style-name="Standard">2.6          Il porfiriato</text:p>
      <text:p text:style-name="Standard">2.7          La rivoluzione in Messico. Da Madero a Obregón</text:p>
      <text:p text:style-name="Standard"> </text:p>
      <text:p text:style-name="Standard">3. L’ITALIA ALL’INIZIO DEL NOVECENTO (3 ore)</text:p>
      <text:p text:style-name="Standard">3.1          Dalla crisi di fine secolo alla svolta liberale</text:p>
      <text:p text:style-name="Standard">3.2          La riforma del credito e il take-off industriale</text:p>
      <text:p text:style-name="Standard">3.3          Problemi di un’economia dualista</text:p>
      <text:p text:style-name="Standard">3.4          Il riformismo giolittiano</text:p>
      <text:p text:style-name="Standard">3.5          Sciopero generale del 1904. Congresso di Reggio Emilia</text:p>
      <text:p text:style-name="Standard">3.6          Il nazionalismo italiano</text:p>
      <text:p text:style-name="Standard">3.7          Dalla riforma elettorale alla guerra di Libia L’epilogo dell’età giolittiana</text:p>
      <text:p text:style-name="Standard">3.8          La “settimana rossa”</text:p>
      <text:p text:style-name="Standard"> </text:p>
      <text:p text:style-name="Standard">4. IL PRIMO CONFLITTO MONDIALE (10 ore)</text:p>
      <text:p text:style-name="Standard">4.1          La «crisi di luglio»</text:p>
      <text:p text:style-name="Standard">4.2          Campagne del 1914: il piano Schlieffen e il fronte occidentale. Il fronte orientale </text:p>
      <text:p text:style-name="Standard">4.3          L’intervento italiano</text:p>
      <text:p text:style-name="Standard">4.4          L'immobilismo: 1915-1916 I fronti secondari</text:p>
      <text:p text:style-name="Standard">4.5          I governi di unità nazionale. Il “socialismo di guerra”</text:p>
      <text:p text:style-name="Standard">4.6          La guerra sottomarina illimitata. Dichiarazione di guerra degli U.S. </text:p>
      <text:p text:style-name="Standard">4.7          Offensive dell'Intesa sul fronte occidentale nel 1917</text:p>
      <text:p text:style-name="Standard">4.8          Le offensive dell’Intesa dopo Brest-Litovsk</text:p>
      <text:p text:style-name="Standard"><text:soft-page-break/> </text:p>
      <text:p text:style-name="Standard">5. LA RIVOLUZIONE DI OTTOBRE (2 ore)</text:p>
      <text:p text:style-name="Standard">5.1          La rivoluzione di Ottobre</text:p>
      <text:p text:style-name="Standard">5.2          La dittatura alimentare e il comunismo di guerra </text:p>
      <text:p text:style-name="Standard">5.3          X Congresso del PCUS: la NEP</text:p>
      <text:p text:style-name="Standard">5.4          Nascita del Komintern </text:p>
      <text:p text:style-name="Standard">5.5          La successione di Lenin</text:p>
      <text:p text:style-name="Standard">5.6          XIV e XV Congresso del PCUS </text:p>
      <text:p text:style-name="Standard">5.7          Il primo piano quinquennale</text:p>
      <text:p text:style-name="Standard"> </text:p>
      <text:p text:style-name="Standard">6. I PROBLEMI DEL DOPOGUERRA (5 ore)</text:p>
      <text:p text:style-name="Standard">6.1          I trattati di pace e il nuovo scenario europeo. Le conseguenze economiche della pace</text:p>
      <text:p text:style-name="Standard">6.2          L’indebolimento europeo, il rafforzamento degli U.S.</text:p>
      <text:p text:style-name="Standard">6.3          La fine dello Stato liberale</text:p>
      <text:p text:style-name="Standard">6.4          Il movimento dei Räte in Germania. La repubblica sovietica di Ungheria</text:p>
      <text:p text:style-name="Standard">6.5          Costituzione e vita politica della repubblica di Weimar </text:p>
      <text:p text:style-name="Standard">6,6          La fase inflazionistica. Stabilizzazione del marco</text:p>
      <text:p text:style-name="Standard"> </text:p>
      <text:p text:style-name="Standard">7. DAL BIENNIO ROSSO AL REGIME FASCISTA (5 ore)</text:p>
      <text:p text:style-name="Standard">7.1          Riconversione e squilibri strutturali nell’economia italiana</text:p>
      <text:p text:style-name="Standard">7.2          Crisi industriale e movimento operaio in Italia nel primo dopoguerra</text:p>
      <text:p text:style-name="Standard">7.3          1919-1920. L’occupazione delle fabbriche</text:p>
      <text:p text:style-name="Standard">7.4          La crisi del riformismo giolittiano. Le “squadre” e il programma fascista del 1919 </text:p>
      <text:p text:style-name="Standard">7.5          Genesi del PNF</text:p>
      <text:p text:style-name="Standard">7.6          La presa di potere fascista</text:p>
      <text:p text:style-name="Standard">7.7          Il periodo liberista dello stato fascista: 1922-1926</text:p>
      <text:p text:style-name="Standard">7.8          L'intervento dello stato nei meccanismi economico-sociali: la svolta del 1926</text:p>
      <text:p text:style-name="Standard">7.9          Il corporativismo fascista</text:p>
      <text:p text:style-name="Standard">7.10        I fascismi in Europa</text:p>
      <text:p text:style-name="Standard"> </text:p>
      <text:p text:style-name="Standard">8. IL DOPOGUERRA EXTRAEUROPEO (2 ore)</text:p>
      <text:p text:style-name="P12">8.1          Anticolonialismo e nazionalismo in Medio Oriente. Il sistema dei mandati</text:p>
      <text:p text:style-name="Standard">8.2          Nascita della Repubblica Turca </text:p>
      <text:p text:style-name="Standard">8.3          L’India dopo l’Indian Council Act</text:p>
      <text:p text:style-name="Standard">8.4          Guomindang e Partito comunista cinese. Il “decennio di Nanchino”</text:p>
      <text:p text:style-name="Standard">8.5          Il Giappone negli Anni venti</text:p>
      <text:p text:style-name="Standard">8.6          Guerra sino-giapponese</text:p>
      <text:p text:style-name="Standard">8.7          L’Africa coloniale</text:p>
      <text:p text:style-name="Standard">8.8          L’America latina nel primo dopoguerra</text:p>
      <text:p text:style-name="Standard"> </text:p>
      <text:p text:style-name="Standard">9. LA CRISI DEL ‘29 (4 ore)</text:p>
      <text:p text:style-name="Standard">9.1          Il boom industriale degli anni venti negli U.S. La politica della prosperità (1920-1929)</text:p>
      <text:p text:style-name="Standard">9.2          Il crollo finanziario e la “grande crisi”: cause della recessione internazionale </text:p>
      <text:p text:style-name="Standard">9.3          La fine del gold standard</text:p>
      <text:p text:style-name="Standard">9.4          Le risposte di breve periodo. La propagazione della crisi</text:p>
      <text:p text:style-name="Standard">9.5          Conseguenze della «grande crisi» in Europa </text:p>
      <text:p text:style-name="Standard">9.6          La prima fase del New Deal</text:p>
      <text:p text:style-name="Standard">9.7          Le basi dello stato sociale americano </text:p>
      <text:p text:style-name="Standard">9.8          La seconda fase del New Deal</text:p>
      <text:p text:style-name="Standard">9.9          Lo stato-piano</text:p>
      <text:p text:style-name="Standard"> </text:p>
      <text:p text:style-name="Standard">10. IL FASCISMO ITALIANO: 1926–1939 (3 ore)</text:p>
      <text:p text:style-name="Standard">10.1        Dallo stato regolatore allo stato imprenditore e banchiere </text:p>
      <text:p text:style-name="Standard">10.2        La fascistizzazione della società</text:p>
      <text:p text:style-name="Standard">10.3        Imperialismo e rilancio dell’economia nazionale</text:p>
      <text:p text:style-name="Standard"><text:soft-page-break/>10.4        La politica estera del regime. L’Impero</text:p>
      <text:p text:style-name="Standard">10.5        L’autarchia</text:p>
      <text:p text:style-name="Standard">10.6        L’antifascismo</text:p>
      <text:p text:style-name="Standard"> </text:p>
      <text:p text:style-name="Standard">11. IL NAZIONALSOCIALISMO IN GERMANIA (3 ore)</text:p>
      <text:p text:style-name="Standard">11.1        Il blocco della razionalizzazione nell’industria tedesca. Il montare delle lotte sociali</text:p>
      <text:p text:style-name="Standard">11.2        L'affermazione politica della NSDAP</text:p>
      <text:p text:style-name="Standard">11.3        Il biennio fascista del nazionalsocialismo tedesco: 1933-1934</text:p>
      <text:p text:style-name="Standard">11.4        Lo stato pianificato del nazionalsocialismo</text:p>
      <text:p text:style-name="Standard">11.5        La crisi interna del 1937-1938</text:p>
      <text:p text:style-name="Standard">11.6        Darwinismo sociale e annientamento: i campi</text:p>
      <text:p text:style-name="Standard"> </text:p>
      <text:p text:style-name="Standard">12. L’ENTRE-DEUX-GUERRES IN EUROPA (2 ore)</text:p>
      <text:p text:style-name="Standard">12.1        La vita politica della Troisième République fino all'affaire Stavisky </text:p>
      <text:p text:style-name="Standard">12.2        Dalla crisi di febbraio 1934 al governo di Front Populaire</text:p>
      <text:p text:style-name="Standard">12.3        Elezioni politiche di gennaio 1924 in Gran Bretagna General Strike</text:p>
      <text:p text:style-name="Standard">12.4        La nascita della repubblica in Spagna</text:p>
      <text:p text:style-name="Standard">12.5        Fronte popolare e guerra civile</text:p>
      <text:p text:style-name="Standard"> </text:p>
      <text:p text:style-name="Standard">13. L’URSS NEGLI ANNI TRENTA (3 ore)</text:p>
      <text:p text:style-name="Standard"><text:span text:style-name="T5">13.1        </text:span>“<text:span text:style-name="T5">Fronte unito” e “lotta al social-fascismo” nell’Internazionale Comunista</text:span></text:p>
      <text:p text:style-name="Standard">13.2        VII Congresso del Comintern</text:p>
      <text:p text:style-name="Standard">13.3        I piani quinquennali e lo sviluppo industriale. Effetti sociali dell'industrializzazione</text:p>
      <text:p text:style-name="Standard">13.4        La collettivizzazione in agricoltura</text:p>
      <text:p text:style-name="Standard">13.5        I processi di Mosca del 1936–1938. </text:p>
      <text:p text:style-name="Standard"> </text:p>
      <text:p text:style-name="Standard">14. IL SECONDO CONFLITTO MONDIALE (4 ore)</text:p>
      <text:p text:style-name="Standard">14.1        L'uscita del Giappone e della Germania dalla Società delle Nazioni</text:p>
      <text:p text:style-name="Standard">14.2        Le "occupazioni lampo" tedesche del 1938-1939</text:p>
      <text:p text:style-name="Standard">14.3        La crisi polacca e lo scoppio della guerra</text:p>
      <text:p text:style-name="Standard">14.4        La prima fase della guerra europea: settembre 1939-giugno 1940</text:p>
      <text:p text:style-name="Standard">14.5        La svolta a est della guerra europea: giugno 1940-giugno 1941</text:p>
      <text:p text:style-name="Standard">14.6        Da Pearl Harbour a Stalingrado: dicembre 1941-febbraio 1943</text:p>
      <text:p text:style-name="Standard">14.7        Da Stalingrado alla liberazione della Francia</text:p>
      <text:p text:style-name="Standard">14.8        Da Guadalcanal a Saipan: febbraio 1943-agosto 1944</text:p>
      <text:p text:style-name="Standard">14.9        Politica e strategia nella fase finale della guerra: settembre 1944-settembre 1945</text:p>
      <text:p text:style-name="Standard">14.10      Le conferenze interalleate e la preparazione dei trattati di pace</text:p>
      <text:p text:style-name="Standard"> </text:p>
      <text:p text:style-name="Standard">*15. <text:span text:style-name="T8">Il nuovo ordine mondiale</text:span> (3 ore)</text:p>
      <text:p text:style-name="Standard">15.1        L’egemonia economica degli U.S. dopo il secondo conflitto mondiale</text:p>
      <text:p text:style-name="Standard">15.2        Nascita dell’ONU</text:p>
      <text:p text:style-name="Standard">15.3        La formazione dei blocchi</text:p>
      <text:p text:style-name="Standard">15.4        Il sistema di alleanze americano Presidenza Truman: il «contenimento»</text:p>
      <text:p text:style-name="Standard">15.5        Conflitti locali durante la guerra fredda: Grecia e Germania </text:p>
      <text:p text:style-name="Standard">15.6        Le rivoluzioni anticoloniali in Asia: India, Cina, Indocina</text:p>
      <text:p text:style-name="Standard">15.7        La corsa al riarmo</text:p>
      <text:p text:style-name="Standard">15.8        XX Congresso del PCUS</text:p>
      <text:p text:style-name="Standard">15.9        Guerra di Corea</text:p>
      <text:p text:style-name="Standard">15.10      Crisi cubane del 1961-1962</text:p>
      <text:p text:style-name="Standard">15.11      Guerra del Vietnam</text:p>
      <text:p text:style-name="Standard"> </text:p>
      <text:p text:style-name="Standard">*16. LA DECOLONIZZAZIONE (3 ore)</text:p>
      <text:p text:style-name="Standard">16.1        Nascita dello Stato di Israele</text:p>
      <text:p text:style-name="Standard">16.2        L’Egitto di Nasser</text:p>
      <text:p text:style-name="Standard">16.3        L’indipendenza del Maghreb</text:p>
      <text:p text:style-name="Standard"><text:soft-page-break/>16.4        I conflitti arabo-israeliani</text:p>
      <text:p text:style-name="Standard">16.5        L’Africa subsahariana</text:p>
      <text:p text:style-name="Standard">16.6        Non-allineamento e sottosviluppo</text:p>
      <text:p text:style-name="Standard">16.7        Dittature e democrazie in America Latina</text:p>
      <text:p text:style-name="Standard"> </text:p>
      <text:p text:style-name="Standard">17. L’ITALIA REPUBBLICANA: 1946-1970 (3 ore)</text:p>
      <text:p text:style-name="Standard">17.1        La Liberazione e il «governo del Cln» </text:p>
      <text:p text:style-name="Standard">17.2        Nascita della Repubblica</text:p>
      <text:p text:style-name="Standard">17.3        La rottura dell’unità antifascista </text:p>
      <text:p text:style-name="Standard">17.4        La ricostruzione economica</text:p>
      <text:p text:style-name="Standard">17.5        L’ l'Italia nella «guerra fredda»: elezioni politiche del 18 aprile 1948 </text:p>
      <text:p text:style-name="Standard">17.6        Gli anni del centrismo</text:p>
      <text:p text:style-name="Standard">17.7        Il «miracolo economico» </text:p>
      <text:p text:style-name="Standard">17.8        L'apertura a sinistra</text:p>
      <text:p text:style-name="Standard"> </text:p>
      <text:p text:style-name="Standard">*18. DAGLI ANNI SESSANTA ALLA CRISI PETROLIFERA (4 ore)</text:p>
      <text:p text:style-name="Standard">18.1        L’URSS da Chruscëv a Breznev</text:p>
      <text:p text:style-name="Standard">18.2        La crisi dell’egemonia sovietica nell’Est europeo L’intervento in Cecoslovacchia</text:p>
      <text:p text:style-name="Standard">18.3        La crisi dei rapporti sino-sovietici</text:p>
      <text:p text:style-name="Standard">18.4        Dal boom economico alla fine dell’“autunno caldo” </text:p>
      <text:p text:style-name="Standard">18.5        Lotte operaie e studentesche negli anni Sessanta</text:p>
      <text:p text:style-name="Standard">18.6        La crisi economica degli Anni settanta</text:p>
      <text:p text:style-name="Standard"/>
      <text:p text:style-name="P13">N. B. I punti contrassegnati con (*) si intendono da svolgere nel periodo successivo alla stesura della presente relazione.</text:p>
      <text:p text:style-name="P3"/>
      <text:p text:style-name="P3"/>
      <text:p text:style-name="P21">Il Docente</text:p>
      <text:p text:style-name="Standard"/>
      <text:p text:style-name="Standard"/>
      <text:p text:style-name="Standard"/>
      <text:p text:style-name="Standard"/>
      <text:p text:style-name="Standard"/>
      <text:p text:style-name="P22"><text:s text:c="6"/>I rappresentanti degli Studenti</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OpenSymbol" svg:font-family="OpenSymbol" style:font-pitch="variable"/>
    <style:font-face style:name="Garamond" svg:font-family="Garamond"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en" fo:country="US"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style:writing-mode="lr-tb"/>
      <style:text-properties style:use-window-font-color="true" style:font-name="Arial" fo:font-size="11pt" fo:language="it" fo:country="IT" style:font-name-asian="Times New Roman" style:font-size-asian="11pt" style:font-name-complex="Arial" style:font-size-complex="12pt" style:language-complex="ar" style:country-complex="SA"/>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Arial Unicode M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Standard" style:class="list">
      <style:paragraph-properties fo:margin-left="0.499cm" fo:margin-right="0cm" fo:text-align="start" style:justify-single-word="false" fo:text-indent="-0.499cm" style:auto-text-indent="false"/>
      <style:text-properties style:font-name="Times New Roman" fo:font-size="10pt" style:font-size-asian="10pt" style:font-name-complex="Times New Roman" style:font-size-complex="10pt"/>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Standard" style:next-style-name="Standard" style:default-outline-level="1" style:list-style-name="" style:class="text">
      <style:paragraph-properties fo:text-align="center" style:justify-single-word="false"/>
      <style:text-properties fo:font-variant="small-caps" fo:font-size="18pt" style:font-size-asian="18pt" style:font-size-complex="18pt"/>
    </style:style>
    <style:style style:name="Heading_20_2" style:display-name="Heading 2" style:family="paragraph" style:parent-style-name="Standard" style:next-style-name="Standard" style:default-outline-level="2" style:list-style-name="WW8Num2" style:class="text">
      <style:text-properties fo:font-size="11.5pt" fo:font-weight="bold" style:font-size-asian="11.5pt" style:font-weight-asian="bold" style:font-weight-complex="bold"/>
    </style:style>
    <style:style style:name="Heading_20_3" style:display-name="Heading 3" style:family="paragraph" style:parent-style-name="Standard" style:next-style-name="Standard" style:default-outline-level="3" style:list-style-name="" style:class="text">
      <style:paragraph-properties fo:keep-with-next="always"/>
      <style:text-properties fo:font-size="13pt" style:font-size-asian="13pt" style:font-name-complex="Arial" style:font-size-complex="13pt" style:font-weight-complex="bold"/>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Stile_20_Titolo_20_3_20__2b__20_Grassetto" style:display-name="Stile Titolo 3 + Grassetto" style:family="paragraph" style:parent-style-name="Heading_20_3">
      <style:text-properties fo:font-weight="bold" style:font-weight-asian="bold" style:font-weight-complex="normal"/>
    </style:style>
    <style:style style:name="Subtitle" style:family="paragraph" style:parent-style-name="Standard" style:next-style-name="Text_20_body" style:class="chapter">
      <style:paragraph-properties fo:text-align="center" style:justify-single-word="false" fo:hyphenation-ladder-count="no-limit"/>
      <style:text-properties fo:font-variant="small-caps" style:font-name="Garamond" fo:font-size="14pt" fo:font-weight="bold" style:font-size-asian="14pt" style:font-weight-asian="bold" style:font-name-complex="Garamond" style:font-weight-complex="bold" fo:hyphenate="false" fo:hyphenation-remain-char-count="2" fo:hyphenation-push-char-count="2"/>
    </style:style>
    <style:style style:name="Contents_20_1" style:display-name="Contents 1" style:family="paragraph" style:parent-style-name="Standard" style:next-style-name="Standard" style:class="index">
      <style:paragraph-properties fo:margin-top="0.635cm" fo:margin-bottom="0cm" fo:text-align="start" style:justify-single-word="false"/>
      <style:text-properties fo:text-transform="uppercase" fo:font-size="12pt" fo:font-weight="bold" style:font-size-asian="12pt" style:font-weight-asian="bold" style:font-name-complex="Arial" style:font-size-complex="14pt" style:font-weight-complex="bold"/>
    </style:style>
    <style:style style:name="Contents_20_2" style:display-name="Contents 2" style:family="paragraph" style:parent-style-name="Standard" style:next-style-name="Standard" style:class="index">
      <style:paragraph-properties fo:margin-top="0.423cm" fo:margin-bottom="0cm" fo:text-align="start" style:justify-single-word="false"/>
      <style:text-properties style:font-name="Times New Roman" fo:font-size="10pt" fo:font-weight="bold" style:font-size-asian="10pt" style:font-weight-asian="bold" style:font-name-complex="Times New Roman" style:font-weight-complex="bold"/>
    </style:style>
    <style:style style:name="Contents_20_3" style:display-name="Contents 3" style:family="paragraph" style:parent-style-name="Standard" style:next-style-name="Standard" style:class="index">
      <style:paragraph-properties fo:margin-left="0.388cm" fo:margin-right="0cm" fo:text-align="start" style:justify-single-word="false" fo:text-indent="0cm" style:auto-text-indent="false"/>
      <style:text-properties style:font-name="Times New Roman" fo:font-size="10pt" style:font-size-asian="10pt" style:font-name-complex="Times New Roman"/>
    </style:style>
    <style:style style:name="Contents_20_4" style:display-name="Contents 4" style:family="paragraph" style:parent-style-name="Standard" style:next-style-name="Standard" style:class="index">
      <style:paragraph-properties fo:margin-left="0.776cm" fo:margin-right="0cm" fo:text-align="start" style:justify-single-word="false" fo:text-indent="0cm" style:auto-text-indent="false"/>
      <style:text-properties style:font-name="Times New Roman" fo:font-size="10pt" style:font-size-asian="10pt" style:font-name-complex="Times New Roman"/>
    </style:style>
    <style:style style:name="Contents_20_5" style:display-name="Contents 5" style:family="paragraph" style:parent-style-name="Standard" style:next-style-name="Standard" style:class="index">
      <style:paragraph-properties fo:margin-left="1.164cm" fo:margin-right="0cm" fo:text-align="start" style:justify-single-word="false" fo:text-indent="0cm" style:auto-text-indent="false"/>
      <style:text-properties style:font-name="Times New Roman" fo:font-size="10pt" style:font-size-asian="10pt" style:font-name-complex="Times New Roman"/>
    </style:style>
    <style:style style:name="Contents_20_6" style:display-name="Contents 6" style:family="paragraph" style:parent-style-name="Standard" style:next-style-name="Standard" style:class="index">
      <style:paragraph-properties fo:margin-left="1.552cm" fo:margin-right="0cm" fo:text-align="start" style:justify-single-word="false" fo:text-indent="0cm" style:auto-text-indent="false"/>
      <style:text-properties style:font-name="Times New Roman" fo:font-size="10pt" style:font-size-asian="10pt" style:font-name-complex="Times New Roman"/>
    </style:style>
    <style:style style:name="Contents_20_7" style:display-name="Contents 7" style:family="paragraph" style:parent-style-name="Standard" style:next-style-name="Standard" style:class="index">
      <style:paragraph-properties fo:margin-left="1.94cm" fo:margin-right="0cm" fo:text-align="start" style:justify-single-word="false" fo:text-indent="0cm" style:auto-text-indent="false"/>
      <style:text-properties style:font-name="Times New Roman" fo:font-size="10pt" style:font-size-asian="10pt" style:font-name-complex="Times New Roman"/>
    </style:style>
    <style:style style:name="Contents_20_8" style:display-name="Contents 8" style:family="paragraph" style:parent-style-name="Standard" style:next-style-name="Standard" style:class="index">
      <style:paragraph-properties fo:margin-left="2.328cm" fo:margin-right="0cm" fo:text-align="start" style:justify-single-word="false" fo:text-indent="0cm" style:auto-text-indent="false"/>
      <style:text-properties style:font-name="Times New Roman" fo:font-size="10pt" style:font-size-asian="10pt" style:font-name-complex="Times New Roman"/>
    </style:style>
    <style:style style:name="Contents_20_9" style:display-name="Contents 9" style:family="paragraph" style:parent-style-name="Standard" style:next-style-name="Standard" style:class="index">
      <style:paragraph-properties fo:margin-left="2.716cm" fo:margin-right="0cm" fo:text-align="start" style:justify-single-word="false" fo:text-indent="0cm" style:auto-text-indent="false"/>
      <style:text-properties style:font-name="Times New Roman" fo:font-size="10pt" style:font-size-asian="10pt" style:font-name-complex="Times New Roman"/>
    </style:style>
    <style:style style:name="WW8Num1z0" style:family="text">
      <style:text-properties style:font-name="Symbol" style:font-name-complex="OpenSymbol"/>
    </style:style>
    <style:style style:name="WW8Num1z1" style:family="text">
      <style:text-properties style:font-name="OpenSymbol" style:font-name-complex="OpenSymbol"/>
    </style:style>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Wingdings" style:font-name-complex="Wingdings"/>
    </style:style>
    <style:style style:name="WW8Num4z1" style:family="text">
      <style:text-properties style:font-name="Courier New" style:font-name-complex="Courier New"/>
    </style:style>
    <style:style style:name="WW8Num4z3" style:family="text">
      <style:text-properties style:font-name="Symbol" style:font-name-complex="Symbol"/>
    </style:style>
    <style:style style:name="WW8Num5z0" style:family="text">
      <style:text-properties style:font-name="Wingdings" style:font-name-complex="Wingdings"/>
    </style:style>
    <style:style style:name="WW8Num5z1" style:family="text">
      <style:text-properties style:font-name="Courier New" style:font-name-complex="Courier New"/>
    </style:style>
    <style:style style:name="WW8Num5z3" style:family="text">
      <style:text-properties style:font-name="Symbol" style:font-name-complex="Symbol"/>
    </style:style>
    <style:style style:name="Car._20_predefinito_20_paragrafo" style:display-name="Car. predefinito paragrafo" style:family="text"/>
    <style:style style:name="Page_20_Number" style:display-name="Page Number" style:family="text" style:parent-style-name="Car._20_predefinito_20_paragrafo"/>
    <style:style style:name="Internet_20_link" style:display-name="Internet link" style:family="text" style:parent-style-name="Car._20_predefinito_20_paragrafo">
      <style:text-properties fo:color="#0000ff" style:text-underline-style="solid" style:text-underline-width="auto" style:text-underline-color="font-color"/>
    </style:style>
    <style:style style:name="Numbering_20_Symbols" style:display-name="Numbering Symbols"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8Num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1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1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1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1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1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1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1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2z1"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WW8Num2z4"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text:style-name="WW8Num2z7" style:num-suffix="." style:num-format="a" style:num-letter-sync="true">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3z1"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WW8Num3z4"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text:style-name="WW8Num3z7" style:num-suffix="." style:num-format="a" style:num-letter-sync="true">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bullet text:level="2" text:style-name="WW8Num4z1" style:num-suffix="." text:bullet-char="o">
        <style:list-level-properties text:list-level-position-and-space-mode="label-alignment">
          <style:list-level-label-alignment text:label-followed-by="listtab" text:list-tab-stop-position="1.905cm" fo:text-indent="-0.635cm" fo:margin-left="1.905cm"/>
        </style:list-level-properties>
        <style:text-properties fo:font-family="'Courier New'" style:font-family-generic="modern" style:font-pitch="fixed"/>
      </text:list-level-style-bullet>
      <text:list-level-style-bullet text:level="3" text:style-name="WW8Num4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4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text:list-tab-stop-position="5.715cm" fo:text-indent="-0.635cm" fo:margin-left="5.715cm"/>
        </style:list-level-properties>
        <style:text-properties fo:font-family="'Courier New'" style:font-family-generic="modern" style:font-pitch="fixed"/>
      </text:list-level-style-bullet>
      <text:list-level-style-bullet text:level="6" text:style-name="WW8Num4z0"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4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text:list-tab-stop-position="9.525cm" fo:text-indent="-0.635cm" fo:margin-left="9.525cm"/>
        </style:list-level-properties>
        <style:text-properties fo:font-family="'Courier New'" style:font-family-generic="modern" style:font-pitch="fixed"/>
      </text:list-level-style-bullet>
      <text:list-level-style-bullet text:level="9" text:style-name="WW8Num4z0"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bullet text:level="2" text:style-name="WW8Num5z1" style:num-suffix="." text:bullet-char="o">
        <style:list-level-properties text:list-level-position-and-space-mode="label-alignment">
          <style:list-level-label-alignment text:label-followed-by="listtab" text:list-tab-stop-position="1.905cm" fo:text-indent="-0.635cm" fo:margin-left="1.905cm"/>
        </style:list-level-properties>
        <style:text-properties fo:font-family="'Courier New'" style:font-family-generic="modern" style:font-pitch="fixed"/>
      </text:list-level-style-bullet>
      <text:list-level-style-bullet text:level="3" text:style-name="WW8Num5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5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5z1" style:num-suffix="." text:bullet-char="o">
        <style:list-level-properties text:list-level-position-and-space-mode="label-alignment">
          <style:list-level-label-alignment text:label-followed-by="listtab" text:list-tab-stop-position="5.715cm" fo:text-indent="-0.635cm" fo:margin-left="5.715cm"/>
        </style:list-level-properties>
        <style:text-properties fo:font-family="'Courier New'" style:font-family-generic="modern" style:font-pitch="fixed"/>
      </text:list-level-style-bullet>
      <text:list-level-style-bullet text:level="6" text:style-name="WW8Num5z0"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5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5z1" style:num-suffix="." text:bullet-char="o">
        <style:list-level-properties text:list-level-position-and-space-mode="label-alignment">
          <style:list-level-label-alignment text:label-followed-by="listtab" text:list-tab-stop-position="9.525cm" fo:text-indent="-0.635cm" fo:margin-left="9.525cm"/>
        </style:list-level-properties>
        <style:text-properties fo:font-family="'Courier New'" style:font-family-generic="modern" style:font-pitch="fixed"/>
      </text:list-level-style-bullet>
      <text:list-level-style-bullet text:level="9" text:style-name="WW8Num5z0"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paragraph-properties fo:text-align="center" style:justify-single-word="false"/>
    </style:style>
    <style:style style:name="MP2" style:family="paragraph" style:parent-style-name="Standard">
      <style:paragraph-properties fo:text-align="center" style:justify-single-word="false"/>
      <style:text-properties fo:font-variant="small-caps" fo:font-size="9pt" fo:letter-spacing="0.141cm" style:font-size-asian="9pt" style:font-size-complex="9pt"/>
    </style:style>
    <style:style style:name="MP3" style:family="paragraph" style:parent-style-name="Standard">
      <style:paragraph-properties fo:margin-top="0.106cm" fo:margin-bottom="0cm" fo:text-align="center" style:justify-single-word="false"/>
      <style:text-properties fo:font-size="10pt" fo:letter-spacing="0.141cm" style:font-size-asian="10pt" style:font-size-complex="10pt"/>
    </style:style>
    <style:style style:name="MP4" style:family="paragraph" style:parent-style-name="Footer">
      <style:paragraph-properties fo:text-align="center" style:justify-single-word="false"/>
    </style:style>
    <style:style style:name="MP5"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style>
    <style:style style:name="MT1" style:family="text">
      <style:text-properties fo:font-size="10.5pt" style:font-size-asian="10.5pt" style:font-size-complex="10.5pt"/>
    </style:style>
    <style:style style:name="MT2" style:family="text">
      <style:text-properties style:font-name="Arial Narrow" fo:font-size="8pt" fo:font-weight="bold" style:font-size-asian="8pt" style:font-weight-asian="bold" style:font-name-complex="Arial Narrow"/>
    </style:style>
    <style:style style:name="MT3" style:family="text">
      <style:text-properties style:font-name="Arial Narrow" fo:font-size="8pt" style:font-size-asian="8pt" style:font-name-complex="Arial Narrow"/>
    </style:style>
    <style:style style:name="Mfr1" style:family="graphic" style:parent-style-name="Graphics">
      <style:graphic-properties fo:margin-left="0cm" fo:margin-right="0cm" style:vertical-pos="top" style:vertical-rel="baseline" fo:padding="0.026cm" fo:border="none"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0.801cm" fo:margin-bottom="0.801cm" fo:margin-left="2.3cm" fo:margin-right="1.3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099cm" fo:margin-left="0cm" fo:margin-right="0cm" fo:margin-bottom="0cm" style:dynamic-spacing="true"/>
      </style:header-style>
      <style:footer-style>
        <style:header-footer-properties fo:min-height="0.099cm" fo:margin-left="0cm" fo:margin-right="0cm" fo:margin-top="0cm" style:dynamic-spacing="true"/>
      </style:footer-style>
    </style:page-layout>
    <style:page-layout style:name="Mpm2">
      <style:page-layout-properties fo:page-width="21.001cm" fo:page-height="29.7cm" style:num-format="1" style:print-orientation="portrait" fo:margin-top="0.801cm" fo:margin-bottom="0.801cm" fo:margin-left="2.3cm" fo:margin-right="1.3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MP1"><draw:frame draw:style-name="Mfr1" draw:name="graphics1" text:anchor-type="as-char" svg:width="1.401cm" svg:height="0.887cm" draw:z-index="5"><draw:image xlink:href="Pictures/100000000000023A0000016EA55F8077.jpg" xlink:type="simple" xlink:show="embed" xlink:actuate="onLoad"/></draw:frame></text:p>
        <text:p text:style-name="MP2">Istituto di Istruzione Superiore</text:p>
        <text:p text:style-name="MP3">“CONCETTO MARCHESI”</text:p>
        <text:p text:style-name="Header"/>
        <text:p text:style-name="Header"/>
      </style:header>
      <style:footer>
        <text:p text:style-name="MP4"><text:span text:style-name="Page_20_Number"><text:span text:style-name="MT1"><text:page-number text:select-page="current">4</text:page-number></text:span></text:span></text:p>
        <text:p text:style-name="MP5"><text:span text:style-name="MT2">MOD-20</text:span><text:span text:style-name="MT3"> <text:s text:c="2"/>Rev. 2 <text:s text:c="2"/>18/04/2011 <text:s text:c="3"/>RQ <text:s text:c="5"/>DS</text:span></text:p>
      </style:footer>
    </style:master-page>
    <style:master-page style:name="First_20_Page" style:display-name="First Page" style:page-layout-name="Mpm2" style:next-style-name="Standard">
      <style:header>
        <text:p text:style-name="MP1"><draw:frame draw:style-name="Mfr1" draw:name="graphics2" text:anchor-type="as-char" svg:width="1.401cm" svg:height="0.887cm" draw:z-index="0"><draw:image xlink:href="Pictures/100000000000023A0000016EA55F8077.jpg" xlink:type="simple" xlink:show="embed" xlink:actuate="onLoad"/></draw:frame></text:p>
        <text:p text:style-name="MP2">Istituto di Istruzione Superiore</text:p>
        <text:p text:style-name="MP3">“CONCETTO MARCHESI”</text:p>
        <text:p text:style-name="Header"/>
        <text:p text:style-name="Header"/>
        <text:p text:style-name="Header"/>
      </style:header>
      <style:footer>
        <text:p text:style-name="MP4"><text:span text:style-name="Page_20_Number"><text:span text:style-name="MT1"><text:page-number text:select-page="current"/></text:span></text:span></text:p>
        <text:p text:style-name="MP5"><text:span text:style-name="MT2">MOD-20</text:span><text:span text:style-name="MT3"> <text:s text:c="2"/>Rev. 2 <text:s text:c="2"/>08/02/11 <text:s text:c="3"/>RQ <text:s text:c="5"/>DS</text:span></text:p>
      </style:footer>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ISTITUTO DI ISTRUZIONE SUPERIORE</dc:title>
    <meta:initial-creator>Giordano</meta:initial-creator>
    <meta:creation-date>2013-04-15T15:03:00</meta:creation-date>
    <dc:creator>Giangiacomo Gerevini</dc:creator>
    <dc:date>2017-05-10T00:21:59</dc:date>
    <meta:editing-cycles>8</meta:editing-cycles>
    <meta:editing-duration>PT25M29S</meta:editing-duration>
    <meta:generator>OpenOffice/4.1.3$Unix OpenOffice.org_project/413m1$Build-9783</meta:generator>
    <meta:document-statistic meta:table-count="0" meta:image-count="2" meta:object-count="0" meta:page-count="6" meta:paragraph-count="224" meta:word-count="2203" meta:character-count="16235"/>
  </office:meta>
</office:document-meta>
</file>