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23A0000016E1AF5478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Mangal2" svg:font-family="Mangal"/>
    <style:font-face style:name="Courier New" svg:font-family="'Courier New'" style:font-family-generic="modern"/>
    <style:font-face style:name="Arial1" svg:font-family="Arial" style:font-family-generic="swiss"/>
    <style:font-face style:name="Mangal1" svg:font-family="Mangal" style:font-pitch="variable"/>
    <style:font-face style:name="Microsoft YaHei" svg:font-family="'Microsoft YaHei'"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Liberation Sans" svg:font-family="'Liberation Sans', 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fo:font-variant="small-caps"/>
    </style:style>
    <style:style style:name="P3" style:family="paragraph" style:parent-style-name="Standard">
      <style:paragraph-properties fo:text-align="center" style:justify-single-word="false"/>
      <style:text-properties fo:font-variant="small-caps" fo:font-size="9pt" fo:letter-spacing="0.141cm" style:font-size-asian="9pt" style:font-size-complex="9pt"/>
    </style:style>
    <style:style style:name="P4" style:family="paragraph" style:parent-style-name="Standard">
      <style:text-properties fo:font-weight="bold" style:font-weight-asian="bold" style:font-weight-complex="bold"/>
    </style:style>
    <style:style style:name="P5" style:family="paragraph" style:parent-style-name="Standard">
      <style:text-properties style:font-weight-complex="bold"/>
    </style:style>
    <style:style style:name="P6" style:family="paragraph" style:parent-style-name="Standard">
      <style:paragraph-properties loext:contextual-spacing="false" fo:margin-top="0.106cm" fo:margin-bottom="0cm" fo:text-align="center" style:justify-single-word="false"/>
    </style:style>
    <style:style style:name="P7" style:family="paragraph" style:parent-style-name="Header">
      <style:text-properties fo:font-size="10pt" fo:letter-spacing="0.141cm" style:font-size-asian="10pt" style:font-size-complex="10pt"/>
    </style:style>
    <style:style style:name="P8" style:family="paragraph" style:parent-style-name="Footer">
      <style:paragraph-properties fo:text-align="center" style:justify-single-word="false"/>
    </style:style>
    <style:style style:name="P9"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P10" style:family="paragraph" style:parent-style-name="Standard">
      <style:paragraph-properties fo:margin-left="0cm" fo:margin-right="0cm" fo:text-indent="0cm" style:auto-text-indent="false"/>
    </style:style>
    <style:style style:name="P11" style:family="paragraph" style:parent-style-name="Standard" style:list-style-name="WW8Num2"/>
    <style:style style:name="P12" style:family="paragraph" style:parent-style-name="Standard" style:list-style-name="WW8Num2">
      <style:text-properties style:font-weight-complex="bold"/>
    </style:style>
    <style:style style:name="P13" style:family="paragraph" style:parent-style-name="Standard">
      <style:text-properties style:font-name-asian="Arial"/>
    </style:style>
    <style:style style:name="P14" style:family="paragraph" style:parent-style-name="Standard" style:list-style-name="WW8Num2">
      <style:text-properties fo:language="en" fo:country="GB"/>
    </style:style>
    <style:style style:name="P15" style:family="paragraph" style:parent-style-name="Standard" style:list-style-name="WW8Num2">
      <style:text-properties fo:language="de" fo:country="DE"/>
    </style:style>
    <style:style style:name="P16" style:family="paragraph" style:parent-style-name="Heading_20_3" style:master-page-name="Standard">
      <style:paragraph-properties style:page-number="auto"/>
    </style:style>
    <style:style style:name="T1" style:family="text">
      <style:text-properties fo:font-size="10pt" fo:letter-spacing="0.141cm" style:font-name-asian="Arial" style:font-size-asian="10pt" style:font-size-complex="10pt"/>
    </style:style>
    <style:style style:name="T2" style:family="text">
      <style:text-properties fo:font-size="10pt" fo:letter-spacing="0.141cm" style:font-size-asian="10pt" style:font-size-complex="10pt"/>
    </style:style>
    <style:style style:name="T3" style:family="text">
      <style:text-properties fo:font-size="10.5pt" style:font-size-asian="10.5pt" style:font-size-complex="10.5pt"/>
    </style:style>
    <style:style style:name="T4" style:family="text">
      <style:text-properties style:font-name="Arial Narrow" fo:font-size="8pt" fo:font-weight="bold" style:font-size-asian="8pt" style:font-weight-asian="bold" style:font-name-complex="Arial Narrow"/>
    </style:style>
    <style:style style:name="T5" style:family="text">
      <style:text-properties style:font-name="Arial Narrow" fo:font-size="8pt" style:font-size-asian="8pt" style:font-name-complex="Arial Narrow"/>
    </style:style>
    <style:style style:name="T6" style:family="text">
      <style:text-properties style:font-name-asian="Times New Roman" style:font-name-complex="Arial"/>
    </style:style>
    <style:style style:name="T7" style:family="text">
      <style:text-properties style:font-name="Arial1" style:font-name-asian="Times New Roman" style:font-name-complex="Arial1"/>
    </style:style>
    <style:style style:name="T8" style:family="text">
      <style:text-properties fo:language="en" fo:country="GB"/>
    </style:style>
    <style:style style:name="T9" style:family="text">
      <style:text-properties fo:language="en" fo:country="GB" style:font-name-complex="Arial"/>
    </style:style>
    <style:style style:name="T10" style:family="text">
      <style:text-properties fo:font-variant="small-caps"/>
    </style:style>
    <style:style style:name="T11" style:family="text">
      <style:text-properties fo:font-variant="small-caps" style:font-name-asian="Arial"/>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6" text:outline-level="3">Prof.<text:tab/><text:bookmark-start text:name="Testo1"/>Sonja Colussi<field:fieldmark-start text:name="__Fieldmark__33_1517108627" field:type="vnd.oasis.opendocument.field.FORMTEXT"><field:param field:name="Description" field:value=""/><field:param field:name="Name" field:value=""/></field:fieldmark-start><field:fieldmark-end/><text:bookmark-end text:name="Testo1"/><text:tab/><text:tab/><text:tab/><text:tab/><text:tab/>Materia: TEDESCO (2° lingua)</text:h>
      <text:h text:style-name="Heading_20_3" text:outline-level="3">Anno scolastico 2017/18<text:tab/><text:tab/><text:tab/><text:tab/><text:tab/></text:h>
      <text:p text:style-name="Standard">Classe 5° AL</text:p>
      <text:p text:style-name="Standard"/>
      <text:p text:style-name="Standard">In relazione alla programmazione curricolare sono stati conseguiti i seguenti obiettivi in termini di:</text:p>
      <text:p text:style-name="Standard"/>
      <text:p text:style-name="P4">CONOSCENZE</text:p>
      <text:p text:style-name="Standard">Letteratura:</text:p>
      <text:p text:style-name="Standard">La classe conosce le linee generali della storia della letteratura di lingua tedesca, dal periodo romantico sino al romanzo degli anni venti del 20esimo secolo.</text:p>
      <text:p text:style-name="Standard">Lingua:</text:p>
      <text:p text:style-name="Standard">Sono state approfondite le strutture grammaticali e linguistiche acquisite dagli alunni negli anni scolastici precedenti, attraverso esercizi di comprensione di testi ministeriali e nelle ore di conversazione con l’esperto di madrelingua.</text:p>
      <text:p text:style-name="Standard"/>
      <text:p text:style-name="Standard"/>
      <text:p text:style-name="P4">COMPETENZE</text:p>
      <text:p text:style-name="Standard">Attraverso l’uso costante della lingua straniera in classe si è potuto sviluppare nei ragazzi la competenza comunicativa ed espressiva, sia per quanto riguarda l’uso del linguaggio quotidiano (affrontato soprattutto durante le ore di conversazione) che per quanto concerne quello specifico della letteratura.</text:p>
      <text:p text:style-name="Standard">La classe ha mediamente sviluppato :</text:p>
      <text:list xml:id="list2398042930317314735" text:style-name="WW8Num2">
        <text:list-item>
          <text:p text:style-name="P11">un discreto livello di competenza comunicativa, in particolare per quanto riguarda il linguaggio specifico dei contenuti storici e letterari;</text:p>
        </text:list-item>
        <text:list-item>
          <text:p text:style-name="P11">una discreta conoscenza delle caratteristiche peculiari dei movimenti letterari, affrontati nei loro aspetti storici, sociali e specifici;</text:p>
        </text:list-item>
        <text:list-item>
          <text:p text:style-name="P11">una discreta competenza nell’analisi critica delle opere letterarie oggetto di studio</text:p>
        </text:list-item>
      </text:list>
      <text:p text:style-name="Standard"/>
      <text:p text:style-name="Standard"/>
      <text:p text:style-name="P4">CAPACITÀ <text:s text:c="11"/></text:p>
      <text:p text:style-name="P5">Una buona parte degli alunni ha dimostrato di essere in grado di:</text:p>
      <text:list xml:id="list28700460" text:continue-numbering="true" text:style-name="WW8Num2">
        <text:list-item>
          <text:p text:style-name="P12">comprendere, analizzare e commentare brani letterari, fare collegamenti tra le opere degli autori ed i periodi storico-letterari di appartenenza e di effettuare confronti tra movimenti, autori ed opere</text:p>
        </text:list-item>
        <text:list-item>
          <text:p text:style-name="P12">riferire sui contenuti, con giusta intonazione e in modo corretto dal punto di vista formale, usando un lessico appropriato e adeguato al contesto;</text:p>
        </text:list-item>
        <text:list-item>
          <text:p text:style-name="P12">una parte degli alunni ha dimostrato una discreta capacità di approfondimento e di rielaborazione personale dei contenuti.</text:p>
        </text:list-item>
      </text:list>
      <text:p text:style-name="P5"/>
      <text:p text:style-name="P5"/>
      <text:p text:style-name="P4">METODOLOGIE </text:p>
      <text:p text:style-name="Standard">Si è privilegiato la metodologia della lezione frontale.</text:p>
      <text:p text:style-name="Standard">Dopo un inquadramento storico-letterario del movimento preso in esame, si è affrontato il testo che è stato inizialmente compreso nella sua globalità; si è successivamente passati al commento delle singole parti, per arrivare infine ad analizzare il messaggio in esso contenuto e lo stile con cui l’autore lo esprime.</text:p>
      <text:p text:style-name="Standard">Le varie correnti letterarie sono state presentate in un percorso cronologico. Laddove è stato possibile, si sono effettuati confronti con altri autori e movimenti.</text:p>
      <text:p text:style-name="Standard">Nel lavoro di sintesi dei passi e brani analizzati, si è cercato sempre di incoraggiare gli alunni ad utilizzare un linguaggio alternativo a quello del testo, suggerendo l’uso di sinonimi e di strutture grammaticali alternative, al fine di sviluppare nei ragazzi la capacità di rielaborazione personale dei contenuti</text:p>
      <text:p text:style-name="Standard"/>
      <text:p text:style-name="Standard"/>
      <text:p text:style-name="P4">MATERIALI DIDATTICI </text:p>
      <text:list xml:id="list28721886" text:continue-numbering="true" text:style-name="WW8Num2">
        <text:list-item>
          <text:p text:style-name="P11"><text:soft-page-break/>testo in adozione: “Nicht nur Literatur”, ed. Principato</text:p>
        </text:list-item>
        <text:list-item>
          <text:p text:style-name="P11">fotocopie, tratte da “Wege zur deutschen Literatur” e da “Literatur und Kultur der deutschsprachigen Welt”</text:p>
        </text:list-item>
        <text:list-item>
          <text:p text:style-name="P11">appunti personali</text:p>
        </text:list-item>
        <text:list-item>
          <text:p text:style-name="P11">dvd</text:p>
        </text:list-item>
      </text:list>
      <text:p text:style-name="Standard"/>
      <text:p text:style-name="P4">SPAZI</text:p>
      <text:p text:style-name="Standard">Le lezioni si sono svolte preminentemente in classe</text:p>
      <text:p text:style-name="Standard"/>
      <text:p text:style-name="P4">CRITERI E STRUMENTI DI VALUTAZIONE ADOTTATI</text:p>
      <text:p text:style-name="Standard">Prove scritte:</text:p>
      <text:p text:style-name="Standard">Sono state effettuate 6 prove scritte della seguente tipologia:</text:p>
      <text:p text:style-name="Standard">-analisi di testi con comprensione e riassunto (temi ministeriali, di contenuto letterario e di attualità )</text:p>
      <text:p text:style-name="Standard">-trattazione sintetica di argomenti letterari</text:p>
      <text:p text:style-name="Standard"/>
      <text:p text:style-name="Standard">Prove orali:</text:p>
      <text:p text:style-name="Standard">colloqui tradizionali su argomenti di contenuto storico-letterario</text:p>
      <text:p text:style-name="Standard">E’ stata somministrata una simulazione di terza prova in cui si richiedeva una “trattazione sintetica di argomenti”</text:p>
      <text:p text:style-name="Standard"/>
      <text:p text:style-name="P4">CONTENUTI DISCIPLINARI DETTAGLIATI</text:p>
      <text:p text:style-name="Standard">(INDICARE LE ORE DEDICATE AD OGNI ARGOMENTO)</text:p>
      <text:p text:style-name="P13"/>
      <text:p text:style-name="Standard"><text:s text:c="6"/>- <text:s text:c="4"/>Zwischen 2 Revolutionen (Bismarck, Reichsgr<text:span text:style-name="T7">ü</text:span><text:span text:style-name="T6">ndung. Aufstieg des B</text:span><text:span text:style-name="T7">ü</text:span><text:span text:style-name="T6">rgertums..) (3 or</text:span><text:span text:style-name="T6">e)</text:span></text:p>
      <text:p text:style-name="Standard"><text:span text:style-name="T6"><text:s text:c="6"/>- <text:s text:c="4"/>D</text:span>ie romantische Revolution <text:s/>(2 ore)</text:p>
      <text:list xml:id="list28711211" text:continue-numbering="true" text:style-name="WW8Num2">
        <text:list-item>
          <text:p text:style-name="P11">Fr<text:span text:style-name="T7">ü</text:span>h-und Sp<text:span text:style-name="T7">ä</text:span><text:span text:style-name="T6">tromantik (1 ora)</text:span></text:p>
        </text:list-item>
        <text:list-item>
          <text:p text:style-name="P11">Friedrich Schlegel: 116. Athenaeum-Fragment <text:s/>(1 ora)</text:p>
        </text:list-item>
        <text:list-item>
          <text:p text:style-name="P14">Novalis: Heinrich von Ofterdingen (2 ore)</text:p>
        </text:list-item>
        <text:list-item>
          <text:p text:style-name="P14">Novalis: Wenn nicht mehr Zahlen und Figuren… (2 ore)</text:p>
        </text:list-item>
        <text:list-item>
          <text:p text:style-name="P15">J.v.Eichendorff: Aus dem Leben eines Taugenichts (4 ore);</text:p>
        </text:list-item>
      </text:list>
      <text:list xml:id="list6554982429414972514" text:style-name="WW8Num3">
        <text:list-header>
          <text:h text:style-name="Heading_20_2" text:outline-level="2">- <text:s text:c="4"/>Mondnacht (1 ora)</text:h>
        </text:list-header>
      </text:list>
      <text:list xml:id="list28718770" text:continue-list="list28711211" text:style-name="WW8Num2">
        <text:list-item>
          <text:p text:style-name="P14">Biedermeier (1 ora)</text:p>
        </text:list-item>
        <text:list-item>
          <text:p text:style-name="P11">Adalbert Stifter: Vorrede zu bunte Steine (2 ore)</text:p>
        </text:list-item>
        <text:list-item>
          <text:p text:style-name="P11">Junges Deutschland (1 ora)</text:p>
        </text:list-item>
        <text:list-item>
          <text:p text:style-name="P11"><text:span text:style-name="T8">Heinrich Heine: Du bist wie eine Blume ; Das Fr</text:span><text:span text:style-name="T9">ä</text:span><text:span text:style-name="T8">ulein stand am Meere (1 ora)</text:span></text:p>
        </text:list-item>
        <text:list-item>
          <text:p text:style-name="P14">Heinrich Heine: Die schlesischen Weber (2 ore)</text:p>
        </text:list-item>
        <text:list-item>
          <text:p text:style-name="P14">H. v.Fallersleben: Deutschlandlied (1 ora)</text:p>
        </text:list-item>
        <text:list-item>
          <text:p text:style-name="P14">Der poetische Realismus (2 ore)</text:p>
        </text:list-item>
        <text:list-item>
          <text:p text:style-name="P14">Theodor Storm: Die Stadt (1 ora)</text:p>
        </text:list-item>
        <text:list-item>
          <text:p text:style-name="P14">Theodor Storm: Abseits (1 ora)</text:p>
        </text:list-item>
        <text:list-item>
          <text:p text:style-name="P14">Naturalismus (3 ore)</text:p>
        </text:list-item>
        <text:list-item>
          <text:p text:style-name="P14">G. Hauptmann: Die Weber <text:s/>(Zusammenfassung und Kommentar) (2 ore)</text:p>
        </text:list-item>
        <text:list-item>
          <text:p text:style-name="P14">Realismus-Naturalismus: Ein Vergleich (2 <text:s/>ore) </text:p>
        </text:list-item>
        <text:list-item>
          <text:p text:style-name="P14">Hautmann-Heine: Die Weber (Ein Vergleich)</text:p>
        </text:list-item>
        <text:list-item>
          <text:p text:style-name="P11"><text:span text:style-name="T8">Der Roman in der ersten H</text:span><text:span text:style-name="T9">ä</text:span><text:span text:style-name="T8">lfte des 20. Jahrhunderts (3 ore)</text:span></text:p>
        </text:list-item>
        <text:list-item>
          <text:p text:style-name="P14">Thomas Mann (1 ora)</text:p>
        </text:list-item>
        <text:list-item>
          <text:p text:style-name="P11"><text:span text:style-name="T8">Thomas Mann: Tonio Kr</text:span><text:span text:style-name="T9">ö</text:span><text:span text:style-name="T8">ger (2 ore) </text:span></text:p>
        </text:list-item>
        <text:list-item>
          <text:p text:style-name="P14">Visione di “Morte a Venezia”, di L.Visconti</text:p>
        </text:list-item>
        <text:list-item>
          <text:p text:style-name="P11">Da svolgere dopo il 15 maggio:</text:p>
        </text:list-item>
        <text:list-item>
          <text:p text:style-name="P11">Visione di “Buddenbrooks” (2 ore)</text:p>
        </text:list-item>
        <text:list-item>
          <text:p text:style-name="P11">Franz Kafka: Die Verwandlung (2 ore)</text:p>
        </text:list-item>
        <text:list-item>
          <text:p text:style-name="P11">Franz Kafka: Vor dem Gesetz (2 ore) </text:p>
        </text:list-item>
      </text:list>
      <text:p text:style-name="Standard"/>
      <text:p text:style-name="Standard"/>
      <text:p text:style-name="P10"><text:span text:style-name="T11">I rappresentanti degli Studenti : <text:s text:c="47"/></text:span><text:span text:style-name="T10">Il Docente:</text:span></text:p>
      <text:p text:style-name="P2"><text:soft-page-break/></text:p>
      <text:p text:style-name="P2"/>
      <text:p text:style-name="P2"/>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Mangal2" svg:font-family="Mangal"/>
    <style:font-face style:name="Courier New" svg:font-family="'Courier New'" style:font-family-generic="modern"/>
    <style:font-face style:name="Arial1" svg:font-family="Arial" style:font-family-generic="swiss"/>
    <style:font-face style:name="Mangal1" svg:font-family="Mangal" style:font-pitch="variable"/>
    <style:font-face style:name="Microsoft YaHei" svg:font-family="'Microsoft YaHei'"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Liberation Sans" svg:font-family="'Liberation Sans', 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Arial" fo:font-size="11pt" fo:language="it" fo:country="IT" style:font-name-asian="Times New Roman" style:font-size-asian="11pt" style:language-asian="zh" style:country-asian="CN" style:font-name-complex="Arial"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Mangal1"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Standard" style:class="list">
      <style:paragraph-properties fo:margin-left="0.499cm" fo:margin-right="0cm" fo:text-align="start" style:justify-single-word="false" fo:text-indent="-0.499cm" style:auto-text-indent="false"/>
      <style:text-properties style:font-name="Times New Roman" fo:font-size="10pt" style:font-size-asian="10pt" style:font-name-complex="Times New Roman" style:font-size-complex="10pt"/>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2" style:font-size-complex="12pt" style:font-style-complex="italic"/>
    </style:style>
    <style:style style:name="Index" style:family="paragraph" style:parent-style-name="Standard" style:class="index">
      <style:paragraph-properties text:number-lines="false" text:line-number="0"/>
      <style:text-properties style:font-name-complex="Mangal2"/>
    </style:style>
    <style:style style:name="Heading_20_1" style:display-name="Heading 1" style:family="paragraph" style:parent-style-name="Standard" style:next-style-name="Standard" style:default-outline-level="1" style:list-style-name="" style:class="text">
      <style:paragraph-properties fo:text-align="center" style:justify-single-word="false"/>
      <style:text-properties fo:font-variant="small-caps" fo:font-size="18pt" style:font-size-asian="18pt" style:font-size-complex="18pt"/>
    </style:style>
    <style:style style:name="Heading_20_2" style:display-name="Heading 2" style:family="paragraph" style:parent-style-name="Standard" style:next-style-name="Standard" style:default-outline-level="2" style:list-style-name="WW8Num3" style:class="text">
      <style:text-properties fo:font-size="11.5pt" fo:font-weight="bold" style:font-size-asian="11.5pt" style:font-weight-asian="bold" style:font-weight-complex="bold"/>
    </style:style>
    <style:style style:name="Heading_20_3" style:display-name="Heading 3" style:family="paragraph" style:parent-style-name="Standard" style:next-style-name="Standard" style:default-outline-level="3" style:list-style-name="" style:class="text">
      <style:paragraph-properties fo:keep-with-next="always"/>
      <style:text-properties fo:font-size="13pt" style:font-size-asian="13pt" style:font-name-complex="Arial" style:font-size-complex="13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tile_20_Titolo_20_3_20__2b__20_Grassetto" style:display-name="Stile Titolo 3 + Grassetto" style:family="paragraph" style:parent-style-name="Heading_20_3">
      <style:text-properties fo:font-weight="bold" style:font-weight-asian="bold" style:font-weight-complex="normal"/>
    </style:style>
    <style:style style:name="Subtitle" style:family="paragraph" style:parent-style-name="Standard" style:next-style-name="Text_20_body" style:class="chapter">
      <style:paragraph-properties fo:text-align="center" style:justify-single-word="false" fo:hyphenation-ladder-count="no-limit"/>
      <style:text-properties fo:font-variant="small-caps" style:font-name="Garamond" fo:font-size="14pt" fo:font-weight="bold" style:font-size-asian="14pt" style:font-weight-asian="bold" style:font-name-complex="Garamond" style:font-weight-complex="bold" fo:hyphenate="false" fo:hyphenation-remain-char-count="2" fo:hyphenation-push-char-count="2"/>
    </style:style>
    <style:style style:name="Contents_20_1" style:display-name="Contents 1" style:family="paragraph" style:parent-style-name="Standard" style:next-style-name="Standard" style:class="index">
      <style:paragraph-properties loext:contextual-spacing="false" fo:margin-top="0.635cm" fo:margin-bottom="0cm" fo:text-align="start" style:justify-single-word="false"/>
      <style:text-properties fo:text-transform="uppercase" fo:font-size="12pt" fo:font-weight="bold" style:font-size-asian="12pt" style:font-weight-asian="bold" style:font-name-complex="Arial" style:font-size-complex="14pt" style:font-weight-complex="bold"/>
    </style:style>
    <style:style style:name="Contents_20_2" style:display-name="Contents 2" style:family="paragraph" style:parent-style-name="Standard" style:next-style-name="Standard" style:class="index">
      <style:paragraph-properties loext:contextual-spacing="false" fo:margin-top="0.423cm" fo:margin-bottom="0cm" fo:text-align="start" style:justify-single-word="false"/>
      <style:text-properties style:font-name="Times New Roman" fo:font-size="10pt" fo:font-weight="bold" style:font-size-asian="10pt" style:font-weight-asian="bold" style:font-name-complex="Times New Roman" style:font-weight-complex="bold"/>
    </style:style>
    <style:style style:name="Contents_20_3" style:display-name="Contents 3" style:family="paragraph" style:parent-style-name="Standard" style:next-style-name="Standard" style:class="index">
      <style:paragraph-properties fo:margin-left="0.388cm" fo:margin-right="0cm" fo:text-align="start" style:justify-single-word="false" fo:text-indent="0cm" style:auto-text-indent="false"/>
      <style:text-properties style:font-name="Times New Roman" fo:font-size="10pt" style:font-size-asian="10pt" style:font-name-complex="Times New Roman"/>
    </style:style>
    <style:style style:name="Contents_20_4" style:display-name="Contents 4" style:family="paragraph" style:parent-style-name="Standard" style:next-style-name="Standard" style:class="index">
      <style:paragraph-properties fo:margin-left="0.776cm" fo:margin-right="0cm" fo:text-align="start" style:justify-single-word="false" fo:text-indent="0cm" style:auto-text-indent="false"/>
      <style:text-properties style:font-name="Times New Roman" fo:font-size="10pt" style:font-size-asian="10pt" style:font-name-complex="Times New Roman"/>
    </style:style>
    <style:style style:name="Contents_20_5" style:display-name="Contents 5" style:family="paragraph" style:parent-style-name="Standard" style:next-style-name="Standard" style:class="index">
      <style:paragraph-properties fo:margin-left="1.164cm" fo:margin-right="0cm" fo:text-align="start" style:justify-single-word="false" fo:text-indent="0cm" style:auto-text-indent="false"/>
      <style:text-properties style:font-name="Times New Roman" fo:font-size="10pt" style:font-size-asian="10pt" style:font-name-complex="Times New Roman"/>
    </style:style>
    <style:style style:name="Contents_20_6" style:display-name="Contents 6" style:family="paragraph" style:parent-style-name="Standard" style:next-style-name="Standard" style:class="index">
      <style:paragraph-properties fo:margin-left="1.552cm" fo:margin-right="0cm" fo:text-align="start" style:justify-single-word="false" fo:text-indent="0cm" style:auto-text-indent="false"/>
      <style:text-properties style:font-name="Times New Roman" fo:font-size="10pt" style:font-size-asian="10pt" style:font-name-complex="Times New Roman"/>
    </style:style>
    <style:style style:name="Contents_20_7" style:display-name="Contents 7" style:family="paragraph" style:parent-style-name="Standard" style:next-style-name="Standard" style:class="index">
      <style:paragraph-properties fo:margin-left="1.94cm" fo:margin-right="0cm" fo:text-align="start" style:justify-single-word="false" fo:text-indent="0cm" style:auto-text-indent="false"/>
      <style:text-properties style:font-name="Times New Roman" fo:font-size="10pt" style:font-size-asian="10pt" style:font-name-complex="Times New Roman"/>
    </style:style>
    <style:style style:name="Contents_20_8" style:display-name="Contents 8" style:family="paragraph" style:parent-style-name="Standard" style:next-style-name="Standard" style:class="index">
      <style:paragraph-properties fo:margin-left="2.328cm" fo:margin-right="0cm" fo:text-align="start" style:justify-single-word="false" fo:text-indent="0cm" style:auto-text-indent="false"/>
      <style:text-properties style:font-name="Times New Roman" fo:font-size="10pt" style:font-size-asian="10pt" style:font-name-complex="Times New Roman"/>
    </style:style>
    <style:style style:name="Contents_20_9" style:display-name="Contents 9" style:family="paragraph" style:parent-style-name="Standard" style:next-style-name="Standard" style:class="index">
      <style:paragraph-properties fo:margin-left="2.716cm" fo:margin-right="0cm" fo:text-align="start" style:justify-single-word="false" fo:text-indent="0cm" style:auto-text-indent="false"/>
      <style:text-properties style:font-name="Times New Roman" fo:font-size="10pt" style:font-size-asian="10pt" style:font-name-complex="Times New Roman"/>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language="en" fo:country="GB" style:font-name-asian="Times New Roman" style:font-name-complex="Arial"/>
    </style:style>
    <style:style style:name="WW8Num3z0" style:family="text"/>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Wingdings" style:font-name-complex="Wingdings"/>
    </style:style>
    <style:style style:name="WW8Num5z1" style:family="text">
      <style:text-properties style:font-name="Courier New" style:font-name-complex="Courier New"/>
    </style:style>
    <style:style style:name="WW8Num5z3" style:family="text">
      <style:text-properties style:font-name="Symbol" style:font-name-complex="Symbol"/>
    </style:style>
    <style:style style:name="WW8Num6z0" style:family="text">
      <style:text-properties style:font-name="Wingdings" style:font-name-complex="Wingdings"/>
    </style:style>
    <style:style style:name="WW8Num6z1" style:family="text">
      <style:text-properties style:font-name="Courier New" style:font-name-complex="Courier New"/>
    </style:style>
    <style:style style:name="WW8Num6z3" style:family="text">
      <style:text-properties style:font-name="Symbol" style:font-name-comple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MP3" style:family="paragraph" style:parent-style-name="Standard">
      <style:paragraph-properties loext:contextual-spacing="false" fo:margin-top="0.106cm" fo:margin-bottom="0cm" fo:text-align="center" style:justify-single-word="false"/>
    </style:style>
    <style:style style:name="MP4" style:family="paragraph" style:parent-style-name="Header">
      <style:text-properties fo:font-size="10pt" fo:letter-spacing="0.141cm" style:font-size-asian="10pt" style:font-size-complex="10pt"/>
    </style:style>
    <style:style style:name="MP5" style:family="paragraph" style:parent-style-name="Footer">
      <style:paragraph-properties fo:text-align="center" style:justify-single-word="false"/>
    </style:style>
    <style:style style:name="MP6"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MT1" style:family="text">
      <style:text-properties fo:font-size="10pt" fo:letter-spacing="0.141cm" style:font-name-asian="Arial" style:font-size-asian="10pt" style:font-size-complex="10pt"/>
    </style:style>
    <style:style style:name="MT2" style:family="text">
      <style:text-properties fo:font-size="10pt" fo:letter-spacing="0.141cm" style:font-size-asian="10pt" style:font-size-complex="10pt"/>
    </style:style>
    <style:style style:name="MT3" style:family="text">
      <style:text-properties fo:font-size="10.5pt" style:font-size-asian="10.5pt" style:font-size-complex="10.5pt"/>
    </style:style>
    <style:style style:name="MT4" style:family="text">
      <style:text-properties style:font-name="Arial Narrow" fo:font-size="8pt" fo:font-weight="bold" style:font-size-asian="8pt" style:font-weight-asian="bold" style:font-name-complex="Arial Narrow"/>
    </style:style>
    <style:style style:name="MT5" style:family="text">
      <style:text-properties style:font-name="Arial Narrow" fo:font-size="8pt" style:font-size-asian="8pt" style:font-name-complex="Arial Narrow"/>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801cm" fo:margin-bottom="0.801cm" fo:margin-left="2.3cm" fo:margin-right="1.3cm"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header>
        <text:p text:style-name="MP1"><draw:frame draw:style-name="Mfr1" draw:name="Immagine1" text:anchor-type="as-char" svg:width="1.401cm" svg:height="0.887cm" draw:z-index="2"><draw:image xlink:href="Pictures/100000000000023A0000016E1AF5478C.jpg" xlink:type="simple" xlink:show="embed" xlink:actuate="onLoad"/></draw:frame></text:p>
        <text:p text:style-name="MP2">Istituto di Istruzione Superiore</text:p>
        <text:p text:style-name="MP3"><text:span text:style-name="MT1">“</text:span><text:span text:style-name="MT2">CONCETTO MARCHESI”</text:span></text:p>
        <text:p text:style-name="MP4"/>
        <text:p text:style-name="MP4"/>
      </style:header>
      <style:footer>
        <text:p text:style-name="MP5"><text:span text:style-name="Page_20_Number"><text:span text:style-name="MT3"><text:page-number text:select-page="current">3</text:page-number></text:span></text:span></text:p>
        <text:p text:style-name="MP6"><text:span text:style-name="MT4">MOD-20</text:span><text:span text:style-name="MT5"> <text:s text:c="2"/>Rev. 2 <text:s text:c="2"/>18/04/2011 <text:s text:c="3"/>RQ <text:s text:c="5"/>DS</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ISTITUTO DI ISTRUZIONE SUPERIORE</dc:title>
    <meta:initial-creator>Giordano</meta:initial-creator>
    <meta:creation-date>2013-04-15T16:03:00</meta:creation-date>
    <dc:date>2018-05-04T08:51:36.80</dc:date>
    <meta:print-date>2018-05-04T08:48:36.10</meta:print-date>
    <meta:editing-cycles>23</meta:editing-cycles>
    <meta:editing-duration>PT3H54M4S</meta:editing-duration>
    <meta:generator>OpenOffice/4.1.2$Win32 OpenOffice.org_project/412m3$Build-9782</meta:generator>
    <meta:document-statistic meta:table-count="0" meta:image-count="1" meta:object-count="0" meta:page-count="3" meta:paragraph-count="77" meta:word-count="749" meta:character-count="4996"/>
  </office:meta>
</office:document-meta>
</file>